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file-entry manifest:media-type="image/png" manifest:full-path="Pictures/b0f321c8b60cd63da45643cf609ef876.png"/>
  <manifest:file-entry manifest:media-type="image/png" manifest:full-path="Pictures/1b20ba2ee2fe1787b20b03aea342a603.png"/>
  <manifest:file-entry manifest:media-type="image/png" manifest:full-path="Pictures/aec980a69e21b1ce85e3cd655a4859ff.png"/>
  <manifest:file-entry manifest:media-type="image/png" manifest:full-path="Pictures/9b69179d9f76b2ac8f4b577c63fe60d5.png"/>
  <manifest:file-entry manifest:media-type="image/png" manifest:full-path="Pictures/4b7a93005e7b6c8454ed2fda3fee80a9.png"/>
  <manifest:file-entry manifest:media-type="image/png" manifest:full-path="Pictures/ae4698fcf2c20f7438da2f4644d9cdf0.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ajustement_corrections_qroc"/><text:bookmark-start text:name="__RefHeading___ajuster_la_correction_des_questions_a_reponse_courte_qroc_dans_l_outil_test_de_moodle_1"/><text:bookmark-start text:name="ajuster_la_correction_des_questions_a_reponse_courte_qroc_dans_l_outil_test_de_moodle"/>Ajuster la correction des questions à réponse courte (QROC) dans l'outil "test" de Moodle<text:bookmark-end text:name="__RefHeading___ajuster_la_correction_des_questions_a_reponse_courte_qroc_dans_l_outil_test_de_moodle_1"/><text:bookmark-end text:name="ajuster_la_correction_des_questions_a_reponse_courte_qroc_dans_l_outil_test_de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Documentation officielle Moodle : <text:a xlink:type="simple" xlink:href="https://docs.moodle.org/3x/fr/Question_à_réponse_courte" text:style-name="Internet_20_link" text:visited-style-name="Visited_20_Internet_20_Link">https://docs.moodle.org/3x/fr/Question_à_réponse_courte</text:a></text:p>
          </table:table-cell>
        </table:table-row>
      </table:table>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utilisez des réponses courtes dans une <text:span text:style-name="underline">épreuve certifiante</text:span>, il est ainsi recommandé de ne pas divulguer immédiatement les résultats afin de vous laisser le temps d'ajuster la cotation.</text:p>
          </table:table-cell>
        </table:table-row>
      </table:table>
      <text:p text:style-name="Text_20_body">Pour cela, nous vous invitons à suivre la procédure suivante : </text:p>
      <text:h text:style-name="Heading_20_1" text:outline-level="1"><text:bookmark-start text:name="__RefHeading___etape_1exporter_la_synthese_des_reponses_des_etudiants_2"/><text:bookmark-start text:name="etape_1exporter_la_synthese_des_reponses_des_etudiants"/>Étape 1 : Exporter la synthèse des réponses des étudiants<text:bookmark-end text:name="__RefHeading___etape_1exporter_la_synthese_des_reponses_des_etudiants_2"/><text:bookmark-end text:name="etape_1exporter_la_synthese_des_reponses_des_etudiants"/></text:h>
      <text:list text:style-name="List_20_1" text:continue-numbering="false">
        <text:list-item>
          <text:p text:style-name="List_20_1_Content_First"> entrer dans le test ; </text:p>
        </text:list-item>
        <text:list-item>
          <text:p text:style-name="List_20_1_Content"> cliquer sur le menu “<text:span text:style-name="Strong_20_Emphasis">ADMINISTRATION</text:span>” ;</text:p>
        </text:list-item>
        <text:list-item>
          <text:p text:style-name="List_20_1_Content"> cliquer sur “<text:span text:style-name="Strong_20_Emphasis">Résultats</text:span>” ;</text:p>
        </text:list-item>
        <text:list-item>
          <text:p text:style-name="List_20_1_Content"> re-cliquer sur le menu “<text:span text:style-name="Strong_20_Emphasis">ADMINISTRATION</text:span>” ;</text:p>
        </text:list-item>
        <text:list-item>
          <text:p text:style-name="List_20_1_Content"> cliquer sur “<text:span text:style-name="Strong_20_Emphasis">Statistiques</text:span>” ;</text:p>
        </text:list-item>
        <text:list-item>
          <text:p text:style-name="List_20_1_Content"> sélectionner dans le menu déroulant “<text:span text:style-name="Strong_20_Emphasis">Microsoft Excel (.xslx)</text:span>” → voir impression écran ci-dessous ;</text:p>
        </text:list-item>
        <text:list-item>
          <text:p text:style-name="List_20_1_Content_Last"> cliquer sur “<text:span text:style-name="Strong_20_Emphasis">Télécharger</text:span>”.</text:p>
        </text:list-item>
      </text:list>
      <text:p text:style-name="Text_20_body"><draw:frame draw:style-name="mediacenter" draw:name="2" text:anchor-type="paragraph" draw:z-index="2" svg:width="26.458333333333cm" style:rel-width="100%" svg:height="14.684375cm" style:rel-height="scale"><draw:image xlink:href="Pictures/b0f321c8b60cd63da45643cf609ef876.png" xlink:type="simple" xlink:show="embed" xlink:actuate="onLoad"/></draw:frame></text:p>
      <text:h text:style-name="Heading_20_1" text:outline-level="1"><text:bookmark-start text:name="__RefHeading___etape_2explorer_la_synthese_des_reponses_des_etudiants_3"/><text:bookmark-start text:name="etape_2explorer_la_synthese_des_reponses_des_etudiants"/>Étape 2 : Explorer la synthèse des réponses des étudiants<text:bookmark-end text:name="__RefHeading___etape_2explorer_la_synthese_des_reponses_des_etudiants_3"/><text:bookmark-end text:name="etape_2explorer_la_synthese_des_reponses_des_etudiants"/></text:h>
      <text:p text:style-name="Text_20_body">Le rapport de test est constitué de deux onglets de données générales, puis d’<text:span text:style-name="Strong_20_Emphasis">un onglet pour chaque question du test</text:span>. Dans ce tutoriel, nous allons uniquement nous intéresser aux onglets de questions de type QROC.</text:p>
      <text:p text:style-name="Text_20_body"><draw:frame draw:style-name="medialeft" draw:name="3" text:anchor-type="paragraph" draw:z-index="3" svg:width="12.408958333333cm" svg:height="11.244791666667cm"><draw:image xlink:href="Pictures/1b20ba2ee2fe1787b20b03aea342a603.png" xlink:type="simple" xlink:show="embed" xlink:actuate="onLoad"/></draw:frame></text:p>
      <text:list text:style-name="List_20_1" text:continue-numbering="false">
        <text:list-item>
          <text:p text:style-name="LastListParagraph_List_20_1_Content_First"> colonne A = modèle-type de <text:span text:style-name="Strong_20_Emphasis">réponse acceptée</text:span> que l'auteur a renseigné lors de la création de la question. Si la réponse de l'étudiant correspond à un modèle de solution, celui-ci est affiché dans la colonne A. L'étudiant obtient alors le nombre de point correspondant. Dans le cas où la réponse d'un étudiant ne correspond à aucune réponse acceptée, Moodle inscrit dans la colonne A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la colonne A.</text:p>
        </text:list-item>
      </text:list>
      <text:list text:style-name="List_20_1" text:continue-numbering="false">
        <text:list-item>
          <text:p text:style-name="LastListParagraph_List_20_1_Content_First"> colonne B = <text:span text:style-name="Strong_20_Emphasis">réponses soumises par les étudiants</text:span>. Ces réponses soumises sont comparées aux solutions fournies par le créateur de la question. </text:p>
        </text:list-item>
      </text:list>
      <text:list text:style-name="List_20_1" text:continue-numbering="false">
        <text:list-item>
          <text:p text:style-name="LastListParagraph_List_20_1_Content_First"> colonne C = crédit partiel attribué à la réponse, c'est-à-dire le <text:span text:style-name="Strong_20_Emphasis">pourcentage du nombre de points</text:span> total que rapporter la réponse soumise.</text:p>
        </text:list-item>
      </text:list>
      <text:list text:style-name="List_20_1" text:continue-numbering="false">
        <text:list-item>
          <text:p text:style-name="LastListParagraph_List_20_1_Content_First"> colonne D = <text:span text:style-name="Strong_20_Emphasis">nombre d'étudiants</text:span> ayant donné cette réponse.</text:p>
        </text:list-item>
      </text:list>
      <text:list text:style-name="List_20_1" text:continue-numbering="false">
        <text:list-item>
          <text:p text:style-name="LastListParagraph_List_20_1_Content_First"> colonne E = fréquence, c'est-à-dire le <text:span text:style-name="Strong_20_Emphasis">pourcentage d'étudiants</text:span> ayant donné cette réponse.</text:p>
        </text:list-item>
      </text:list>
      <text:p text:style-name="Text_20_body">Dans l'exemple ci-contre, la question était <text:span text:style-name="Emphasis">“Il y a deux types de cellules chez les êtes vivants : les eucaryotes et les p…”</text:span>. La solution modèle est “<text:span text:style-name="Emphasis">procaryote*</text:span>”. L'<text:span text:style-name="Strong_20_Emphasis">astérisque est un joker</text:span> qui peut être remplacé par ce que l'on veut. Cela permet de prendre en compte des réponses correctes supplémentaires, telles que “<text:span text:style-name="Emphasis">procaryote<text:span text:style-name="underline">s</text:span></text:span>”.
On peut aussi remarquer que la réponse “<text:span text:style-name="Emphasis">Procaryotes</text:span>”, avec une majuscule est également validée, car la question a été configurée pour ne pas être sensible à la casse. Ainsi, “<text:span text:style-name="Emphasis">PROCARYOTE</text:span>” serait également considéré comme une bonne réponse (voir encadré rouge sur l'impression écran du paragraphe suivant).</text:p>
      <text:p text:style-name="Text_20_body">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critère orthographique.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text:p>
      <text:h text:style-name="Heading_20_1" text:outline-level="1"><text:bookmark-start text:name="__RefHeading___etape_3corriger_les_questions_de_l_examen_4"/><text:bookmark-start text:name="etape_3corriger_les_questions_de_l_examen"/>Étape 3 : Corriger les questions de l'examen<text:bookmark-end text:name="__RefHeading___etape_3corriger_les_questions_de_l_examen_4"/><text:bookmark-end text:name="etape_3corriger_les_questions_de_l_examen"/></text:h>
      <text:p text:style-name="Text_20_body">L'ajustement de la correction consiste à ajouter des modèles qui valident des réponses données par les étudiants mais non reconnus par les modèles actuels. Nous allons ajouter ici la réponse “procariote” tiré de l'exemple ci-dessus.</text:p>
      <text:p text:style-name="Text_20_body">Pour cela, il faut :</text:p>
      <text:list text:style-name="List_20_1" text:continue-numbering="false">
        <text:list-item>
          <text:p text:style-name="List_20_1_Content_First"> cliquer sur le menu “<text:span text:style-name="Strong_20_Emphasis">Administration</text:span>” ;</text:p>
        </text:list-item>
        <text:list-item>
          <text:p text:style-name="List_20_1_Content"> puis cliquer sur “<text:span text:style-name="Strong_20_Emphasis">Modifier le test</text:span>” ;</text:p>
        </text:list-item>
        <text:list-item>
          <text:p text:style-name="List_20_1_Content_Last"> puis cliquer sur le petit rouage de la question à modifier.</text:p>
        </text:list-item>
      </text:list>
      <text:p text:style-name="Text_20_body">Vous êtes maintenant entré dans la page de paramétrage de la question :</text:p>
      <text:p text:style-name="Text_20_body"><draw:frame draw:style-name="mediacenter" draw:name="4" text:anchor-type="paragraph" draw:z-index="4" svg:width="26.458333333333cm" style:rel-width="100%" svg:height="14.658267954134cm" style:rel-height="scale"><draw:image xlink:href="Pictures/aec980a69e21b1ce85e3cd655a4859ff.png" xlink:type="simple" xlink:show="embed" xlink:actuate="onLoad"/></draw:frame></text:p>
      <text:p text:style-name="Text_20_body">La sensibilité à la <text:span text:style-name="Strong_20_Emphasis">casse</text:span> peut être modifiée avec l'option dans l'encadré rouge. Elle est désactivée par défaut, c'est-à-dire que l'étudiant peur écrire avec ou sans majuscule, Moodle n'en tient pas compte.</text:p>
      <text:p text:style-name="Text_20_body">Pour ajouter un modèle, il faut descendre un peu et cliquer sur le bouton “<text:span text:style-name="Strong_20_Emphasis">3 emplacements supplémentaires vides</text:span>”. Dans un des emplacements créés, il suffit d'écrire le modèle puis de lui attribuer un crédit partiel. Pour reprendre l'exemple précédent, on ajoute une réponse “procariote*” qui donne seulement 80% des points de la question afin de récompenser les étudiants qui écrivent avec une orthographe correcte.</text:p>
      <text:p text:style-name="Text_20_body"><draw:frame draw:style-name="mediacenter" draw:name="5" text:anchor-type="paragraph" draw:z-index="5" svg:width="41.169166666667cm" style:rel-width="100%" svg:height="6.3764583333333cm" style:rel-height="scale"><draw:image xlink:href="Pictures/9b69179d9f76b2ac8f4b577c63fe60d5.png" xlink:type="simple" xlink:show="embed" xlink:actuate="onLoad"/></draw:frame></text:p>
      <text:p text:style-name="Text_20_body">Il faut ensuite calculer à nouveau les notes avec les paramètres modifiés, mais il est préférable de faire une sauvegarde de l'examen afin de parer à tout problème lors du recalcul.</text:p>
      <text:h text:style-name="Heading_20_1" text:outline-level="1"><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p text:style-name="Text_20_body"><text:a xlink:type="simple" xlink:href="https://webcemu.unicaen.fr/dokuwiki/doku.php?id=moodle:sauvegarde_restauration#effectuer_une_sauvegarde_manuelle" text:style-name="Internet_20_link" text:visited-style-name="Visited_20_Internet_20_Link">https://webcemu.unicaen.fr/dokuwiki/doku.php?id=moodle:sauvegarde_restauration#effectuer_une_sauvegarde_manuelle</text:a></text:p>
      <text:h text:style-name="Heading_20_1" text:outline-level="1"><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Effectuer toujours une sauvegarde de l'épreuve avant d'effectuer la demande de recalcul</text:p>
          </table:table-cell>
        </table:table-row>
      </table:table>
      <text:list text:style-name="List_20_1" text:continue-numbering="false">
        <text:list-item>
          <text:p text:style-name="List_20_1_Content_First">  cliquer sur le menu “<text:span text:style-name="Strong_20_Emphasis">ADMINISTRATION</text:span>”</text:p>
        </text:list-item>
        <text:list-item>
          <text:p text:style-name="List_20_1_Content">  cliquer sur “<text:span text:style-name="Strong_20_Emphasis">Résultat</text:span>”</text:p>
        </text:list-item>
        <text:list-item>
          <text:p text:style-name="List_20_1_Content_Last">  cliquer sur “<text:span text:style-name="Strong_20_Emphasis">Recalcul global</text:span>” comme indiqué sur l'impression écran ci-dessous.</text:p>
        </text:list-item>
      </text:list>
      <text:p text:style-name="Text_20_body"><draw:frame draw:style-name="mediacenter" draw:name="7" text:anchor-type="paragraph" draw:z-index="7" svg:width="26.458333333333cm" style:rel-width="100%" svg:height="14.657916666667cm" style:rel-height="scale"><draw:image xlink:href="Pictures/ae4698fcf2c20f7438da2f4644d9cdf0.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processus prend quelques secondes, et renvoie vers la page des résultats mise à jour des nouvelles cotations.</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52:24</meta:creation-date>
    <dc:creator>Generated</dc:creator>
    <dc:date>2026-09-16T13::52:24</dc:date>
    <dc:language>en-US</dc:language>
    <meta:editing-cycles>1</meta:editing-cycles>
    <meta:editing-duration>PT0S</meta:editing-duration>
    <dc:title>moodle:test_ajustement_corrections_qroc</dc:title>
  </office:meta>
</office:document-meta>
</file>