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4b7a93005e7b6c8454ed2fda3fee80a9.png"/>
  <manifest:file-entry manifest:media-type="image/png" manifest:full-path="Pictures/86e2306fa2689902f4ebbd39c85837be.png"/>
  <manifest:file-entry manifest:media-type="image/png" manifest:full-path="Pictures/6b56f40019272df668a7a3cd8c17189f.png"/>
  <manifest:file-entry manifest:media-type="image/png" manifest:full-path="Pictures/05bd6f4818d80412d953abc7426eed32.png"/>
  <manifest:file-entry manifest:media-type="image/png" manifest:full-path="Pictures/dcb34bbba2d80a2f6d137dbce8a7e034.png"/>
  <manifest:file-entry manifest:media-type="image/png" manifest:full-path="Pictures/0f0c9f3de1dbe8990b75b8cef409f52f.png"/>
  <manifest:file-entry manifest:media-type="image/png" manifest:full-path="Pictures/a98879ca07a698882bb11e3dbbaecdc6.png"/>
  <manifest:file-entry manifest:media-type="image/png" manifest:full-path="Pictures/9b98841bfc36624187f814c07d42673d.png"/>
  <manifest:file-entry manifest:media-type="image/png" manifest:full-path="Pictures/c0b5a8acd3a1a2d7b90771544ce46495.png"/>
  <manifest:file-entry manifest:media-type="image/png" manifest:full-path="Pictures/3f458ace026a56ab6656343469d0c3af.png"/>
  <manifest:file-entry manifest:media-type="image/png" manifest:full-path="Pictures/7aaf6aa20d859fe581d9450c5d65a689.png"/>
  <manifest:file-entry manifest:media-type="image/png" manifest:full-path="Pictures/21cb4eafca775fdae8ccf04e8356b5f1.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_ajustement_corrections"/><text:bookmark-start text:name="__RefHeading___controle_des_resultats_et_ajustement_des_corrections_des_questions_1"/><text:bookmark-start text:name="controle_des_resultats_et_ajustement_des_corrections_des_questions"/>Contrôle des résultats et ajustement des corrections des questions<text:bookmark-end text:name="__RefHeading___controle_des_resultats_et_ajustement_des_corrections_des_questions_1"/><text:bookmark-end text:name="controle_des_resultats_et_ajustement_des_corrections_des_question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Vous pouvez ajuster la correction d'une évaluation par test dans Moodle après que les étudiants aient rendue leur copie.</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si le test comporte des questions à correction manuelle (de type “<text:span text:style-name="Strong_20_Emphasis">composition</text:span>”), l'onglet statistique ne sera accessible qu'à partir du moment où elles sont toutes corrigées.</text:p>
          </table:table-cell>
        </table:table-row>
      </table:table>
      <text:h text:style-name="Heading_20_1" text:outline-level="1"><text:bookmark-start text:name="__RefHeading___etape_1acceder_aux_statistiques_du_test_2"/><text:bookmark-start text:name="etape_1acceder_aux_statistiques_du_test"/>Étape 1 : accéder aux statistiques du test<text:bookmark-end text:name="__RefHeading___etape_1acceder_aux_statistiques_du_test_2"/><text:bookmark-end text:name="etape_1acceder_aux_statistiques_du_test"/></text:h>
      <text:p text:style-name="Text_20_body"><draw:frame draw:style-name="mediacenter" draw:name="2" text:anchor-type="paragraph" draw:z-index="2" svg:width="20.928541666667cm" style:rel-width="100%" svg:height="8.255cm" style:rel-height="scale"><draw:image xlink:href="Pictures/86e2306fa2689902f4ebbd39c85837be.png" xlink:type="simple" xlink:show="embed" xlink:actuate="onLoad"/></draw:frame></text:p>
      <text:h text:style-name="Heading_20_1" text:outline-level="1"><text:bookmark-start text:name="__RefHeading___etape_2verifier_les_indices_de_facilite_3"/><text:bookmark-start text:name="etape_2verifier_les_indices_de_facilite"/>Étape 2 : vérifier les indices de facilité<text:bookmark-end text:name="__RefHeading___etape_2verifier_les_indices_de_facilite_3"/><text:bookmark-end text:name="etape_2verifier_les_indices_de_facilite"/></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L'indice de facilité n'est autre que la <text:span text:style-name="Strong_20_Emphasis">taux de réussite</text:span> à la question. Si un indice de facilité est <text:span text:style-name="Strong_20_Emphasis">inférieur à 20%</text:span>, il est recommandé d'aller relire la question car il pourrait y avoir une erreur dans l’énoncé ou les propositions de réponses.</text:p>
          </table:table-cell>
        </table:table-row>
      </table:table>
      <text:p text:style-name="Text_20_body"><draw:frame draw:style-name="mediacenter" draw:name="4" text:anchor-type="paragraph" draw:z-index="4" svg:width="26.246666666667cm" style:rel-width="100%" svg:height="8.3079166666667cm" style:rel-height="scale"><draw:image xlink:href="Pictures/6b56f40019272df668a7a3cd8c17189f.png" xlink:type="simple" xlink:show="embed" xlink:actuate="onLoad"/></draw:frame></text:p>
      <text:h text:style-name="Heading_20_2" text:outline-level="2"><text:bookmark-start text:name="__RefHeading___etape_3relire_et_corriger_si_besoin_les_questions_reperees_4"/><text:bookmark-start text:name="etape_3relire_et_corriger_si_besoin_les_questions_reperees"/>Étape 3 : relire et corriger si besoin les questions repérées<text:bookmark-end text:name="__RefHeading___etape_3relire_et_corriger_si_besoin_les_questions_reperees_4"/><text:bookmark-end text:name="etape_3relire_et_corriger_si_besoin_les_questions_reperees"/></text:h>
      <text:list text:style-name="List_20_1" text:continue-numbering="false">
        <text:list-item>
          <text:p text:style-name="LastListParagraph_List_20_1_Content_First"> Cliquer sur le nom de la question pour atteindre directement ses paramètres ;</text:p>
        </text:list-item>
      </text:list>
      <text:p text:style-name="Text_20_body"><draw:frame draw:style-name="mediacenter" draw:name="5" text:anchor-type="paragraph" draw:z-index="5" svg:width="11.006666666667cm" svg:height="1.825625cm"><draw:image xlink:href="Pictures/05bd6f4818d80412d953abc7426eed32.png" xlink:type="simple" xlink:show="embed" xlink:actuate="onLoad"/></draw:frame></text:p>
      <text:list text:style-name="List_20_1" text:continue-numbering="false">
        <text:list-item>
          <text:p text:style-name="LastListParagraph_List_20_1_Content_First"> descendez pour consulter les réponses. Dans cet exemple de type QCM, la réponse attendue était “sur les globules rouges” mais un erreur de frappe lors de la conception de la question a pointé la réponse “dans le plasma” au lieu de la réponse attendue.</text:p>
        </text:list-item>
      </text:list>
      <text:p text:style-name="Text_20_body"><draw:frame draw:style-name="mediacenter" draw:name="6" text:anchor-type="paragraph" draw:z-index="6" svg:width="22.06625cm" style:rel-width="100%" svg:height="6.985cm" style:rel-height="scale"><draw:image xlink:href="Pictures/dcb34bbba2d80a2f6d137dbce8a7e034.png" xlink:type="simple" xlink:show="embed" xlink:actuate="onLoad"/></draw:frame></text:p>
      <text:list text:style-name="List_20_1" text:continue-numbering="false">
        <text:list-item>
          <text:p text:style-name="LastListParagraph_List_20_1_Content_First"> Remonter pour modifier la question (cliquer sur le rouage) : </text:p>
        </text:list-item>
      </text:list>
      <text:p text:style-name="Text_20_body"><draw:frame draw:style-name="mediacenter" draw:name="7" text:anchor-type="paragraph" draw:z-index="7" svg:width="22.145625cm" style:rel-width="100%" svg:height="5.159375cm" style:rel-height="scale"><draw:image xlink:href="Pictures/0f0c9f3de1dbe8990b75b8cef409f52f.png" xlink:type="simple" xlink:show="embed" xlink:actuate="onLoad"/></draw:frame></text:p>
      <text:list text:style-name="List_20_1" text:continue-numbering="false">
        <text:list-item>
          <text:p text:style-name="LastListParagraph_List_20_1_Content_First"> vous pouvez modifier la question.</text:p>
        </text:list-item>
      </text:list>
      <text:h text:style-name="Heading_20_2" text:outline-level="2"><text:bookmark-start text:name="__RefHeading___etape_4effectuer_une_sauvegarde_de_l_examen_5"/><text:bookmark-start text:name="etape_4effectuer_une_sauvegarde_de_l_examen"/>Étape 4 : Effectuer une sauvegarde de l'examen<text:bookmark-end text:name="__RefHeading___etape_4effectuer_une_sauvegarde_de_l_examen_5"/><text:bookmark-end text:name="etape_4effectuer_une_sauvegarde_de_l_examen"/></text:h>
      <text:h text:style-name="Heading_20_2" text:outline-level="2"><text:bookmark-start text:name="__RefHeading___etape_5demander_le_recalcul_global_de_l_epreuve_6"/><text:bookmark-start text:name="etape_5demander_le_recalcul_global_de_l_epreuve"/>Étape 5 : Demander le recalcul global de l'épreuve<text:bookmark-end text:name="__RefHeading___etape_5demander_le_recalcul_global_de_l_epreuve_6"/><text:bookmark-end text:name="etape_5demander_le_recalcul_global_de_l_epreuve"/></text:h>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8" text:anchor-type="as-char" draw:z-index="8"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Effectuer toujours par précaution une sauvegarde de l'épreuve avant d'effectuer la demande de recalcul</text:p>
          </table:table-cell>
        </table:table-row>
      </table:table>
      <text:list text:style-name="List_20_1" text:continue-numbering="false">
        <text:list-item>
          <text:p text:style-name="LastListParagraph_List_20_1_Content_First"> Cliquer sur le nom du test dans le fil d’Ariane pour revenir à la page d’accueil du test : </text:p>
        </text:list-item>
      </text:list>
      <text:p text:style-name="Text_20_body"><draw:frame draw:style-name="mediacenter" draw:name="9" text:anchor-type="paragraph" draw:z-index="9" svg:width="17.991666666667cm" style:rel-width="100%" svg:height="2.06375cm" style:rel-height="scale"><draw:image xlink:href="Pictures/a98879ca07a698882bb11e3dbbaecdc6.png" xlink:type="simple" xlink:show="embed" xlink:actuate="onLoad"/></draw:frame></text:p>
      <text:list text:style-name="List_20_1" text:continue-numbering="false">
        <text:list-item>
          <text:p text:style-name="LastListParagraph_List_20_1_Content_First"> cliquer sur le rouage du test, puis dans le menu déroulant sur “Note” :</text:p>
        </text:list-item>
      </text:list>
      <text:p text:style-name="Text_20_body"><draw:frame draw:style-name="mediacenter" draw:name="10" text:anchor-type="paragraph" draw:z-index="10" svg:width="6.35cm" svg:height="9.1016666666667cm"><draw:image xlink:href="Pictures/9b98841bfc36624187f814c07d42673d.png" xlink:type="simple" xlink:show="embed" xlink:actuate="onLoad"/></draw:frame></text:p>
      <text:list text:style-name="List_20_1" text:continue-numbering="false">
        <text:list-item>
          <text:p text:style-name="LastListParagraph_List_20_1_Content_First"> cliquer sur “<text:span text:style-name="Strong_20_Emphasis">Recalcul global</text:span>” :</text:p>
        </text:list-item>
      </text:list>
      <text:p text:style-name="Text_20_body"><draw:frame draw:style-name="mediacenter" draw:name="11" text:anchor-type="paragraph" draw:z-index="11" svg:width="19.552708333333cm" style:rel-width="100%" svg:height="7.0379166666667cm" style:rel-height="scale"><draw:image xlink:href="Pictures/c0b5a8acd3a1a2d7b90771544ce46495.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2" text:anchor-type="as-char" draw:z-index="12" svg:width="1.27cm" svg:height="1.27cm"><draw:image xlink:href="Pictures/3f458ace026a56ab6656343469d0c3af.png" xlink:type="simple" xlink:show="embed" xlink:actuate="onLoad"/></draw:frame></text:p>
          </table:table-cell>
          <table:table-cell office:value-type="string" table:style-name="PluginODTAutoStyle_TableCell_24">
            <text:p text:style-name="PluginODTAutoStyle_Paragraph_25">Le processus prend quelques secondes, et renvoie vers la page des résultats mise à jour des nouvelles cotations.</text:p>
          </table:table-cell>
        </table:table-row>
      </table:table>
      <text:list text:style-name="List_20_1" text:continue-numbering="false">
        <text:list-item>
          <text:p text:style-name="LastListParagraph_List_20_1_Content_First"> une fois la réévaluation terminé, cliquer sur “Continuer” : </text:p>
        </text:list-item>
      </text:list>
      <text:p text:style-name="Text_20_body"><draw:frame draw:style-name="mediacenter" draw:name="13" text:anchor-type="paragraph" draw:z-index="13" svg:width="15.875cm" svg:height="6.2441666666667cm"><draw:image xlink:href="Pictures/7aaf6aa20d859fe581d9450c5d65a689.png" xlink:type="simple" xlink:show="embed" xlink:actuate="onLoad"/></draw:frame></text:p>
      <text:list text:style-name="List_20_1" text:continue-numbering="false">
        <text:list-item>
          <text:p text:style-name="LastListParagraph_List_20_1_Content_First"> vérifier que le recalcul a eu lieu dans les résultats des étudiants : </text:p>
        </text:list-item>
      </text:list>
      <text:p text:style-name="Text_20_body"><draw:frame draw:style-name="mediacenter" draw:name="14" text:anchor-type="paragraph" draw:z-index="14" svg:width="23.891875cm" style:rel-width="100%" svg:height="10.31875cm" style:rel-height="scale"><draw:image xlink:href="Pictures/21cb4eafca775fdae8ccf04e8356b5f1.png" xlink:type="simple" xlink:show="embed" xlink:actuate="onLoad"/></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5" text:anchor-type="as-char" draw:z-index="15" svg:width="1.27cm" svg:height="1.27cm"><draw:image xlink:href="Pictures/bbb7f9223d4a2a824995982645a56637.png" xlink:type="simple" xlink:show="embed" xlink:actuate="onLoad"/></draw:frame></text:p>
          </table:table-cell>
          <table:table-cell office:value-type="string" table:style-name="PluginODTAutoStyle_TableCell_29">
            <text:p text:style-name="PluginODTAutoStyle_Paragraph_30"><text:span text:style-name="Strong_20_Emphasis">En cas de problème</text:span> lors du recalcul (étudiant supprimé, affichage anormal…), on peut demander à Moodle de revenir en arrière en se servant de la sauvegarde créée tout à l'heure. Pour cela, il faut aller dans dans le menu  “Administration”, option “Restauration”  et choisir le fichier de sauvegarde créé précédemment. Si c'est la première fois que vous allez réaliser cette démarche de restauration <text:span text:style-name="Strong_20_Emphasis">sur une épreuve de type certifiante, n'hésitez pas à demander l'aide d'un spécialist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54:03</meta:creation-date>
    <dc:creator>Generated</dc:creator>
    <dc:date>2026-09-17T02::54:03</dc:date>
    <dc:language>en-US</dc:language>
    <meta:editing-cycles>1</meta:editing-cycles>
    <meta:editing-duration>PT0S</meta:editing-duration>
    <dc:title>moodle:test_ajustement_corrections</dc:title>
  </office:meta>
</office:document-meta>
</file>