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ba5018ad74139d503bd38cb2336526.png"/>
  <manifest:file-entry manifest:media-type="image/png" manifest:full-path="Pictures/f8bf6f3b4254b70af870f0625fb97925.png"/>
  <manifest:file-entry manifest:media-type="image/png" manifest:full-path="Pictures/ea26f6194add59e059485a8de84fea38.png"/>
  <manifest:file-entry manifest:media-type="image/png" manifest:full-path="Pictures/31b7efeb17759aa97195cae010970c2b.png"/>
  <manifest:file-entry manifest:media-type="image/png" manifest:full-path="Pictures/6da69c66d48a93dc84d066b115659a36.png"/>
  <manifest:file-entry manifest:media-type="image/png" manifest:full-path="Pictures/209c213588ee3925407e0f25aefdde0c.png"/>
  <manifest:file-entry manifest:media-type="image/png" manifest:full-path="Pictures/7dd305399c3a444d15e6e1f8d22be64e.png"/>
  <manifest:file-entry manifest:media-type="image/png" manifest:full-path="Pictures/967faf09cc9b4cf9d058d20f6bece1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irage_aleatoire"/><text:bookmark-start text:name="__RefHeading___configurer_un_tirage_aleatoire_1"/><text:bookmark-start text:name="configurer_un_tirage_aleatoire"/>Configurer un tirage aléatoire<text:bookmark-end text:name="__RefHeading___configurer_un_tirage_aleatoire_1"/><text:bookmark-end text:name="configurer_un_tirage_aleatoire"/></text:h>
      <text:p text:style-name="Text_20_body">Attention : configurer un tirage aléatoire de questions nécessite d'organiser ces questions par catégories dans la <text:a xlink:type="simple" xlink:href="https://pedagowiki.unicaen.fr/doku.php?id=moodle:test:banque_questions" text:style-name="Internet_20_link" text:visited-style-name="Visited_20_Internet_20_Link">banque de questions</text:a> : niveau de complexité ou thématique, selon vos objectifs d'évaluation.</text:p>
      <text:h text:style-name="Heading_20_2" text:outline-level="2"><text:bookmark-start text:name="__RefHeading___solution_1tirage_aleatoire_des_questions_2"/><text:bookmark-start text:name="solution_1tirage_aleatoire_des_questions"/>Solution 1 : tirage aléatoire des questions<text:bookmark-end text:name="__RefHeading___solution_1tirage_aleatoire_des_questions_2"/><text:bookmark-end text:name="solution_1tirage_aleatoire_des_questions"/></text:h>
      <text:h text:style-name="Heading_20_3" text:outline-level="3"><text:bookmark-start text:name="__RefHeading___etape_1creer_un_test_3"/><text:bookmark-start text:name="etape_1creer_un_test"/>Étape 1 : créer un test<text:bookmark-end text:name="__RefHeading___etape_1creer_un_test_3"/><text:bookmark-end text:name="etape_1creer_un_test"/></text:h>
      <text:p text:style-name="Text_20_body">Se reporter à la documentation : <text:a xlink:type="simple" xlink:href="https://pedagowiki.unicaen.fr/doku.php?id=moodle:test:creer_un_test" text:style-name="Internet_20_link" text:visited-style-name="Visited_20_Internet_20_Link">Paramétrer un test</text:a></text:p>
      <text:h text:style-name="Heading_20_3" text:outline-level="3"><text:bookmark-start text:name="__RefHeading___etape_2entrer_dans_le_test_puis_choisir_de_le_modifier_4"/><text:bookmark-start text:name="etape_2entrer_dans_le_test_puis_choisir_de_le_modifier"/>Étape 2 : entrer dans le test puis choisir de le modifier<text:bookmark-end text:name="__RefHeading___etape_2entrer_dans_le_test_puis_choisir_de_le_modifier_4"/><text:bookmark-end text:name="etape_2entrer_dans_le_test_puis_choisir_de_le_modifier"/></text:h>
      <text:p text:style-name="Text_20_body"><draw:frame draw:style-name="mediacenter" draw:name="0" text:anchor-type="paragraph" draw:z-index="0" svg:width="22.304375cm" style:rel-width="100%" svg:height="6.0325cm" style:rel-height="scale"><draw:image xlink:href="Pictures/d7ba5018ad74139d503bd38cb2336526.png" xlink:type="simple" xlink:show="embed" xlink:actuate="onLoad"/></draw:frame></text:p>
      <text:h text:style-name="Heading_20_3" text:outline-level="3"><text:bookmark-start text:name="__RefHeading___etape_3cliquer_sur_ajouter_puis_une_question_aleatoire_5"/><text:bookmark-start text:name="etape_3cliquer_sur_ajouter_puis_une_question_aleatoire"/>Étape 3 : cliquer sur "Ajouter" puis "une question aléatoire"<text:bookmark-end text:name="__RefHeading___etape_3cliquer_sur_ajouter_puis_une_question_aleatoire_5"/><text:bookmark-end text:name="etape_3cliquer_sur_ajouter_puis_une_question_aleatoire"/></text:h>
      <text:p text:style-name="Text_20_body"><draw:frame draw:style-name="mediacenter" draw:name="1" text:anchor-type="paragraph" draw:z-index="1" svg:width="22.516041666667cm" style:rel-width="100%" svg:height="6.5352083333333cm" style:rel-height="scale"><draw:image xlink:href="Pictures/f8bf6f3b4254b70af870f0625fb97925.png" xlink:type="simple" xlink:show="embed" xlink:actuate="onLoad"/></draw:frame></text:p>
      <text:h text:style-name="Heading_20_3" text:outline-level="3"><text:bookmark-start text:name="__RefHeading___etape_4choisir_une_categorie_de_la_banque_de_question_du_cours_6"/><text:bookmark-start text:name="etape_4choisir_une_categorie_de_la_banque_de_question_du_cours"/>Étape 4 : choisir une catégorie de la banque de question du cours<text:bookmark-end text:name="__RefHeading___etape_4choisir_une_categorie_de_la_banque_de_question_du_cours_6"/><text:bookmark-end text:name="etape_4choisir_une_categorie_de_la_banque_de_question_du_cours"/></text:h>
      <text:p text:style-name="Text_20_body"><draw:frame draw:style-name="mediacenter" draw:name="2" text:anchor-type="paragraph" draw:z-index="2" svg:width="14.552083333333cm" svg:height="14.631458333333cm"><draw:image xlink:href="Pictures/ea26f6194add59e059485a8de84fea38.png" xlink:type="simple" xlink:show="embed" xlink:actuate="onLoad"/></draw:frame></text:p>
      <text:h text:style-name="Heading_20_3" text:outline-level="3"><text:bookmark-start text:name="__RefHeading___etape_5choisir_le_nombre_de_questions_a_tirer_dans_la_categorie_selectionnee_7"/><text:bookmark-start text:name="etape_5choisir_le_nombre_de_questions_a_tirer_dans_la_categorie_selectionnee"/>Étape 5 : choisir le nombre de questions à tirer dans la catégorie sélectionnée<text:bookmark-end text:name="__RefHeading___etape_5choisir_le_nombre_de_questions_a_tirer_dans_la_categorie_selectionnee_7"/><text:bookmark-end text:name="etape_5choisir_le_nombre_de_questions_a_tirer_dans_la_categorie_selectionnee"/></text:h>
      <text:p text:style-name="Text_20_body"><draw:frame draw:style-name="mediacenter" draw:name="3" text:anchor-type="paragraph" draw:z-index="3" svg:width="14.525625cm" svg:height="14.578541666667cm"><draw:image xlink:href="Pictures/31b7efeb17759aa97195cae010970c2b.png" xlink:type="simple" xlink:show="embed" xlink:actuate="onLoad"/></draw:frame></text:p>
      <text:h text:style-name="Heading_20_3" text:outline-level="3"><text:bookmark-start text:name="__RefHeading___etape_6cliquer_sur_ajouter_question_aleatoire_8"/><text:bookmark-start text:name="etape_6cliquer_sur_ajouter_question_aleatoire"/>Étape 6 : cliquer sur "Ajouter question aléatoire"<text:bookmark-end text:name="__RefHeading___etape_6cliquer_sur_ajouter_question_aleatoire_8"/><text:bookmark-end text:name="etape_6cliquer_sur_ajouter_question_aleatoire"/></text:h>
      <text:p text:style-name="Text_20_body"><draw:frame draw:style-name="mediacenter" draw:name="4" text:anchor-type="paragraph" draw:z-index="4" svg:width="6.0060416666667cm" svg:height="1.4816666666667cm"><draw:image xlink:href="Pictures/6da69c66d48a93dc84d066b115659a36.png" xlink:type="simple" xlink:show="embed" xlink:actuate="onLoad"/></draw:frame></text:p>
      <text:p text:style-name="Text_20_body">Les questions aléatoires sont préparées :</text:p>
      <text:p text:style-name="Text_20_body"><draw:frame draw:style-name="mediacenter" draw:name="5" text:anchor-type="paragraph" draw:z-index="5" svg:width="22.463125cm" style:rel-width="100%" svg:height="10.239375cm" style:rel-height="scale"><draw:image xlink:href="Pictures/209c213588ee3925407e0f25aefdde0c.png" xlink:type="simple" xlink:show="embed" xlink:actuate="onLoad"/></draw:frame></text:p>
      <text:h text:style-name="Heading_20_2" text:outline-level="2"><text:bookmark-start text:name="__RefHeading___solution_2tirage_aleatoire_de_sujets_predefinis_9"/><text:bookmark-start text:name="solution_2tirage_aleatoire_de_sujets_predefinis"/>Solution 2 : tirage aléatoire de sujets prédéfinis<text:bookmark-end text:name="__RefHeading___solution_2tirage_aleatoire_de_sujets_predefinis_9"/><text:bookmark-end text:name="solution_2tirage_aleatoire_de_sujets_predefinis"/></text:h>
      <text:p text:style-name="Text_20_body">Pour faire un tirage aléatoire entre plusieurs sujets, il faut :</text:p>
      <text:h text:style-name="Heading_20_3" text:outline-level="3"><text:bookmark-start text:name="__RefHeading___etape_1creer_plusieurs_sujets_10"/><text:bookmark-start text:name="etape_1creer_plusieurs_sujets"/>Étape 1 : créer plusieurs sujets<text:bookmark-end text:name="__RefHeading___etape_1creer_plusieurs_sujets_10"/><text:bookmark-end text:name="etape_1creer_plusieurs_sujets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test:creer_un_test" text:style-name="Internet_20_link" text:visited-style-name="Visited_20_Internet_20_Link">Paramétrer un test</text:a></text:p>
        </text:list-item>
      </text:list>
      <text:h text:style-name="Heading_20_3" text:outline-level="3"><text:bookmark-start text:name="__RefHeading___etape_2definir_des_groupes_aleatoirement_11"/><text:bookmark-start text:name="etape_2definir_des_groupes_aleatoirement"/>Étape 2 : définir des groupes aléatoirement<text:bookmark-end text:name="__RefHeading___etape_2definir_des_groupes_aleatoirement_11"/><text:bookmark-end text:name="etape_2definir_des_groupes_aleatoirement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gestion_des_groupes:creer_des_groupes_aleatoires" text:style-name="Internet_20_link" text:visited-style-name="Visited_20_Internet_20_Link">Créer des groupes aléatoires</text:a></text:p>
        </text:list-item>
      </text:list>
      <text:h text:style-name="Heading_20_3" text:outline-level="3"><text:bookmark-start text:name="__RefHeading___etape_3affecter_les_sujets_aux_groupes_aleatoires_12"/><text:bookmark-start text:name="etape_3affecter_les_sujets_aux_groupes_aleatoires"/>Étape 3 : affecter les sujets aux groupes aléatoires<text:bookmark-end text:name="__RefHeading___etape_3affecter_les_sujets_aux_groupes_aleatoires_12"/><text:bookmark-end text:name="etape_3affecter_les_sujets_aux_groupes_aleatoires"/></text:h>
      <text:list text:style-name="List_20_1" text:continue-numbering="false">
        <text:list-item>
          <text:p text:style-name="LastListParagraph_List_20_1_Content_First"> ajouter une restriction d’accès dans chaque sujet (par exemple : accès au sujet 1 restreint au groupe A) : </text:p>
        </text:list-item>
      </text:list>
      <text:p text:style-name="Text_20_body"><draw:frame draw:style-name="mediacenter" draw:name="6" text:anchor-type="paragraph" draw:z-index="6" svg:width="17.515416666667cm" style:rel-width="100%" svg:height="8.651875cm" style:rel-height="scale"><draw:image xlink:href="Pictures/7dd305399c3a444d15e6e1f8d22be64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symbole œil pour cacher ce sujet aux autres groupes (de cette manière, chaque étudiant ne verra que le sujet qui lui est destiné, cela évite d'éventuelles confusions).</text:p>
        </text:list-item>
      </text:list>
      <text:p text:style-name="Text_20_body"><draw:frame draw:style-name="mediacenter" draw:name="7" text:anchor-type="paragraph" draw:z-index="7" svg:width="17.383125cm" style:rel-width="100%" svg:height="5.635625cm" style:rel-height="scale"><draw:image xlink:href="Pictures/967faf09cc9b4cf9d058d20f6bece1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1:07</meta:creation-date>
    <dc:creator>Generated</dc:creator>
    <dc:date>2026-09-17T06::51:07</dc:date>
    <dc:language>en-US</dc:language>
    <meta:editing-cycles>1</meta:editing-cycles>
    <meta:editing-duration>PT0S</meta:editing-duration>
    <dc:title>moodle:test:tirage_aleatoire</dc:title>
  </office:meta>
</office:document-meta>
</file>