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5ad24ea9cfd131c7a217923eae44fdf2.png"/>
  <manifest:file-entry manifest:media-type="image/png" manifest:full-path="Pictures/9abd0ac435799a04f8aec476484c1348.png"/>
  <manifest:file-entry manifest:media-type="image/png" manifest:full-path="Pictures/abcc75c397d865b526bb16b20c8f4f24.png"/>
  <manifest:file-entry manifest:media-type="image/png" manifest:full-path="Pictures/dc40f99f36cf359f91fe0b0da36cfaad.png"/>
  <manifest:file-entry manifest:media-type="image/png" manifest:full-path="Pictures/b68f6e6242ce30c49ca67fcebc4b3305.png"/>
  <manifest:file-entry manifest:media-type="image/png" manifest:full-path="Pictures/f50f6d3ac7f70880e73604d821b2b933.png"/>
  <manifest:file-entry manifest:media-type="image/png" manifest:full-path="Pictures/a58a020adf6c34496b04e955882baa4e.png"/>
  <manifest:file-entry manifest:media-type="image/png" manifest:full-path="Pictures/4c232ed185c9ddd41359e62f33036503.png"/>
  <manifest:file-entry manifest:media-type="image/png" manifest:full-path="Pictures/9495c548a033f0ecf2f6a0bfa5eacf2f.png"/>
  <manifest:file-entry manifest:media-type="image/png" manifest:full-path="Pictures/24fad20238566d3ce47c8bf13a7a758f.png"/>
  <manifest:file-entry manifest:media-type="image/png" manifest:full-path="Pictures/806ae06112247dfb6965821a4a6a83bf.png"/>
  <manifest:file-entry manifest:media-type="image/png" manifest:full-path="Pictures/739f40123a1b21e3bf7efcca59b10171.png"/>
  <manifest:file-entry manifest:media-type="image/png" manifest:full-path="Pictures/ef8e23c7cf0abee3e0ec92262a3691b2.png"/>
  <manifest:file-entry manifest:media-type="image/png" manifest:full-path="Pictures/e17aaad1766c7859adcc8943419d8b81.png"/>
  <manifest:file-entry manifest:media-type="image/png" manifest:full-path="Pictures/183828059e0360f196b6de0bf71ec337.png"/>
  <manifest:file-entry manifest:media-type="image/png" manifest:full-path="Pictures/39c4afb3cd6a3eee3bf4c80c8be9eab5.png"/>
  <manifest:file-entry manifest:media-type="image/png" manifest:full-path="Pictures/d3ba8264864c4ea97a88db55e757f65b.png"/>
  <manifest:file-entry manifest:media-type="image/png" manifest:full-path="Pictures/43e7c00a7d5ead0c0dcf09ee3f035fa5.png"/>
  <manifest:file-entry manifest:media-type="image/png" manifest:full-path="Pictures/b07b2cbe12e3d248021291fa21fceb37.png"/>
  <manifest:file-entry manifest:media-type="image/png" manifest:full-path="Pictures/aa269804d05c49fb17b70c239f11fcd0.png"/>
  <manifest:file-entry manifest:media-type="image/png" manifest:full-path="Pictures/e75d6814f90f3fe34e35d37d7688707b.png"/>
  <manifest:file-entry manifest:media-type="image/png" manifest:full-path="Pictures/6f8e7e65e168108c5ebc0286c6514638.png"/>
  <manifest:file-entry manifest:media-type="image/png" manifest:full-path="Pictures/6100a08f079eb1f3533c86b8f119d278.png"/>
  <manifest:file-entry manifest:media-type="image/png" manifest:full-path="Pictures/149259ec3939e085cf3047ff11980d76.png"/>
  <manifest:file-entry manifest:media-type="image/png" manifest:full-path="Pictures/808ea4507371192dfbaee59c21fc22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ester"/><text:bookmark-start text:name="__RefHeading___jouer_un_test_comme_un_etudiant_1"/><text:bookmark-start text:name="jouer_un_test_comme_un_etudiant"/>Jouer un test comme un étudiant<text:bookmark-end text:name="__RefHeading___jouer_un_test_comme_un_etudiant_1"/><text:bookmark-end text:name="jouer_un_test_comme_un_etudian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révisualisation est parfois insuffisante. Il convient alors de préparer le test pour que l'on puisse je jouer comme si on était étudiant.</text:p>
          </table:table-cell>
        </table:table-row>
      </table:table>
      <text:p text:style-name="Text_20_body">Trois solutions se présentent en fonction de l'état d'avancement des paramétrages et de l'usage du test :</text:p>
      <text:list text:style-name="List_20_1" text:continue-numbering="false">
        <text:list-item>
          <text:p text:style-name="List_20_1_Content_First"> si le test est déjà accessible aux étudiants ;</text:p>
        </text:list-item>
        <text:list-item>
          <text:p text:style-name="List_20_1_Content"> si le test n'est pas encore accessible aux étudiants et déjà paramétré (pour l'examen par exemple, il est alors préférable de travailler sur une copie cachée) ;</text:p>
        </text:list-item>
        <text:list-item>
          <text:p text:style-name="List_20_1_Content_Last"> si le test n'est pas encore accessible aux étudiants et pas encore paramétré en version finale.</text:p>
        </text:list-item>
      </text:list>
      <text:h text:style-name="Heading_20_2" text:outline-level="2"><text:bookmark-start text:name="__RefHeading___solution_1test_deja_accessible_aux_etudiants_2"/><text:bookmark-start text:name="solution_1test_deja_accessible_aux_etudiants"/>Solution 1 : test déjà accessible aux étudiants<text:bookmark-end text:name="__RefHeading___solution_1test_deja_accessible_aux_etudiants_2"/><text:bookmark-end text:name="solution_1test_deja_accessible_aux_etudiants"/></text:h>
      <text:h text:style-name="Heading_20_3" text:outline-level="3"><text:bookmark-start text:name="__RefHeading___etape_1s_ajouter_au_groupe_d_etudiant_en_cas_de_restriction_de_groupe_3"/><text:bookmark-start text:name="etape_1s_ajouter_au_groupe_d_etudiant_en_cas_de_restriction_de_groupe"/>Étape 1 : s'ajouter au groupe d’étudiant (en cas de restriction de groupe)<text:bookmark-end text:name="__RefHeading___etape_1s_ajouter_au_groupe_d_etudiant_en_cas_de_restriction_de_groupe_3"/><text:bookmark-end text:name="etape_1s_ajouter_au_groupe_d_etudiant_en_cas_de_restriction_de_groupe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l'accès du test est retreint à un ou plusieurs groupes, ajoutez-vous au groupe. Sinon, passer à l'étape suivante.</text:p>
          </table:table-cell>
        </table:table-row>
      </table:table>
      <text:list text:style-name="List_20_1" text:continue-numbering="false">
        <text:list-item>
          <text:p text:style-name="LastListParagraph_List_20_1_Content_First"> cliquer sur “Participants” :</text:p>
        </text:list-item>
      </text:list>
      <text:p text:style-name="Text_20_body"><draw:frame draw:style-name="mediacenter" draw:name="2" text:anchor-type="paragraph" draw:z-index="2" svg:width="6.588125cm" svg:height="14.12875cm"><draw:image xlink:href="Pictures/9abd0ac435799a04f8aec476484c1348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votre nom et cliquer sur le crayon de groupe :</text:p>
        </text:list-item>
      </text:list>
      <text:p text:style-name="Text_20_body"><draw:frame draw:style-name="mediacenter" draw:name="3" text:anchor-type="paragraph" draw:z-index="3" svg:width="18.997083333333cm" style:rel-width="100%" svg:height="2.5135416666667cm" style:rel-height="scale"><draw:image xlink:href="Pictures/abcc75c397d865b526bb16b20c8f4f24.png" xlink:type="simple" xlink:show="embed" xlink:actuate="onLoad"/></draw:frame></text:p>
      <text:list text:style-name="List_20_1" text:continue-numbering="false">
        <text:list-item>
          <text:p text:style-name="LastListParagraph_List_20_1_Content_First"> rechercher le groupe d'étudiant et sélectionner le :</text:p>
        </text:list-item>
      </text:list>
      <text:p text:style-name="Text_20_body"><draw:frame draw:style-name="mediacenter" draw:name="4" text:anchor-type="paragraph" draw:z-index="4" svg:width="18.415cm" style:rel-width="100%" svg:height="5.55625cm" style:rel-height="scale"><draw:image xlink:href="Pictures/dc40f99f36cf359f91fe0b0da36cfaa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:</text:p>
        </text:list-item>
      </text:list>
      <text:p text:style-name="Text_20_body"><draw:frame draw:style-name="mediacenter" draw:name="5" text:anchor-type="paragraph" draw:z-index="5" svg:width="18.388541666667cm" style:rel-width="100%" svg:height="2.8045833333333cm" style:rel-height="scale"><draw:image xlink:href="Pictures/b68f6e6242ce30c49ca67fcebc4b3305.png" xlink:type="simple" xlink:show="embed" xlink:actuate="onLoad"/></draw:frame></text:p>
      <text:h text:style-name="Heading_20_3" text:outline-level="3"><text:bookmark-start text:name="__RefHeading___etape_2prendre_le_role_etudiant_4"/><text:bookmark-start text:name="etape_2prendre_le_role_etudiant"/>Étape 2 : prendre le rôle étudiant<text:bookmark-end text:name="__RefHeading___etape_2prendre_le_role_etudiant_4"/><text:bookmark-end text:name="etape_2prendre_le_role_etudiant"/></text:h>
      <text:list text:style-name="List_20_1" text:continue-numbering="false">
        <text:list-item>
          <text:p text:style-name="LastListParagraph_List_20_1_Content_First"> cliquer sur votre nom dans le menu en haut tout à droite :</text:p>
        </text:list-item>
      </text:list>
      <text:p text:style-name="Text_20_body"><draw:frame draw:style-name="mediacenter" draw:name="6" text:anchor-type="paragraph" draw:z-index="6" svg:width="19.579166666667cm" style:rel-width="100%" svg:height="1.5875cm" style:rel-height="scale"><draw:image xlink:href="Pictures/f50f6d3ac7f70880e73604d821b2b933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rendre le rôle…”</text:p>
        </text:list-item>
      </text:list>
      <text:p text:style-name="Text_20_body"><draw:frame draw:style-name="mediacenter" draw:name="7" text:anchor-type="paragraph" draw:z-index="7" svg:width="7.0379166666667cm" svg:height="8.6254166666667cm"><draw:image xlink:href="Pictures/a58a020adf6c34496b04e955882baa4e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Etudiant” </text:p>
        </text:list-item>
      </text:list>
      <text:p text:style-name="Text_20_body"><draw:frame draw:style-name="mediacenter" draw:name="8" text:anchor-type="paragraph" draw:z-index="8" svg:width="21.034375cm" style:rel-width="100%" svg:height="11.1125cm" style:rel-height="scale"><draw:image xlink:href="Pictures/4c232ed185c9ddd41359e62f33036503.png" xlink:type="simple" xlink:show="embed" xlink:actuate="onLoad"/></draw:frame></text:p>
      <text:h text:style-name="Heading_20_3" text:outline-level="3"><text:bookmark-start text:name="__RefHeading___etape_3jouer_le_test_5"/><text:bookmark-start text:name="etape_3jouer_le_test"/>Étape 3 : jouer le test<text:bookmark-end text:name="__RefHeading___etape_3jouer_le_test_5"/><text:bookmark-end text:name="etape_3jouer_le_test"/></text:h>
      <text:list text:style-name="List_20_1" text:continue-numbering="false">
        <text:list-item>
          <text:p text:style-name="LastListParagraph_List_20_1_Content_First"> cliquer sur le nom du test </text:p>
        </text:list-item>
      </text:list>
      <text:p text:style-name="Text_20_body"><draw:frame draw:style-name="mediacenter" draw:name="9" text:anchor-type="paragraph" draw:z-index="9" svg:width="5.0535416666667cm" svg:height="2.6458333333333cm"><draw:image xlink:href="Pictures/9495c548a033f0ecf2f6a0bfa5eacf2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Faire le test”</text:p>
        </text:list-item>
      </text:list>
      <text:p text:style-name="Text_20_body"><draw:frame draw:style-name="mediacenter" draw:name="10" text:anchor-type="paragraph" draw:z-index="10" svg:width="20.399375cm" style:rel-width="100%" svg:height="6.2177083333333cm" style:rel-height="scale"><draw:image xlink:href="Pictures/24fad20238566d3ce47c8bf13a7a758f.png" xlink:type="simple" xlink:show="embed" xlink:actuate="onLoad"/></draw:frame></text:p>
      <text:h text:style-name="Heading_20_3" text:outline-level="3"><text:bookmark-start text:name="__RefHeading___etape_4retour_au_role_enseignant_6"/><text:bookmark-start text:name="etape_4retour_au_role_enseignant"/>Étape 4 : retour au rôle enseignant<text:bookmark-end text:name="__RefHeading___etape_4retour_au_role_enseignant_6"/><text:bookmark-end text:name="etape_4retour_au_role_enseignant"/></text:h>
      <text:list text:style-name="List_20_1" text:continue-numbering="false">
        <text:list-item>
          <text:p text:style-name="LastListParagraph_List_20_1_Content_First"> cliquer de nouveau sur votre nom puis sur “Retour au à mon rôle normal” </text:p>
        </text:list-item>
      </text:list>
      <text:p text:style-name="Text_20_body"><draw:frame draw:style-name="mediacenter" draw:name="11" text:anchor-type="paragraph" draw:z-index="11" svg:width="10.847916666667cm" svg:height="8.8370833333333cm"><draw:image xlink:href="Pictures/806ae06112247dfb6965821a4a6a83bf.png" xlink:type="simple" xlink:show="embed" xlink:actuate="onLoad"/></draw:frame></text:p>
      <text:h text:style-name="Heading_20_2" text:outline-level="2"><text:bookmark-start text:name="__RefHeading___solution_2test_inaccessible_aux_etudiants_et_deja_parametre_7"/><text:bookmark-start text:name="solution_2test_inaccessible_aux_etudiants_et_deja_parametre"/>Solution 2 : test inaccessible aux étudiants et déjà paramétré<text:bookmark-end text:name="__RefHeading___solution_2test_inaccessible_aux_etudiants_et_deja_parametre_7"/><text:bookmark-end text:name="solution_2test_inaccessible_aux_etudiants_et_deja_parametre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Dans ce cas, et pour ne pas toucher aux paramétrages effectués, nous vous proposons de créer une copie cachée du test afin de travailler en toute sécurité.</text:p>
          </table:table-cell>
        </table:table-row>
      </table:table>
      <text:h text:style-name="Heading_20_3" text:outline-level="3"><text:bookmark-start text:name="__RefHeading___etape_1dupliquer_le_test_8"/><text:bookmark-start text:name="etape_1dupliquer_le_test"/>Étape 1 : dupliquer le test<text:bookmark-end text:name="__RefHeading___etape_1dupliquer_le_test_8"/><text:bookmark-end text:name="etape_1dupliquer_le_test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13" text:anchor-type="paragraph" draw:z-index="13" svg:width="6.9320833333333cm" svg:height="1.7727083333333cm"><draw:image xlink:href="Pictures/739f40123a1b21e3bf7efcca59b1017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modifier” et choisir “Dupliquer”</text:p>
        </text:list-item>
      </text:list>
      <text:p text:style-name="Text_20_body"><draw:frame draw:style-name="mediacenter" draw:name="14" text:anchor-type="paragraph" draw:z-index="14" svg:width="19.393958333333cm" style:rel-width="100%" svg:height="7.6729166666667cm" style:rel-height="scale"><draw:image xlink:href="Pictures/ef8e23c7cf0abee3e0ec92262a3691b2.png" xlink:type="simple" xlink:show="embed" xlink:actuate="onLoad"/></draw:frame></text:p>
      <text:list text:style-name="List_20_1" text:continue-numbering="false">
        <text:list-item>
          <text:p text:style-name="LastListParagraph_List_20_1_Content_First"> recliquer sur “modifier” et choisir “Cacher” :</text:p>
        </text:list-item>
      </text:list>
      <text:p text:style-name="Text_20_body"><draw:frame draw:style-name="mediacenter" draw:name="15" text:anchor-type="paragraph" draw:z-index="15" svg:width="19.20875cm" style:rel-width="100%" svg:height="8.4666666666667cm" style:rel-height="scale"><draw:image xlink:href="Pictures/e17aaad1766c7859adcc8943419d8b81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e test est bien caché : </text:p>
        </text:list-item>
      </text:list>
      <text:p text:style-name="Text_20_body"><draw:frame draw:style-name="mediacenter" draw:name="16" text:anchor-type="paragraph" draw:z-index="16" svg:width="6.746875cm" svg:height="2.5135416666667cm"><draw:image xlink:href="Pictures/183828059e0360f196b6de0bf71ec337.png" xlink:type="simple" xlink:show="embed" xlink:actuate="onLoad"/></draw:frame></text:p>
      <text:h text:style-name="Heading_20_3" text:outline-level="3"><text:bookmark-start text:name="__RefHeading___etape_2suivre_les_etapes_presentees_dans_la_solution_3_ci-dessous_9"/><text:bookmark-start text:name="etape_2suivre_les_etapes_presentees_dans_la_solution_3_ci-dessous"/>Étape 2 : suivre les étapes présentées dans la solution 3 ci-dessous<text:bookmark-end text:name="__RefHeading___etape_2suivre_les_etapes_presentees_dans_la_solution_3_ci-dessous_9"/><text:bookmark-end text:name="etape_2suivre_les_etapes_presentees_dans_la_solution_3_ci-dessous"/></text:h>
      <text:h text:style-name="Heading_20_2" text:outline-level="2"><text:bookmark-start text:name="__RefHeading___solution_3test_inaccessible_aux_etudiants_et_pas_encore_parametre_10"/><text:bookmark-start text:name="solution_3test_inaccessible_aux_etudiants_et_pas_encore_parametre"/>Solution 3 : test inaccessible aux étudiants et pas encore paramétré<text:bookmark-end text:name="__RefHeading___solution_3test_inaccessible_aux_etudiants_et_pas_encore_parametre_10"/><text:bookmark-end text:name="solution_3test_inaccessible_aux_etudiants_et_pas_encore_parametre"/></text:h>
      <text:h text:style-name="Heading_20_3" text:outline-level="3"><text:bookmark-start text:name="__RefHeading___etape_1parametrer_le_test_pour_pouvoir_le_jouer_et_acceder_aux_corrections_11"/><text:bookmark-start text:name="etape_1parametrer_le_test_pour_pouvoir_le_jouer_et_acceder_aux_corrections"/>Étape 1 : paramétrer le test pour pouvoir le jouer et accéder aux corrections<text:bookmark-end text:name="__RefHeading___etape_1parametrer_le_test_pour_pouvoir_le_jouer_et_acceder_aux_corrections_11"/><text:bookmark-end text:name="etape_1parametrer_le_test_pour_pouvoir_le_jouer_et_acceder_aux_corrections"/></text:h>
      <text:list text:style-name="List_20_1" text:continue-numbering="false">
        <text:list-item>
          <text:p text:style-name="LastListParagraph_List_20_1_Content_First"> aller dans les paramètres du test</text:p>
        </text:list-item>
      </text:list>
      <text:p text:style-name="Text_20_body"><draw:frame draw:style-name="mediacenter" draw:name="17" text:anchor-type="paragraph" draw:z-index="17" svg:width="19.05cm" style:rel-width="100%" svg:height="6.588125cm" style:rel-height="scale"><draw:image xlink:href="Pictures/39c4afb3cd6a3eee3bf4c80c8be9eab5.png" xlink:type="simple" xlink:show="embed" xlink:actuate="onLoad"/></draw:frame></text:p>
      <text:list text:style-name="List_20_1" text:continue-numbering="false">
        <text:list-item>
          <text:p text:style-name="LastListParagraph_List_20_1_Content_First"> désactiver les dates d'ouverture et de fermeture</text:p>
        </text:list-item>
      </text:list>
      <text:p text:style-name="Text_20_body"><draw:frame draw:style-name="mediacenter" draw:name="18" text:anchor-type="paragraph" draw:z-index="18" svg:width="19.235208333333cm" style:rel-width="100%" svg:height="6.2177083333333cm" style:rel-height="scale"><draw:image xlink:href="Pictures/d3ba8264864c4ea97a88db55e757f65b.png" xlink:type="simple" xlink:show="embed" xlink:actuate="onLoad"/></draw:frame></text:p>
      <text:list text:style-name="List_20_1" text:continue-numbering="false">
        <text:list-item>
          <text:p text:style-name="LastListParagraph_List_20_1_Content_First"> activer toutes les options de relectures du moment “immédiatement après la tentative”</text:p>
        </text:list-item>
      </text:list>
      <text:p text:style-name="Text_20_body"><draw:frame draw:style-name="mediacenter" draw:name="19" text:anchor-type="paragraph" draw:z-index="19" svg:width="14.975416666667cm" svg:height="5.9795833333333cm"><draw:image xlink:href="Pictures/43e7c00a7d5ead0c0dcf09ee3f035fa5.png" xlink:type="simple" xlink:show="embed" xlink:actuate="onLoad"/></draw:frame></text:p>
      <text:list text:style-name="List_20_1" text:continue-numbering="false">
        <text:list-item>
          <text:p text:style-name="LastListParagraph_List_20_1_Content_First"> afficher le test</text:p>
        </text:list-item>
      </text:list>
      <text:p text:style-name="Text_20_body"><draw:frame draw:style-name="mediacenter" draw:name="20" text:anchor-type="paragraph" draw:z-index="20" svg:width="16.589375cm" svg:height="6.4822916666667cm"><draw:image xlink:href="Pictures/b07b2cbe12e3d248021291fa21fceb37.png" xlink:type="simple" xlink:show="embed" xlink:actuate="onLoad"/></draw:frame></text:p>
      <text:list text:style-name="List_20_1" text:continue-numbering="false">
        <text:list-item>
          <text:p text:style-name="LastListParagraph_List_20_1_Content_First"> supprimer les restrictions existantes puis cliquer sur “ajouter une restrictions”</text:p>
        </text:list-item>
      </text:list>
      <text:p text:style-name="Text_20_body"><draw:frame draw:style-name="mediacenter" draw:name="21" text:anchor-type="paragraph" draw:z-index="21" svg:width="8.493125cm" svg:height="3.0691666666667cm"><draw:image xlink:href="Pictures/aa269804d05c49fb17b70c239f11fcd0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une restriction par “Profil utilisateur”</text:p>
        </text:list-item>
      </text:list>
      <text:p text:style-name="Text_20_body"><draw:frame draw:style-name="mediacenter" draw:name="22" text:anchor-type="paragraph" draw:z-index="22" svg:width="8.0433333333333cm" svg:height="12.408958333333cm"><draw:image xlink:href="Pictures/e75d6814f90f3fe34e35d37d7688707b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Adresse de courriel”</text:p>
        </text:list-item>
      </text:list>
      <text:p text:style-name="Text_20_body"><draw:frame draw:style-name="mediacenter" draw:name="23" text:anchor-type="paragraph" draw:z-index="23" svg:width="14.975416666667cm" svg:height="8.5725cm"><draw:image xlink:href="Pictures/6f8e7e65e168108c5ebc0286c6514638.png" xlink:type="simple" xlink:show="embed" xlink:actuate="onLoad"/></draw:frame></text:p>
      <text:list text:style-name="List_20_1" text:continue-numbering="false">
        <text:list-item>
          <text:p text:style-name="LastListParagraph_List_20_1_Content_First"> inscrire votre adresse mail unicaen</text:p>
        </text:list-item>
      </text:list>
      <text:p text:style-name="Text_20_body"><draw:frame draw:style-name="mediacenter" draw:name="24" text:anchor-type="paragraph" draw:z-index="24" svg:width="13.6525cm" svg:height="3.6777083333333cm"><draw:image xlink:href="Pictures/6100a08f079eb1f3533c86b8f119d278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25" text:anchor-type="as-char" draw:z-index="2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Lorsque vous avez à restreindre un accès à une personne en particulier, <text:span text:style-name="Strong_20_Emphasis">l'usage de l'adresse mail est recommandé</text:span>.
L'adresse mail possède plusieurs avantages sur les autres champs possibles :</text:p>
            <text:list text:style-name="List_20_1" text:continue-numbering="false">
              <text:list-item>
                <text:p text:style-name="List_20_1_Content_First"> elle est unique (pas homonymie possible) ;</text:p>
              </text:list-item>
              <text:list-item>
                <text:p text:style-name="List_20_1_Content_Last"> elle ne possède ni majuscule, ni accents, ni espace… ce qui limite les erreurs.</text:p>
              </text:list-item>
            </text:list>
          </table:table-cell>
        </table:table-row>
      </table:table>
      <text:list text:style-name="List_20_1" text:continue-numbering="false">
        <text:list-item>
          <text:p text:style-name="LastListParagraph_List_20_1_Content_First"> cliquer sur l’œil pour qu'il devienne barré</text:p>
        </text:list-item>
      </text:list>
      <text:p text:style-name="Text_20_body"><draw:frame draw:style-name="mediacenter" draw:name="26" text:anchor-type="paragraph" draw:z-index="26" svg:width="14.975416666667cm" svg:height="3.7041666666667cm"><draw:image xlink:href="Pictures/149259ec3939e085cf3047ff11980d76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tout en bas et cliquer sur “Enregistrer et afficher”</text:p>
        </text:list-item>
      </text:list>
      <text:p text:style-name="Text_20_body"><draw:frame draw:style-name="mediacenter" draw:name="27" text:anchor-type="paragraph" draw:z-index="27" svg:width="12.647083333333cm" svg:height="1.74625cm"><draw:image xlink:href="Pictures/808ea4507371192dfbaee59c21fc22d4.png" xlink:type="simple" xlink:show="embed" xlink:actuate="onLoad"/></draw:frame></text:p>
      <text:h text:style-name="Heading_20_3" text:outline-level="3"><text:bookmark-start text:name="__RefHeading___etape_2prendre_le_role_etudiant_12"/><text:bookmark-start text:name="etape_2prendre_le_role_etudiant1"/>Étape 2 : prendre le rôle étudiant<text:bookmark-end text:name="__RefHeading___etape_2prendre_le_role_etudiant_12"/><text:bookmark-end text:name="etape_2prendre_le_role_etudiant1"/></text:h>
      <text:list text:style-name="List_20_1" text:continue-numbering="false">
        <text:list-item>
          <text:p text:style-name="LastListParagraph_List_20_1_Content_First"> cliquer sur votre nom dans le menu en haut tout à droite :</text:p>
        </text:list-item>
      </text:list>
      <text:p text:style-name="Text_20_body"><draw:frame draw:style-name="mediacenter" draw:name="28" text:anchor-type="paragraph" draw:z-index="28" svg:width="19.579166666667cm" style:rel-width="100%" svg:height="1.5875cm" style:rel-height="scale"><draw:image xlink:href="Pictures/f50f6d3ac7f70880e73604d821b2b933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rendre le rôle…”</text:p>
        </text:list-item>
      </text:list>
      <text:p text:style-name="Text_20_body"><draw:frame draw:style-name="mediacenter" draw:name="29" text:anchor-type="paragraph" draw:z-index="29" svg:width="7.0379166666667cm" svg:height="8.6254166666667cm"><draw:image xlink:href="Pictures/a58a020adf6c34496b04e955882baa4e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Etudiant” </text:p>
        </text:list-item>
      </text:list>
      <text:p text:style-name="Text_20_body"><draw:frame draw:style-name="mediacenter" draw:name="30" text:anchor-type="paragraph" draw:z-index="30" svg:width="21.034375cm" style:rel-width="100%" svg:height="11.1125cm" style:rel-height="scale"><draw:image xlink:href="Pictures/4c232ed185c9ddd41359e62f33036503.png" xlink:type="simple" xlink:show="embed" xlink:actuate="onLoad"/></draw:frame></text:p>
      <text:h text:style-name="Heading_20_3" text:outline-level="3"><text:bookmark-start text:name="__RefHeading___etape_3jouer_le_test_13"/><text:bookmark-start text:name="etape_3jouer_le_test1"/>Étape 3 : jouer le test<text:bookmark-end text:name="__RefHeading___etape_3jouer_le_test_13"/><text:bookmark-end text:name="etape_3jouer_le_test1"/></text:h>
      <text:list text:style-name="List_20_1" text:continue-numbering="false">
        <text:list-item>
          <text:p text:style-name="LastListParagraph_List_20_1_Content_First"> cliquer sur “Faire le test” </text:p>
        </text:list-item>
      </text:list>
      <text:p text:style-name="Text_20_body"><draw:frame draw:style-name="mediacenter" draw:name="31" text:anchor-type="paragraph" draw:z-index="31" svg:width="20.399375cm" style:rel-width="100%" svg:height="6.2177083333333cm" style:rel-height="scale"><draw:image xlink:href="Pictures/24fad20238566d3ce47c8bf13a7a75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3:42</meta:creation-date>
    <dc:creator>Generated</dc:creator>
    <dc:date>2026-09-17T09::33:42</dc:date>
    <dc:language>en-US</dc:language>
    <meta:editing-cycles>1</meta:editing-cycles>
    <meta:editing-duration>PT0S</meta:editing-duration>
    <dc:title>moodle:test:tester</dc:title>
  </office:meta>
</office:document-meta>
</file>