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3f458ace026a56ab6656343469d0c3af.png"/>
  <manifest:file-entry manifest:media-type="image/png" manifest:full-path="Pictures/25aa3a69d578f3bc8f6eac989ef46226.png"/>
  <manifest:file-entry manifest:media-type="image/png" manifest:full-path="Pictures/ae814c6aec221b00a9e44f595ba18039.png"/>
  <manifest:file-entry manifest:media-type="image/png" manifest:full-path="Pictures/721fcd2d6d7475f51f5c477ae950b5ba.png"/>
  <manifest:file-entry manifest:media-type="image/png" manifest:full-path="Pictures/4c434229993032508e72238da8d55113.png"/>
  <manifest:file-entry manifest:media-type="image/png" manifest:full-path="Pictures/a7aff9298f5697d466af4996c96ac9a2.png"/>
  <manifest:file-entry manifest:media-type="image/png" manifest:full-path="Pictures/14f02bc55fa601e90ba7747e405b92d0.png"/>
  <manifest:file-entry manifest:media-type="image/png" manifest:full-path="Pictures/34f0985b3ef293f4cb16439ddcdd8ec6.png"/>
  <manifest:file-entry manifest:media-type="image/png" manifest:full-path="Pictures/8d47ef37e804d8b1ec5d62829d38774e.png"/>
  <manifest:file-entry manifest:media-type="image/png" manifest:full-path="Pictures/0fb167a4d252235f43dcd4e33fc639f9.png"/>
  <manifest:file-entry manifest:media-type="image/png" manifest:full-path="Pictures/1ca70f26acccafecc506c214a3dbb147.png"/>
  <manifest:file-entry manifest:media-type="image/png" manifest:full-path="Pictures/4b7a93005e7b6c8454ed2fda3fee80a9.png"/>
  <manifest:file-entry manifest:media-type="image/png" manifest:full-path="Pictures/36862d36218f81f8722aeaeb4ccfbc0f.png"/>
  <manifest:file-entry manifest:media-type="image/png" manifest:full-path="Pictures/f73f30ecf163be559da057d7a938bf49.png"/>
  <manifest:file-entry manifest:media-type="image/png" manifest:full-path="Pictures/eeb44b8a439ec19f863eff9f21cf3a9d.png"/>
  <manifest:file-entry manifest:media-type="image/png" manifest:full-path="Pictures/ff76577a7cdcea1c2663464509d37b40.png"/>
  <manifest:file-entry manifest:media-type="image/png" manifest:full-path="Pictures/5ad24ea9cfd131c7a217923eae44fdf2.png"/>
  <manifest:file-entry manifest:media-type="image/png" manifest:full-path="Pictures/16c10a96be892cf5ccdef846ceb654a4.png"/>
  <manifest:file-entry manifest:media-type="image/png" manifest:full-path="Pictures/fffc423880c120295c190290ab559620.png"/>
  <manifest:file-entry manifest:media-type="image/png" manifest:full-path="Pictures/315d08f1676f1f6d0d130b577b86e973.png"/>
  <manifest:file-entry manifest:media-type="image/png" manifest:full-path="Pictures/581c99901fb2fcabd64d73f57417ee3d.png"/>
  <manifest:file-entry manifest:media-type="image/png" manifest:full-path="Pictures/b8194d638ab5b4d4292b227e359505be.png"/>
  <manifest:file-entry manifest:media-type="image/png" manifest:full-path="Pictures/1c34255400f82e5d06c47053606a7eb9.png"/>
  <manifest:file-entry manifest:media-type="image/png" manifest:full-path="Pictures/15179e4399e31ab569789ab3a6fb7591.png"/>
  <manifest:file-entry manifest:media-type="image/png" manifest:full-path="Pictures/a9c3f6a4e6b394d229f5b61ff3d413a0.png"/>
  <manifest:file-entry manifest:media-type="image/png" manifest:full-path="Pictures/7ca2d1566f6ebd378e80907b88aaa5d1.png"/>
  <manifest:file-entry manifest:media-type="image/png" manifest:full-path="Pictures/fbfd6ed33412ea5c38c4b3146b5b762d.png"/>
  <manifest:file-entry manifest:media-type="image/png" manifest:full-path="Pictures/a0420f4f927a1b2b3fd46a9ae838f2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test_hors_ligne"/><text:bookmark-start text:name="__RefHeading___configurer_un_test_hors-ligne_1"/><text:bookmark-start text:name="configurer_un_test_hors-ligne"/>Configurer un test hors-ligne<text:bookmark-end text:name="__RefHeading___configurer_un_test_hors-ligne_1"/><text:bookmark-end text:name="configurer_un_test_hors-ligne"/></text:h>
      <text:h text:style-name="Heading_20_2" text:outline-level="2"><text:bookmark-start text:name="__RefHeading___usages_possibles_2"/><text:bookmark-start text:name="usages_possibles"/>Usages possibles<text:bookmark-end text:name="__RefHeading___usages_possibles_2"/><text:bookmark-end text:name="usages_possibles"/></text:h>
      <text:list text:style-name="Numbering_20_1" text:continue-numbering="false">
        <text:list-item>
          <text:p text:style-name="Numbering_20_1_Content_First"> Dans le cadre du <text:span text:style-name="Strong_20_Emphasis">contrôle continu</text:span>, vous souhaitez évaluer un grand groupe d'étudiants sur un même créneau et en amphithéâtre.</text:p>
        </text:list-item>
        <text:list-item>
          <text:p text:style-name="Numbering_20_1_Content"> Vous souhaitez effectuer un <text:span text:style-name="Strong_20_Emphasis">test de positionnement</text:span> pour l’ensemble d’une promotion afin de mesurer rapidement le niveau de vos étudiants.</text:p>
        </text:list-item>
        <text:list-item>
          <text:p text:style-name="Numbering_20_1_Content_Last"> Vous souhaitez <text:span text:style-name="Strong_20_Emphasis">évaluer les connaissances</text:span> de vos étudiants, mais la salle n’est pas équipée d’ordinateurs.</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Attention :</text:span> ce type de Test “hors-ligne” fonctionne uniquement avec des <text:a xlink:type="simple" xlink:href="https://pedagowiki.unicaen.fr/doku.php?id=moodle4_nouveautes:moodle:test:questions" text:style-name="Internet_20_link" text:visited-style-name="Visited_20_Internet_20_Link"> questions à choix multiples</text:a>.</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Sur la plate-forme PRELUDE, une procédure spécifique, en particulier pour l'inscription au test  des (futurs) étudiants <text:span text:style-name="Strong_20_Emphasis">non inscrits à l'université</text:span> est disponible ici : <text:a xlink:type="simple" xlink:href="https://pedagowiki.unicaen.fr/doku.php?id=moodle4_nouveautes:moodle:test:offlinequiz_prelude" text:style-name="Internet_20_link" text:visited-style-name="Visited_20_Internet_20_Link">Tests hors ligne Prelude</text:a></text:p>
          </table:table-cell>
        </table:table-row>
      </table:table>
      <text:h text:style-name="Heading_20_2" text:outline-level="2"><text:bookmark-start text:name="__RefHeading___les_etapes_3"/><text:bookmark-start text:name="les_etapes"/>Les étapes<text:bookmark-end text:name="__RefHeading___les_etapes_3"/><text:bookmark-end text:name="les_etapes"/></text:h>
      <text:p text:style-name="Text_20_body"><draw:frame draw:style-name="mediacenter" draw:name="2" text:anchor-type="paragraph" draw:z-index="2" svg:width="15.875cm" style:rel-width="100%" svg:height="15.113676731794cm" style:rel-height="scale"><draw:image xlink:href="Pictures/25aa3a69d578f3bc8f6eac989ef46226.png" xlink:type="simple" xlink:show="embed" xlink:actuate="onLoad"/></draw:frame></text:p>
      <text:h text:style-name="Heading_20_2" text:outline-level="2"><text:bookmark-start text:name="__RefHeading___cas_particuliers_4"/><text:bookmark-start text:name="cas_particuliers"/>Cas particuliers<text:bookmark-end text:name="__RefHeading___cas_particuliers_4"/><text:bookmark-end text:name="cas_particuliers"/></text:h>
      <text:p text:style-name="Text_20_body">Il a été remonté des problèmes d'affichage des questions (problème de saut de lignes) lorsqu'on essaie d’intégrer du Latex dans une question de type - voir issues <text:a xlink:type="simple" xlink:href="https://github.com/academic-moodle-cooperation/moodle-mod_offlinequiz/issues/19" text:style-name="Internet_20_link" text:visited-style-name="Visited_20_Internet_20_Link">https://github.com/academic-moodle-cooperation/moodle-mod_offlinequiz/issues/19</text:a> et 
<text:a xlink:type="simple" xlink:href="https://github.com/academic-moodle-cooperation/moodle-mod_offlinequiz/issues/78" text:style-name="Internet_20_link" text:visited-style-name="Visited_20_Internet_20_Link">https://github.com/academic-moodle-cooperation/moodle-mod_offlinequiz/issues/78</text:a></text:p>
      <text:p text:style-name="Text_20_body">Cela a été resolu depuis en désactivant l'option <text:span text:style-name="Source_20_Text">offlinequiz | disableimgnewlines</text:span></text:p>
      <text:h text:style-name="Heading_20_3" text:outline-level="3"><text:bookmark-start text:name="__RefHeading___creer_la_banque_de_question_5"/><text:bookmark-start text:name="creer_la_banque_de_question"/>1 - Créer la banque de question<text:bookmark-end text:name="__RefHeading___creer_la_banque_de_question_5"/><text:bookmark-end text:name="creer_la_banque_de_question"/></text:h>
      <text:list text:style-name="List_20_1" text:continue-numbering="false">
        <text:list-item>
          <text:p text:style-name="List_20_1_Content_First"> <text:a xlink:type="simple" xlink:href="https://pedagowiki.unicaen.fr/doku.php?id=moodle4_nouveautes:moodle:test:banque_questions:categorie_creation" text:style-name="Internet_20_link" text:visited-style-name="Visited_20_Internet_20_Link">Créer des catégories</text:a></text:p>
        </text:list-item>
        <text:list-item>
          <text:p text:style-name="List_20_1_Content_Last"> <text:a xlink:type="simple" xlink:href="https://pedagowiki.unicaen.fr/doku.php?id=moodle4_nouveautes:moodle:test:banque_questions:creation" text:style-name="Internet_20_link" text:visited-style-name="Visited_20_Internet_20_Link">Ajouter des questions dans les catégories</text:a></text:p>
        </text:list-item>
      </text:list>
      <text:h text:style-name="Heading_20_3" text:outline-level="3"><text:bookmark-start text:name="__RefHeading___configurer_l_activite_test_hors-ligne_6"/><text:bookmark-start text:name="configurer_l_activite_test_hors-ligne"/>2 - Configurer l'activité "Test Hors-ligne"<text:bookmark-end text:name="__RefHeading___configurer_l_activite_test_hors-ligne_6"/><text:bookmark-end text:name="configurer_l_activite_test_hors-ligne"/></text:h>
      <text:h text:style-name="Heading_20_4" text:outline-level="4"><text:bookmark-start text:name="__RefHeading___creation_du_test_7"/><text:bookmark-start text:name="creation_du_test"/>Création du test<text:bookmark-end text:name="__RefHeading___creation_du_test_7"/><text:bookmark-end text:name="creation_du_test"/></text:h>
      <text:list text:style-name="List_20_1" text:continue-numbering="false">
        <text:list-item>
          <text:p text:style-name="List_20_1_Content_First"> Cliquer sur “Activer le mode édition”</text:p>
        </text:list-item>
        <text:list-item>
          <text:p text:style-name="List_20_1_Content"> Cliquer sur “Ajouter une activité ou ressource”</text:p>
        </text:list-item>
        <text:list-item>
          <text:p text:style-name="List_20_1_Content_Last"> Ajouter l’activité « Test hors ligne » dans l’espace de cours</text:p>
        </text:list-item>
      </text:list>
      <text:p text:style-name="Text_20_body"><draw:frame draw:style-name="mediacenter" draw:name="3" text:anchor-type="paragraph" draw:z-index="3" svg:width="15.875cm" style:rel-width="100%" svg:height="7.7966466597077cm" style:rel-height="scale"><draw:image xlink:href="Pictures/ae814c6aec221b00a9e44f595ba18039.png" xlink:type="simple" xlink:show="embed" xlink:actuate="onLoad"/></draw:frame></text:p>
      <text:p text:style-name="Text_20_body">Dans l'onglet généraux, indiquez :</text:p>
      <text:list text:style-name="List_20_1" text:continue-numbering="false">
        <text:list-item>
          <text:p text:style-name="List_20_1_Content_First"> le <text:span text:style-name="Strong_20_Emphasis">nom du test</text:span> hors ligne (obligatoire)</text:p>
        </text:list-item>
        <text:list-item>
          <text:p text:style-name="List_20_1_Content"> la description (facultatif mais recommandé notamment les consignes que les étudiants pourront consulter en amont et/ou en aval du test),</text:p>
        </text:list-item>
        <text:list-item>
          <text:p text:style-name="List_20_1_Content"> la date (facultatif) </text:p>
        </text:list-item>
        <text:list-item>
          <text:p text:style-name="List_20_1_Content"> le nombre de groupes (1 si vous souhaitez un sujet unique et jusqu'à 6 sujet différents possibles, c’est-à-dire constitués de questions différentes)</text:p>
        </text:list-item>
        <text:list-item>
          <text:p text:style-name="List_20_1_Content"> Mélanger les questions et/ou mélanger les éléments de réponses (facultatif)</text:p>
        </text:list-item>
        <text:list-item>
          <text:p text:style-name="List_20_1_Content_Last"> Afficher le tutoriel (Plutôt non car il n'est pas encore traduit en français)</text:p>
        </text:list-item>
      </text:list>
      <text:p text:style-name="Text_20_body">Dans l'onglet “Les étudiants peuvent relire”</text:p>
      <text:list text:style-name="List_20_1" text:continue-numbering="false">
        <text:list-item>
          <text:p text:style-name="List_20_1_Content_First"> Sans dates de relecture si vous souhaitez restreindre temporellement l'accès à la correction</text:p>
        </text:list-item>
        <text:list-item>
          <text:p text:style-name="List_20_1_Content_Last"> La relecture inclus : au choix en fonction des objectifs pédagogiques</text:p>
        </text:list-item>
      </text:list>
      <text:p text:style-name="Text_20_body">Vous pouvez ensuite ajouter des réglages courants, restrictions d'accès et paramètres d'achèvement d'activité comme toute autre activité moodle.</text:p>
      <text:list text:style-name="List_20_1" text:continue-numbering="false">
        <text:list-item>
          <text:p text:style-name="LastListParagraph_List_20_1_Content_First"> Cliquer sur <text:span text:style-name="Strong_20_Emphasis">Enregistrer et afficher</text:span></text:p>
        </text:list-item>
      </text:list>
      <text:h text:style-name="Heading_20_4" text:outline-level="4"><text:bookmark-start text:name="__RefHeading___ajout_des_questions_8"/><text:bookmark-start text:name="ajout_des_questions"/>Ajout des questions<text:bookmark-end text:name="__RefHeading___ajout_des_questions_8"/><text:bookmark-end text:name="ajout_des_questions"/></text:h>
      <text:list text:style-name="List_20_1" text:continue-numbering="false">
        <text:list-item>
          <text:p text:style-name="LastListParagraph_List_20_1_Content_First"> Cliquer sur l'onglet <text:span text:style-name="Strong_20_Emphasis">Questions des groupes</text:span></text:p>
        </text:list-item>
      </text:list>
      <text:p text:style-name="Text_20_body"><draw:frame draw:style-name="mediacenter" draw:name="4" text:anchor-type="paragraph" draw:z-index="4" svg:width="23.706666666667cm" style:rel-width="100%" svg:height="5.9266666666667cm" style:rel-height="scale"><draw:image xlink:href="Pictures/721fcd2d6d7475f51f5c477ae950b5ba.png" xlink:type="simple" xlink:show="embed" xlink:actuate="onLoad"/></draw:frame></text:p>
      <text:list text:style-name="List_20_1" text:continue-numbering="false">
        <text:list-item>
          <text:p text:style-name="List_20_1_Content_First"> Choisir le groupe</text:p>
        </text:list-item>
        <text:list-item>
          <text:p text:style-name="List_20_1_Content_Last"> Cliquer sur <text:span text:style-name="Source_20_Text">Ajouter</text:span></text:p>
        </text:list-item>
      </text:list>
      <text:p text:style-name="Text_20_body"><draw:frame draw:style-name="mediacenter" draw:name="5" text:anchor-type="paragraph" draw:z-index="5" svg:width="23.547916666667cm" style:rel-width="100%" svg:height="13.626041666667cm" style:rel-height="scale"><draw:image xlink:href="Pictures/4c434229993032508e72238da8d55113.png" xlink:type="simple" xlink:show="embed" xlink:actuate="onLoad"/></draw:frame></text:p>
      <text:list text:style-name="List_20_1" text:continue-numbering="false">
        <text:list-item>
          <text:p text:style-name="LastListParagraph_List_20_1_Content_First"> Ajouter des questions de la banque : </text:p>
        </text:list-item>
      </text:list>
      <text:p text:style-name="Text_20_body"><draw:frame draw:style-name="mediacenter" draw:name="6" text:anchor-type="paragraph" draw:z-index="6" svg:width="29.950833333333cm" style:rel-width="100%" svg:height="11.482916666667cm" style:rel-height="scale"><draw:image xlink:href="Pictures/a7aff9298f5697d466af4996c96ac9a2.png" xlink:type="simple" xlink:show="embed" xlink:actuate="onLoad"/></draw:frame></text:p>
      <text:list text:style-name="List_20_1" text:continue-numbering="false">
        <text:list-item>
          <text:p text:style-name="LastListParagraph_List_20_1_Content_First"> Vous pouvez ajouter les questions communes aux différents groupes à partir de la liste du groupe A en selectionnant les questions puis le groupe puis en cliquant sur “Ajouter” : </text:p>
        </text:list-item>
      </text:list>
      <text:p text:style-name="Text_20_body"><draw:frame draw:style-name="mediacenter" draw:name="7" text:anchor-type="paragraph" draw:z-index="7" svg:width="22.648333333333cm" style:rel-width="100%" svg:height="12.170833333333cm" style:rel-height="scale"><draw:image xlink:href="Pictures/14f02bc55fa601e90ba7747e405b92d0.png" xlink:type="simple" xlink:show="embed" xlink:actuate="onLoad"/></draw:frame></text:p>
      <text:h text:style-name="Heading_20_4" text:outline-level="4"><text:bookmark-start text:name="__RefHeading___ajustement_des_notes_9"/><text:bookmark-start text:name="ajustement_des_notes"/>Ajustement des notes<text:bookmark-end text:name="__RefHeading___ajustement_des_notes_9"/><text:bookmark-end text:name="ajustement_des_notes"/></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Le changement de la note globale du test et du nombre de points d'une question s'applique à tous les groupes.</text:p>
          </table:table-cell>
        </table:table-row>
      </table:table>
      <text:list text:style-name="List_20_1" text:continue-numbering="false">
        <text:list-item>
          <text:p text:style-name="LastListParagraph_List_20_1_Content_First"> Dans questions des groupes, cliquer sur onglet <text:span text:style-name="Source_20_Text">Notes</text:span> : </text:p>
        </text:list-item>
      </text:list>
      <text:p text:style-name="Text_20_body"><draw:frame draw:style-name="mediacenter" draw:name="9" text:anchor-type="paragraph" draw:z-index="9" svg:width="23.468541666667cm" style:rel-width="100%" svg:height="3.730625cm" style:rel-height="scale"><draw:image xlink:href="Pictures/34f0985b3ef293f4cb16439ddcdd8ec6.png" xlink:type="simple" xlink:show="embed" xlink:actuate="onLoad"/></draw:frame></text:p>
      <text:list text:style-name="List_20_1" text:continue-numbering="false">
        <text:list-item>
          <text:p text:style-name="LastListParagraph_List_20_1_Content_First"> Régler la note maximale du test par exemple sur 20 puis cliquer sur <text:span text:style-name="Source_20_Text">Sauvegarder</text:span> :</text:p>
        </text:list-item>
      </text:list>
      <text:p text:style-name="Text_20_body"><draw:frame draw:style-name="mediacenter" draw:name="10" text:anchor-type="paragraph" draw:z-index="10" svg:width="8.1227083333333cm" svg:height="2.2489583333333cm"><draw:image xlink:href="Pictures/8d47ef37e804d8b1ec5d62829d38774e.png" xlink:type="simple" xlink:show="embed" xlink:actuate="onLoad"/></draw:frame></text:p>
      <text:list text:style-name="List_20_1" text:continue-numbering="false">
        <text:list-item>
          <text:p text:style-name="LastListParagraph_List_20_1_Content_First"> Vous pouvez aussi ajuster le nombre de points affectés à chaque question en affectant une nouvelle valeur, </text:p>
        </text:list-item>
      </text:list>
      <text:p text:style-name="Text_20_body"><draw:frame draw:style-name="mediacenter" draw:name="11" text:anchor-type="paragraph" draw:z-index="11" svg:width="23.362708333333cm" style:rel-width="100%" svg:height="10.821458333333cm" style:rel-height="scale"><draw:image xlink:href="Pictures/0fb167a4d252235f43dcd4e33fc639f9.png" xlink:type="simple" xlink:show="embed" xlink:actuate="onLoad"/></draw:frame></text:p>
      <text:list text:style-name="List_20_1" text:continue-numbering="false">
        <text:list-item>
          <text:p text:style-name="LastListParagraph_List_20_1_Content_First"> Cliquer sur <text:span text:style-name="Source_20_Text">enregistrer les notes</text:span> puis vérifier que le total des points (<text:span text:style-name="Source_20_Text">Total des marques</text:span>) s'est bien ajusté : </text:p>
        </text:list-item>
      </text:list>
      <text:p text:style-name="Text_20_body"><draw:frame draw:style-name="mediacenter" draw:name="12" text:anchor-type="paragraph" draw:z-index="12" svg:width="6.6939583333333cm" svg:height="5.715cm"><draw:image xlink:href="Pictures/1ca70f26acccafecc506c214a3dbb147.png" xlink:type="simple" xlink:show="embed" xlink:actuate="onLoad"/></draw:frame></text:p>
      <text:h text:style-name="Heading_20_4" text:outline-level="4"><text:bookmark-start text:name="__RefHeading___creation_des_formulaires_10"/><text:bookmark-start text:name="creation_des_formulaires"/>Création des formulaires<text:bookmark-end text:name="__RefHeading___creation_des_formulaires_10"/><text:bookmark-end text:name="creation_des_formulaires"/></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3" text:anchor-type="as-char" draw:z-index="13"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On ne lance la création des formulaires qu'une fois la liste des questions finalisée. </text:p>
          </table:table-cell>
        </table:table-row>
      </table:table>
      <text:list text:style-name="List_20_1" text:continue-numbering="false">
        <text:list-item>
          <text:p text:style-name="LastListParagraph_List_20_1_Content_First"> Cliquer sur l'onglet <text:span text:style-name="Source_20_Text">Créer des formulaires</text:span></text:p>
        </text:list-item>
      </text:list>
      <text:p text:style-name="Text_20_body"><draw:frame draw:style-name="mediacenter" draw:name="14" text:anchor-type="paragraph" draw:z-index="14" svg:width="22.754166666667cm" style:rel-width="100%" svg:height="4.3391666666667cm" style:rel-height="scale"><draw:image xlink:href="Pictures/36862d36218f81f8722aeaeb4ccfbc0f.png" xlink:type="simple" xlink:show="embed" xlink:actuate="onLoad"/></draw:frame></text:p>
      <text:list text:style-name="List_20_1" text:continue-numbering="false">
        <text:list-item>
          <text:p text:style-name="LastListParagraph_List_20_1_Content_First"> Prévisualiser pour vérifier que la liste est conforme à vos attentes puis cliquer sur l'onglet <text:span text:style-name="Source_20_Text">Télécharger les formulaires</text:span> :</text:p>
        </text:list-item>
      </text:list>
      <text:p text:style-name="Text_20_body"><draw:frame draw:style-name="mediacenter" draw:name="15" text:anchor-type="paragraph" draw:z-index="15" svg:width="22.727708333333cm" style:rel-width="100%" svg:height="5.5033333333333cm" style:rel-height="scale"><draw:image xlink:href="Pictures/f73f30ecf163be559da057d7a938bf49.png" xlink:type="simple" xlink:show="embed" xlink:actuate="onLoad"/></draw:frame></text:p>
      <text:list text:style-name="List_20_1" text:continue-numbering="false">
        <text:list-item>
          <text:p text:style-name="LastListParagraph_List_20_1_Content_First"> Télécharger les formulaires un par un ou l'ensemble grâce à la fonction <text:span text:style-name="Source_20_Text">Télécharger toutes les données sous forme ZIP</text:span> : </text:p>
        </text:list-item>
      </text:list>
      <text:p text:style-name="Text_20_body"><draw:frame draw:style-name="mediacenter" draw:name="16" text:anchor-type="paragraph" draw:z-index="16" svg:width="22.648333333333cm" style:rel-width="100%" svg:height="8.810625cm" style:rel-height="scale"><draw:image xlink:href="Pictures/eeb44b8a439ec19f863eff9f21cf3a9d.png" xlink:type="simple" xlink:show="embed" xlink:actuate="onLoad"/></draw:frame></text:p>
      <text:h text:style-name="Heading_20_4" text:outline-level="4"><text:bookmark-start text:name="__RefHeading___creation_de_la_liste_des_participants_facultatif_11"/><text:bookmark-start text:name="creation_de_la_liste_des_participants_facultatif"/>Création de la liste des participants (facultatif)<text:bookmark-end text:name="__RefHeading___creation_de_la_liste_des_participants_facultatif_11"/><text:bookmark-end text:name="creation_de_la_liste_des_participants_facultatif"/></text:h>
      <text:p text:style-name="Text_20_body">Dans le cas des grands effectifs, vous pouvez vouloir renseigner les groupes afin de faciliter leur suivi, notamment avec l'édition de feuilles d'émargement qui pourra être traités de manière automatique comme les réponses des QCM.</text:p>
      <text:h text:style-name="Heading_20_3" text:outline-level="3"><text:bookmark-start text:name="__RefHeading___configuration_avancee_du_formulaire_de_questions_12"/><text:bookmark-start text:name="configuration_avancee_du_formulaire_de_questions"/>3 - Configuration avancée du formulaire de questions<text:bookmark-end text:name="__RefHeading___configuration_avancee_du_formulaire_de_questions_12"/><text:bookmark-end text:name="configuration_avancee_du_formulaire_de_questions"/></text:h>
      <text:list text:style-name="List_20_1" text:continue-numbering="false">
        <text:list-item>
          <text:p text:style-name="List_20_1_Content_First"> <text:a xlink:type="simple" xlink:href="https://pedagowiki.unicaen.fr/doku.php?id=moodle:test:test_hors_ligne:champ_reglage_de_formulaire" text:style-name="Internet_20_link" text:visited-style-name="Visited_20_Internet_20_Link">Modification de la mise en forme et précision des consignes grâce au champ Réglage de formulaire</text:a></text:p>
        </text:list-item>
        <text:list-item>
          <text:p text:style-name="List_20_1_Content"> <text:a xlink:type="simple" xlink:href="https://pedagowiki.unicaen.fr/doku.php?id=moodle:test:test_hors_ligne:item_description" text:style-name="Internet_20_link" text:visited-style-name="Visited_20_Internet_20_Link">Précision des consignes grâce à un item description</text:a></text:p>
        </text:list-item>
        <text:list-item>
          <text:p text:style-name="List_20_1_Content_Last"> <text:a xlink:type="simple" xlink:href="https://pedagowiki.unicaen.fr/doku.php?id=moodle4_nouveautes:moodle:test:test_hors_ligne:qru" text:style-name="Internet_20_link" text:visited-style-name="Visited_20_Internet_20_Link">Cas des questions à réponse unique</text:a></text:p>
        </text:list-item>
      </text:list>
      <text:h text:style-name="Heading_20_3" text:outline-level="3"><text:bookmark-start text:name="__RefHeading___imprimer_les_documents_13"/><text:bookmark-start text:name="imprimer_les_documents"/>4 - Imprimer les documents<text:bookmark-end text:name="__RefHeading___imprimer_les_documents_13"/><text:bookmark-end text:name="imprimer_les_documents"/></text:h>
      <text:list text:style-name="List_20_1" text:continue-numbering="false">
        <text:list-item>
          <text:p text:style-name="List_20_1_Content_First"> Impression du ou des <text:span text:style-name="Source_20_Text">questionnaire(s)</text:span> (recto/verso possible)</text:p>
        </text:list-item>
        <text:list-item>
          <text:p text:style-name="List_20_1_Content"> Impression des <text:span text:style-name="Source_20_Text">grilles de réponse</text:span> (échelle à 100% - <text:span text:style-name="Strong_20_Emphasis">pas de recto/verso</text:span>)</text:p>
        </text:list-item>
        <text:list-item>
          <text:p text:style-name="List_20_1_Content_Last"> Impression des éventuelles <text:span text:style-name="Source_20_Text">feuilles d’émargement</text:span> (<text:span text:style-name="Emphasis">facultatif</text:span> - échelle à 100% - <text:span text:style-name="Strong_20_Emphasis">pas de recto/verso</text:span>, voir partie précédente sur les liste de participants)</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7" text:anchor-type="as-char" draw:z-index="17" svg:width="1.27cm" svg:height="1.27cm"><draw:image xlink:href="Pictures/4b7a93005e7b6c8454ed2fda3fee80a9.png" xlink:type="simple" xlink:show="embed" xlink:actuate="onLoad"/></draw:frame></text:p>
          </table:table-cell>
          <table:table-cell office:value-type="string" table:style-name="PluginODTAutoStyle_TableCell_24">
            <text:list text:style-name="List_20_1" text:continue-numbering="false">
              <text:list-item>
                <text:p text:style-name="List_20_1_Content_First"> Imprimez les PDF sans marges additionnelles.</text:p>
              </text:list-item>
              <text:list-item>
                <text:p text:style-name="List_20_1_Content"> Évitez d’imprimer une fois la feuille de réponse, puis de la photocopier en grande quantité (mieux vaut imprimer le fichier PDF dans le nombre d’exemplaires souhaité pour éviter toute perte de qualité qui pourrait poser problème lors de la numérisation).</text:p>
              </text:list-item>
              <text:list-item>
                <text:p text:style-name="List_20_1_Content"> Si vous en avez la possibilité, avant de lancer l’impression, vérifiez que les feuilles blanches dans le chargeur de la photocopieuse soient le plus droit possible.</text:p>
              </text:list-item>
              <text:list-item>
                <text:p text:style-name="List_20_1_Content"> Utilisez de préférence un papier blanc; évitez les papiers sombres, tachés ou de couleur. Si vous utiliser un papier autre que blanc, n’oubliez pas d’effectuer le réglage dans les paramètres de l’activité test-hors-ligne.</text:p>
              </text:list-item>
              <text:list-item>
                <text:p text:style-name="List_20_1_Content_Last"> Pour la grille de réponses: si le document contient plusieurs pages, pas de recto/verso</text:p>
              </text:list-item>
            </text:list>
          </table:table-cell>
        </table:table-row>
      </table:table>
      <text:h text:style-name="Heading_20_3" text:outline-level="3"><text:bookmark-start text:name="__RefHeading___distribuer_les_documents_14"/><text:bookmark-start text:name="distribuer_les_documents"/>5 - Distribuer les documents<text:bookmark-end text:name="__RefHeading___distribuer_les_documents_14"/><text:bookmark-end text:name="distribuer_les_documents"/></text:h>
      <text:list text:style-name="List_20_1" text:continue-numbering="false">
        <text:list-item>
          <text:p text:style-name="List_20_1_Content_First"> Questionnaires (aussi appelés sujets, énoncés)</text:p>
        </text:list-item>
        <text:list-item>
          <text:p text:style-name="List_20_1_Content_Last"> Grilles de réponse</text:p>
        </text:list-item>
      </text:list>
      <text:h text:style-name="Heading_20_3" text:outline-level="3"><text:bookmark-start text:name="__RefHeading___faire_emarger_15"/><text:bookmark-start text:name="faire_emarger"/>6 - Faire émarger<text:bookmark-end text:name="__RefHeading___faire_emarger_15"/><text:bookmark-end text:name="faire_emarger"/></text:h>
      <text:p text:style-name="Text_20_body">La liste d'émargement que l'on peut générer dans l'activité Test Hors-Ligne comporte les nom, prénom et numéro de chaque étudiant.
Elle se révèle ainsi très pratique : non seulement elle permet de confirmer la présence à l'épreuve d'un étudiant, mais elle lui fournit aussi une aide à la complétion de la partie identification de sa grille de réponse (cf. chapitre suivant).</text:p>
      <text:h text:style-name="Heading_20_3" text:outline-level="3"><text:bookmark-start text:name="__RefHeading___afficher_enoncer_les_consignes_aux_etudiants_16"/><text:bookmark-start text:name="afficher_enoncer_les_consignes_aux_etudiants"/>7 - Afficher / Énoncer les consignes aux étudiants<text:bookmark-end text:name="__RefHeading___afficher_enoncer_les_consignes_aux_etudiants_16"/><text:bookmark-end text:name="afficher_enoncer_les_consignes_aux_etudiants"/></text:h>
      <text:list text:style-name="List_20_1" text:continue-numbering="false">
        <text:list-item>
          <text:p text:style-name="List_20_1_Content_First"> Privilégier le stylo bleu ou noir / pas de ratures sur la grille</text:p>
        </text:list-item>
        <text:list-item>
          <text:p text:style-name="List_20_1_Content_Last"> L'identification passe par le numéro étudiant sur le bloc de droite </text:p>
        </text:list-item>
      </text:list>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8" text:anchor-type="as-char" draw:z-index="18"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Prévenir les étudiants ayant un n° à 7 chiffres qu’ils doivent ajouter un 0 devant !</text:p>
          </table:table-cell>
        </table:table-row>
      </table:table>
      <text:p text:style-name="Text_20_body">Le bloc d'identification se présente ainsi : </text:p>
      <text:p text:style-name="Text_20_body"><draw:frame draw:style-name="media" draw:name="19" text:anchor-type="as-char" draw:z-index="19" svg:width="7.9375cm" style:rel-width="100%" svg:height="9.3338125845737cm" style:rel-height="scale"><draw:image xlink:href="Pictures/ff76577a7cdcea1c2663464509d37b40.png" xlink:type="simple" xlink:show="embed" xlink:actuate="onLoad"/></draw:frame></text:p>
      <text:h text:style-name="Heading_20_3" text:outline-level="3"><text:bookmark-start text:name="__RefHeading___recuperer_les_documents_papier_17"/><text:bookmark-start text:name="recuperer_les_documents_papier"/>8 - Récupérer les documents papier<text:bookmark-end text:name="__RefHeading___recuperer_les_documents_papier_17"/><text:bookmark-end text:name="recuperer_les_documents_papier"/></text:h>
      <text:list text:style-name="List_20_1" text:continue-numbering="false">
        <text:list-item>
          <text:p text:style-name="List_20_1_Content_First"> La grille de réponse (leur laisser l'énoncé)</text:p>
        </text:list-item>
        <text:list-item>
          <text:p text:style-name="List_20_1_Content_Last"> Cocher la feuille d’émargement pour vérification présence (<text:span text:style-name="Emphasis">facultatif</text:span>)</text:p>
        </text:list-item>
      </text:list>
      <text:h text:style-name="Heading_20_3" text:outline-level="3"><text:bookmark-start text:name="__RefHeading___numeriser_les_documents_18"/><text:bookmark-start text:name="numeriser_les_documents"/>9 - Numériser les documents<text:bookmark-end text:name="__RefHeading___numeriser_les_documents_18"/><text:bookmark-end text:name="numeriser_les_documents"/></text:h>
      <text:list text:style-name="List_20_1" text:continue-numbering="false">
        <text:list-item>
          <text:p text:style-name="List_20_1_Content_First"> numériser en lot l'ensemble des grilles (.JPEG ou .PNG) et récupérer le fichier .zip par mail</text:p>
        </text:list-item>
        <text:list-item>
          <text:p text:style-name="List_20_1_Content_Last"> numériser les feuilles d'émargement (.JPEG ou .PNG) et récupérer le fichier image (ou .zip si plusieurs pages) par mail</text:p>
        </text:list-item>
      </text:list>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20" text:anchor-type="as-char" draw:z-index="20" svg:width="1.27cm" svg:height="1.27cm"><draw:image xlink:href="Pictures/5ad24ea9cfd131c7a217923eae44fdf2.png" xlink:type="simple" xlink:show="embed" xlink:actuate="onLoad"/></draw:frame></text:p>
          </table:table-cell>
          <table:table-cell office:value-type="string" table:style-name="PluginODTAutoStyle_TableCell_34">
            <text:list text:style-name="List_20_1" text:continue-numbering="false">
              <text:list-item>
                <text:p text:style-name="List_20_1_Content_First"> Calibrez votre scanner pour avoir une résolution suffisante (175dpi minimum)</text:p>
              </text:list-item>
              <text:list-item>
                <text:p text:style-name="List_20_1_Content"> Vérifiez le contraste ( en numérisant une grille par exemple) </text:p>
              </text:list-item>
              <text:list-item>
                <text:p text:style-name="List_20_1_Content"> Vérifiez que votre lot de grille à numériser soit le plus droit possible </text:p>
              </text:list-item>
              <text:list-item>
                <text:p text:style-name="List_20_1_Content"> Il est fortement conseillé de numériser l'ensemble des grilles de réponses sur le même scanner , en un seul lot si possible</text:p>
              </text:list-item>
              <text:list-item>
                <text:p text:style-name="List_20_1_Content_Last"> Vérifiez que vos grilles de réponses sont toutes dans le mêmes sens</text:p>
              </text:list-item>
            </text:list>
          </table:table-cell>
        </table:table-row>
      </table:table>
      <text:h text:style-name="Heading_20_3" text:outline-level="3"><text:bookmark-start text:name="__RefHeading___deposer_les_fichiers_zippes_19"/><text:bookmark-start text:name="deposer_les_fichiers_zippes"/>10 - Déposer les fichiers zippés<text:bookmark-end text:name="__RefHeading___deposer_les_fichiers_zippes_19"/><text:bookmark-end text:name="deposer_les_fichiers_zippes"/></text:h>
      <text:list text:style-name="List_20_1" text:continue-numbering="false">
        <text:list-item>
          <text:p text:style-name="List_20_1_Content_First"> Déposer dans l’onglet « Résultats » le fichier .zip avec les grilles de réponses</text:p>
        </text:list-item>
        <text:list-item>
          <text:p text:style-name="List_20_1_Content_Last"> Déposer dans l’onglet « Participants » le fichier image pour la feuille d’émargement (ou .zip si plusieurs pages)</text:p>
        </text:list-item>
      </text:list>
      <text:p text:style-name="Text_20_body"><draw:frame draw:style-name="media" draw:name="21" text:anchor-type="as-char" draw:z-index="21" svg:width="15.875cm" style:rel-width="100%" svg:height="4.9323255813953cm" style:rel-height="scale"><draw:image xlink:href="Pictures/16c10a96be892cf5ccdef846ceb654a4.png" xlink:type="simple" xlink:show="embed" xlink:actuate="onLoad"/></draw:frame></text:p>
      <text:p text:style-name="Text_20_body">La correction des copies s’exécute en quelques minutes (vous recevez une notification mail dès que c’est fait).<text:line-break/>
Le mail comporte un lien vers les résultats, que vous pouvez consulter et exporter au format Excel (.xls, .csv).<text:line-break/>
Il comporte aussi un deuxième lien pointant vers les grilles nécessitant une vérification (si c'est le cas).<text:line-break/></text:p>
      <text:p text:style-name="Text_20_body"><draw:frame draw:style-name="media" draw:name="22" text:anchor-type="as-char" draw:z-index="22" svg:width="21.166666666667cm" style:rel-width="100%" svg:height="10.164869398514cm" style:rel-height="scale"><draw:image xlink:href="Pictures/fffc423880c120295c190290ab559620.png" xlink:type="simple" xlink:show="embed" xlink:actuate="onLoad"/></draw:frame></text:p>
      <text:h text:style-name="Heading_20_3" text:outline-level="3"><text:bookmark-start text:name="__RefHeading___afficher_les_notes_et_donner_acces_a_la_correction_20"/><text:bookmark-start text:name="afficher_les_notes_et_donner_acces_a_la_correction"/>11 - Afficher les notes et donner accès à la correction<text:bookmark-end text:name="__RefHeading___afficher_les_notes_et_donner_acces_a_la_correction_20"/><text:bookmark-end text:name="afficher_les_notes_et_donner_acces_a_la_correction"/></text:h>
      <text:p text:style-name="Text_20_body">Il existe un paramètre <text:span text:style-name="Emphasis">Les étudiants peuvent relire</text:span> dans les tests hors-ligne.
<draw:frame draw:style-name="media" draw:name="23" text:anchor-type="as-char" draw:z-index="23" svg:width="22.330833333333cm" style:rel-width="100%" svg:height="8.175625cm" style:rel-height="scale"><draw:image xlink:href="Pictures/315d08f1676f1f6d0d130b577b86e973.png" xlink:type="simple" xlink:show="embed" xlink:actuate="onLoad"/></draw:frame></text:p>
      <text:p text:style-name="Text_20_body">Les cases à cocher permettent à l'enseignant de décider ce à quoi l'étudiant peut avoir accès.﻿
Elles déterminent aussi l'affichage dans le carnet de notes (ne pas oublier d'enregistrer les modifications dans le paramétrage de l'activité, ce qui peut être fait après la passation et la correction du test).</text:p>
      <text:h text:style-name="Heading_20_2" text:outline-level="2"><text:bookmark-start text:name="__RefHeading___faq_-_resolution_de_problemes_21"/><text:bookmark-start text:name="faq_-_resolution_de_problemes"/>FAQ - Résolution de problèmes<text:bookmark-end text:name="__RefHeading___faq_-_resolution_de_problemes_21"/><text:bookmark-end text:name="faq_-_resolution_de_problemes"/></text:h>
      <text:p text:style-name="Text_20_body">Après l'importation des copies, certaines d'entre elles peuvent ne pas avoir été corrigées. Dans ce cas, pour chaque copie non corrigée, une indication est donnée sur l'origine de l'erreur qui a empéché le bon déroulement du processus, ainsi qu'un lien (<text:span text:style-name="Emphasis">Corriger</text:span>) pour accéder à des outils en ligne permettant de corriger cette erreur.
<draw:frame draw:style-name="mediacenter" draw:name="24" text:anchor-type="paragraph" draw:z-index="24" svg:width="43.18cm" style:rel-width="100%" svg:height="18.309166666667cm" style:rel-height="scale"><draw:image xlink:href="Pictures/581c99901fb2fcabd64d73f57417ee3d.png" xlink:type="simple" xlink:show="embed" xlink:actuate="onLoad"/></draw:frame></text:p>
      <text:h text:style-name="Heading_20_3" text:outline-level="3"><text:bookmark-start text:name="__RefHeading___copie_non_evaluees_22"/><text:bookmark-start text:name="copie_non_evaluees"/>Copie non évaluées<text:bookmark-end text:name="__RefHeading___copie_non_evaluees_22"/><text:bookmark-end text:name="copie_non_evaluees"/></text:h>
      <text:h text:style-name="Heading_20_4" text:outline-level="4"><text:bookmark-start text:name="__RefHeading___utilisateur_non_inscrit_dans_ce_cours_23"/><text:bookmark-start text:name="utilisateur_non_inscrit_dans_ce_cours"/>Utilisateur non inscrit dans ce cours<text:bookmark-end text:name="__RefHeading___utilisateur_non_inscrit_dans_ce_cours_23"/><text:bookmark-end text:name="utilisateur_non_inscrit_dans_ce_cours"/></text:h>
      <text:p text:style-name="Text_20_body"><draw:frame draw:style-name="medialeft" draw:name="25" text:anchor-type="paragraph" draw:z-index="25" svg:width="15.875cm" style:rel-width="100%" svg:height="1.0810401119403cm" style:rel-height="scale"><draw:image xlink:href="Pictures/b8194d638ab5b4d4292b227e359505be.png" xlink:type="simple" xlink:show="embed" xlink:actuate="onLoad"/></draw:frame></text:p>
      <text:p text:style-name="Text_20_body">Cliquer sur “Corriger”</text:p>
      <text:p text:style-name="Text_20_body"><draw:frame draw:style-name="media" draw:name="26" text:anchor-type="as-char" draw:z-index="26" svg:width="21.166666666667cm" svg:height="14.516328828829cm"><draw:image xlink:href="Pictures/1c34255400f82e5d06c47053606a7eb9.png" xlink:type="simple" xlink:show="embed" xlink:actuate="onLoad"/></draw:frame></text:p>
      <text:p text:style-name="Text_20_body">Une incohérence existe entre le numéro saisi dans la grille et le numéro de l'étudiant . Si le numéro erroné correspond à un étudiant ayant un compte sur Moodle, cela affiche cet étudiant , mais celui ci peut ne pas être inscrit. Il faut donc corriger la grille manuellement pour que le nom et le numéro corresponde. </text:p>
      <text:p text:style-name="Text_20_body"><draw:frame draw:style-name="media" draw:name="27" text:anchor-type="as-char" draw:z-index="27" svg:width="21.166666666667cm" style:rel-width="100%" svg:height="14.609802210588cm" style:rel-height="scale"><draw:image xlink:href="Pictures/15179e4399e31ab569789ab3a6fb7591.png" xlink:type="simple" xlink:show="embed" xlink:actuate="onLoad"/></draw:frame></text:p>
      <text:h text:style-name="Heading_20_4" text:outline-level="4"><text:bookmark-start text:name="__RefHeading___utilisateur_inexistant_24"/><text:bookmark-start text:name="utilisateur_inexistant"/>Utilisateur inexistant<text:bookmark-end text:name="__RefHeading___utilisateur_inexistant_24"/><text:bookmark-end text:name="utilisateur_inexistant"/></text:h>
      <text:p text:style-name="Text_20_body"><draw:frame draw:style-name="media" draw:name="28" text:anchor-type="as-char" draw:z-index="28" svg:width="21.166666666667cm" style:rel-width="100%" svg:height="2.8406337371855cm" style:rel-height="scale"><draw:image xlink:href="Pictures/a9c3f6a4e6b394d229f5b61ff3d413a0.png" xlink:type="simple" xlink:show="embed" xlink:actuate="onLoad"/></draw:frame></text:p>
      <text:p text:style-name="Text_20_body">La même manipulation est a effectuer . Vérifier le nom de l'étudiant et son numéro dans la liste des participants </text:p>
      <text:h text:style-name="Heading_20_4" text:outline-level="4"><text:bookmark-start text:name="__RefHeading___dans_les_notes_il_manque_une_copie_25"/><text:bookmark-start text:name="dans_les_notes_il_manque_une_copie"/>Dans les notes il manque une copie<text:bookmark-end text:name="__RefHeading___dans_les_notes_il_manque_une_copie_25"/><text:bookmark-end text:name="dans_les_notes_il_manque_une_copie"/></text:h>
      <text:p text:style-name="Text_20_body">Repérer dans les fichiers scannés, la copie manquante ou re-scanner seulement cette copie. 
Dans notes, sélectionner l'étudiant non noté (attention : le filtre en bas doit être sur “afficher tous les étudiants”) puis supprimer de la liste.</text:p>
      <text:p text:style-name="Text_20_body"><draw:frame draw:style-name="media" draw:name="29" text:anchor-type="as-char" draw:z-index="29" svg:width="21.166666666667cm" style:rel-width="100%" svg:height="8.4712831697564cm" style:rel-height="scale"><draw:image xlink:href="Pictures/7ca2d1566f6ebd378e80907b88aaa5d1.png" xlink:type="simple" xlink:show="embed" xlink:actuate="onLoad"/></draw:frame>.</text:p>
      <text:p text:style-name="Text_20_body"><text:span text:style-name="Strong_20_Emphasis">Ensuite réimporter la copie de l'étudiant.</text:span></text:p>
      <text:h text:style-name="Heading_20_4" text:outline-level="4"><text:bookmark-start text:name="__RefHeading___copie_non_ajustee_26"/><text:bookmark-start text:name="copie_non_ajustee"/>Copie non ajustée<text:bookmark-end text:name="__RefHeading___copie_non_ajustee_26"/><text:bookmark-end text:name="copie_non_ajustee"/></text:h>
      <text:p text:style-name="Text_20_body">Après le dépôt des copies numérisées, il arrive qu'un message (d’erreur) indiquant que la copie n'est pas ajustée, s'affiche.
<draw:frame draw:style-name="media" draw:name="30" text:anchor-type="as-char" draw:z-index="30" svg:width="41.962916666667cm" style:rel-width="100%" svg:height="9.5514583333333cm" style:rel-height="scale"><draw:image xlink:href="Pictures/fbfd6ed33412ea5c38c4b3146b5b762d.png" xlink:type="simple" xlink:show="embed" xlink:actuate="onLoad"/></draw:frame></text:p>
      <text:p text:style-name="Text_20_body">Pour réparer cette erreur il suffit de :</text:p>
      <text:list text:style-name="List_20_1" text:continue-numbering="false">
        <text:list-item>
          <text:p text:style-name="List_20_1_Content_First"> Cliquer sur corriger. </text:p>
        </text:list-item>
        <text:list-item>
          <text:p text:style-name="List_20_1_Content"> Une fois le document ouvert cliquer s'il le faut sur rotation (si le document n'est pas affiché verticalement).</text:p>
        </text:list-item>
        <text:list-item>
          <text:p text:style-name="List_20_1_Content"> Ensuite déplacer les curseurs (bleus), pour les superposer aux croix aux quatre coins du document.</text:p>
        </text:list-item>
        <text:list-item>
          <text:p text:style-name="List_20_1_Content"> Cliquer sur réajuster.</text:p>
        </text:list-item>
        <text:list-item>
          <text:p text:style-name="List_20_1_Content_Last"> Enfin cliquer sur enregistrer et publier.</text:p>
        </text:list-item>
      </text:list>
      <text:p text:style-name="Text_20_body"><draw:frame draw:style-name="media" draw:name="31" text:anchor-type="as-char" draw:z-index="31" svg:width="50.932291666667cm" style:rel-width="100%" svg:height="25.4cm" style:rel-height="scale"><draw:image xlink:href="Pictures/a0420f4f927a1b2b3fd46a9ae838f230.png" xlink:type="simple" xlink:show="embed" xlink:actuate="onLoad"/></draw:frame></text:p>
      <text:h text:style-name="Heading_20_2" text:outline-level="2"><text:bookmark-start text:name="__RefHeading___pour_aller_plus_loin_27"/><text:bookmark-start text:name="pour_aller_plus_loin"/>Pour aller plus loin<text:bookmark-end text:name="__RefHeading___pour_aller_plus_loin_27"/><text:bookmark-end text:name="pour_aller_plus_loin"/></text:h>
      <text:list text:style-name="List_20_1" text:continue-numbering="false">
        <text:list-item>
          <text:p text:style-name="List_20_1_Content_First"> Documentation officielle du plugin Offline Quiz sur moodle.org : <text:a xlink:type="simple" xlink:href="https://moodle.org/plugins/mod_offlinequiz" text:style-name="Internet_20_link" text:visited-style-name="Visited_20_Internet_20_Link">https://moodle.org/plugins/mod_offlinequiz</text:a></text:p>
        </text:list-item>
        <text:list-item>
          <text:p text:style-name="List_20_1_Content"> Documentation officielle par les créateurs du plugin (Université de Vienne, Autriche) : <text:a xlink:type="simple" xlink:href="https://www.academic-moodle-cooperation.org/en/module/offline-quiz/" text:style-name="Internet_20_link" text:visited-style-name="Visited_20_Internet_20_Link">https://www.academic-moodle-cooperation.org/en/module/offline-quiz/</text:a></text:p>
        </text:list-item>
        <text:list-item>
          <text:p text:style-name="List_20_1_Content_Last"> Documentation de l’université de Savoie : <text:a xlink:type="simple" xlink:href="https://www.lansad.univ-savoie.fr/moodle/pluginfile.php/1549/block_html/content/QCM_organisation.pdf" text:style-name="Internet_20_link" text:visited-style-name="Visited_20_Internet_20_Link">https://www.lansad.univ-savoie.fr/moodle/pluginfile.php/1549/block_html/content/QCM_organisation.pdf</text:a></text:p>
        </text:list-item>
      </text:list>
      <text:p text:style-name="Text_20_body">Tutoriels intégrés sur nos plateforme (en anglais) : </text:p>
      <text:list text:style-name="List_20_1" text:continue-numbering="false">
        <text:list-item>
          <text:p text:style-name="List_20_1_Content_First"> <text:a xlink:type="simple" xlink:href="https://ecampus.unicaen.fr/mod/offlinequiz/tutorial/index.php" text:style-name="Internet_20_link" text:visited-style-name="Visited_20_Internet_20_Link">https://ecampus.unicaen.fr/mod/offlinequiz/tutorial/index.php</text:a></text:p>
        </text:list-item>
        <text:list-item>
          <text:p text:style-name="List_20_1_Content_Last"> <text:a xlink:type="simple" xlink:href="https://collegium-sante-univ-normandie.fr/moodle/mod/offlinequiz/tutorial/index.php" text:style-name="Internet_20_link" text:visited-style-name="Visited_20_Internet_20_Link">https://collegium-sante-univ-normandie.fr/moodle/mod/offlinequiz/tutorial/index.php</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24:12</meta:creation-date>
    <dc:creator>Generated</dc:creator>
    <dc:date>2026-09-17T03::24:12</dc:date>
    <dc:language>en-US</dc:language>
    <meta:editing-cycles>1</meta:editing-cycles>
    <meta:editing-duration>PT0S</meta:editing-duration>
    <dc:title>moodle:test:test_hors_ligne</dc:title>
  </office:meta>
</office:document-meta>
</file>