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999521cb71e390a7811ced7abfe1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2.1166666666667cm" svg:height="2.1166666666667cm"><draw:image xlink:href="Pictures/b5999521cb71e390a7811ced7abfe147.png" xlink:type="simple" xlink:show="embed" xlink:actuate="onLoad"/></draw:frame></text:p>
      <text:h text:style-name="Heading_20_1" text:outline-level="1"><text:bookmark text:name="moodle:test:seb"/><text:bookmark-start text:name="__RefHeading___securiser_la_passation_d_un_examen_avec_safe_exam_browser_seb_1"/><text:bookmark-start text:name="securiser_la_passation_d_un_examen_avec_safe_exam_browser_seb"/>Sécuriser la passation d'un examen avec Safe Exam Browser (SEB)<text:bookmark-end text:name="__RefHeading___securiser_la_passation_d_un_examen_avec_safe_exam_browser_seb_1"/><text:bookmark-end text:name="securiser_la_passation_d_un_examen_avec_safe_exam_browser_seb"/></text:h>
      <text:p text:style-name="Text_20_body">Safe Exam Browser (SEB) est un environnement de navigation web qui permet de réaliser des examens en toute sécurité sous Windows, macOS et iOS. Il prends le contrôle de l’ordinateur pour le transformer en poste de travail sécurité. Il permet de réguler l’accès aux applications, sites web, correcteur orthographique, presse-papier etc. pour empêcher l’utilisation de ressources non autorisées durant un examen. Source : <text:a xlink:type="simple" xlink:href="https://safeexambrowser.org/about_overview_en.html" text:style-name="Internet_20_link" text:visited-style-name="Visited_20_Internet_20_Link">https://safeexambrowser.org/about_overview_en.html</text:a></text:p>
      <text:p text:style-name="Text_20_body">En savoir plus sur l'intégration de SEB dans Moodle depuis la version 3.9 : <text:a xlink:type="simple" xlink:href="https://moodle.com/fr/news/navigateur-dexamen-moodle-and-safe/" text:style-name="Internet_20_link" text:visited-style-name="Visited_20_Internet_20_Link">https://moodle.com/fr/news/navigateur-dexamen-moodle-and-safe/</text:a></text:p>
      <text:h text:style-name="Heading_20_2" text:outline-level="2"><text:bookmark-start text:name="__RefHeading___recommandations_d_usages_2"/><text:bookmark-start text:name="recommandations_d_usages"/>Recommandations d'usages<text:bookmark-end text:name="__RefHeading___recommandations_d_usages_2"/><text:bookmark-end text:name="recommandations_d_usages"/></text:h>
      <text:p text:style-name="Text_20_body">SEB nécessite une installation et un paramétrage préalable qui doit être réalisé <text:span text:style-name="Strong_20_Emphasis">par la DSI</text:span> sur chaque machine dans des <text:span text:style-name="Strong_20_Emphasis">salles informatiques institutionnelles raccordées à internet en filaire</text:span>. C’est une outil relativement lourd à mettre en place et à maintenir qui est <text:span text:style-name="Strong_20_Emphasis">réservé à la passation d’examens à criticité importante</text:span>.</text:p>
      <text:p text:style-name="Text_20_body">Nous <text:span text:style-name="Strong_20_Emphasis">déconseillons</text:span> fortement l’usage de SEB sur des machines : </text:p>
      <text:list text:style-name="List_20_1" text:continue-numbering="false">
        <text:list-item>
          <text:p text:style-name="List_20_1_Content_First"> <text:span text:style-name="Strong_20_Emphasis">non institutionnelles</text:span> (notamment le matériel personnel des candidats). En effet, une fois SEB activé, les candidats ne peuvent réaliser le test que s’ils utilisent SEB. N’étant disponible que pour certains environnements (ni trop anciens, ni très récents, ni sur Linux), il est très probable que certaines machines de candidats ne permettent pas l’installation de SEB. </text:p>
        </text:list-item>
        <text:list-item>
          <text:p text:style-name="List_20_1_Content_Last"> et/ou <text:span text:style-name="Strong_20_Emphasis">connectées en wifi</text:span>. En effet, comme SEB ne peut pas être fermé avant que le test ne soit soumis, si une coupure d’accès internet se produit en cours d’examen, cela aura pour conséquence de ne pas conserver les réponses déjà fournies par le candidat.</text:p>
        </text:list-item>
      </text:list>
      <text:p text:style-name="Text_20_body">En conséquence, si certains candidats n’arrivent pas à démarrer SEB le jour de l’examen sur leur machine personnelle ou rencontrent une difficulté, <text:span text:style-name="Strong_20_Emphasis">ils ne pourront pas bénéficier d’une assistance du pôle plateformes pédagogiques</text:span>. </text:p>
      <text:h text:style-name="Heading_20_2" text:outline-level="2"><text:bookmark-start text:name="__RefHeading___pour_en_savoir_plus_sur_la_mise_en_place_de_seb_3"/><text:bookmark-start text:name="pour_en_savoir_plus_sur_la_mise_en_place_de_seb"/>Pour en savoir plus sur la mise en place de SEB<text:bookmark-end text:name="__RefHeading___pour_en_savoir_plus_sur_la_mise_en_place_de_seb_3"/><text:bookmark-end text:name="pour_en_savoir_plus_sur_la_mise_en_place_de_seb"/></text:h>
      <text:p text:style-name="Text_20_body">Voir la documentation officielle (en anglais) : <text:a xlink:type="simple" xlink:href="https://docs.moodle.org/311/en/Safe_Exam_Browser" text:style-name="Internet_20_link" text:visited-style-name="Visited_20_Internet_20_Link">https://docs.moodle.org/311/en/Safe_Exam_Browser</text:a></text:p>
      <text:p text:style-name="Text_20_body">Voir la présentation de Didier Plot, enseignant à l'IUT de Clermont-Ferrand <text:a xlink:type="simple" xlink:href="https://ippa.uca.fr/safe-exam-browser-le-navigateur-de-verrouillage-dans-moodle-qui-permet-de-restreindre-lacces-des-etudiants-aux-sites-web-externes" text:style-name="Internet_20_link" text:visited-style-name="Visited_20_Internet_20_Link">https://ippa.uca.fr/safe-exam-browser-le-navigateur-de-verrouillage-dans-moodle-qui-permet-de-restreindre-lacces-des-etudiants-aux-sites-web-extern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1:14</meta:creation-date>
    <dc:creator>Generated</dc:creator>
    <dc:date>2026-09-17T14::41:14</dc:date>
    <dc:language>en-US</dc:language>
    <meta:editing-cycles>1</meta:editing-cycles>
    <meta:editing-duration>PT0S</meta:editing-duration>
    <dc:title>moodle:test:seb</dc:title>
  </office:meta>
</office:document-meta>
</file>