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4b7a93005e7b6c8454ed2fda3fee80a9.png"/>
  <manifest:file-entry manifest:media-type="image/png" manifest:full-path="Pictures/86e2306fa2689902f4ebbd39c85837be.png"/>
  <manifest:file-entry manifest:media-type="image/png" manifest:full-path="Pictures/6b56f40019272df668a7a3cd8c17189f.png"/>
  <manifest:file-entry manifest:media-type="image/png" manifest:full-path="Pictures/d52a84595c19e2bb16208f9b023cbcbf.png"/>
  <manifest:file-entry manifest:media-type="image/png" manifest:full-path="Pictures/05bd6f4818d80412d953abc7426eed32.png"/>
  <manifest:file-entry manifest:media-type="image/png" manifest:full-path="Pictures/dcb34bbba2d80a2f6d137dbce8a7e034.png"/>
  <manifest:file-entry manifest:media-type="image/png" manifest:full-path="Pictures/5ee7a6ea33028a08e7098855985182ca.png"/>
  <manifest:file-entry manifest:media-type="image/png" manifest:full-path="Pictures/0f0c9f3de1dbe8990b75b8cef409f52f.png"/>
  <manifest:file-entry manifest:media-type="image/png" manifest:full-path="Pictures/9b98841bfc36624187f814c07d42673d.png"/>
  <manifest:file-entry manifest:media-type="image/png" manifest:full-path="Pictures/c0b5a8acd3a1a2d7b90771544ce46495.png"/>
  <manifest:file-entry manifest:media-type="image/png" manifest:full-path="Pictures/3f458ace026a56ab6656343469d0c3af.png"/>
  <manifest:file-entry manifest:media-type="image/png" manifest:full-path="Pictures/7aaf6aa20d859fe581d9450c5d65a689.png"/>
  <manifest:file-entry manifest:media-type="image/png" manifest:full-path="Pictures/21cb4eafca775fdae8ccf04e8356b5f1.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relecture_questions_fermees_et_qroc"/><text:bookmark-start text:name="__RefHeading___consulter_les_resultats_et_ajuster_la_correction_des_questions_fermees_qcm_vrai-faux_appariement_numerique..._et_a_reponses_ouvertes_courtes_qroc_1"/><text:bookmark-start text:name="consulter_les_resultats_et_ajuster_la_correction_des_questions_fermees_qcm_vrai-faux_appariement_numerique..._et_a_reponses_ouvertes_courtes_qroc"/>Consulter les résultats et ajuster la correction des questions fermées (QCM, vrai-faux, appariement, numérique...) et à réponses ouvertes courtes (QROC)<text:bookmark-end text:name="__RefHeading___consulter_les_resultats_et_ajuster_la_correction_des_questions_fermees_qcm_vrai-faux_appariement_numerique..._et_a_reponses_ouvertes_courtes_qroc_1"/><text:bookmark-end text:name="consulter_les_resultats_et_ajuster_la_correction_des_questions_fermees_qcm_vrai-faux_appariement_numerique..._et_a_reponses_ouvertes_courtes_qroc"/></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Vous pouvez ajuster la correction d'une évaluation par test dans Moodle après que les étudiants aient rendu leur copie. Cette documentation est aussi adaptée pour les questions fermées ou QROC choisies aléatoirement.</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Si le test comporte des questions à correction manuelle (de type “<text:span text:style-name="Strong_20_Emphasis">composition</text:span>”), l'onglet statistique ne sera accessible qu'à partir du moment où elles sont toutes corrigées. Pour corriger les questions de type composition, consulter la documentation : <text:a xlink:type="simple" xlink:href="https://pedagowiki.unicaen.fr/doku.php?id=moodle:test:composition_correction" text:style-name="Internet_20_link" text:visited-style-name="Visited_20_Internet_20_Link">Corriger une question de type composition</text:a>.</text:p>
          </table:table-cell>
        </table:table-row>
      </table:table>
      <text:h text:style-name="Heading_20_2" text:outline-level="2"><text:bookmark-start text:name="__RefHeading___etape_1acceder_aux_statistiques_du_test_2"/><text:bookmark-start text:name="etape_1acceder_aux_statistiques_du_test"/>Étape 1 : accéder aux statistiques du test<text:bookmark-end text:name="__RefHeading___etape_1acceder_aux_statistiques_du_test_2"/><text:bookmark-end text:name="etape_1acceder_aux_statistiques_du_test"/></text:h>
      <text:list text:style-name="List_20_1" text:continue-numbering="false">
        <text:list-item>
          <text:p text:style-name="LastListParagraph_List_20_1_Content_First"> Dans l'espace de cours, cliquer sur le nom du test puis sur le rouage et enfin sur le sous-menu “statistiques” :</text:p>
        </text:list-item>
      </text:list>
      <text:p text:style-name="Text_20_body"><draw:frame draw:style-name="mediacenter" draw:name="2" text:anchor-type="paragraph" draw:z-index="2" svg:width="20.928541666667cm" style:rel-width="100%" svg:height="8.255cm" style:rel-height="scale"><draw:image xlink:href="Pictures/86e2306fa2689902f4ebbd39c85837be.png" xlink:type="simple" xlink:show="embed" xlink:actuate="onLoad"/></draw:frame></text:p>
      <text:h text:style-name="Heading_20_2" text:outline-level="2"><text:bookmark-start text:name="__RefHeading___etape_2verifier_les_indices_de_facilite_3"/><text:bookmark-start text:name="etape_2verifier_les_indices_de_facilite"/>Étape 2 : vérifier les indices de facilité<text:bookmark-end text:name="__RefHeading___etape_2verifier_les_indices_de_facilite_3"/><text:bookmark-end text:name="etape_2verifier_les_indices_de_facilite"/></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L'indice de facilité n'est autre que la <text:span text:style-name="Strong_20_Emphasis">taux de réussite</text:span> à la question. Si un indice de facilité est <text:span text:style-name="Strong_20_Emphasis">inférieur à 20%</text:span>, il est recommandé d'aller relire la question car il pourrait y avoir une erreur dans l’énoncé ou les propositions de réponses.</text:p>
          </table:table-cell>
        </table:table-row>
      </table:table>
      <text:p text:style-name="Text_20_body"><draw:frame draw:style-name="mediacenter" draw:name="4" text:anchor-type="paragraph" draw:z-index="4" svg:width="26.246666666667cm" style:rel-width="100%" svg:height="8.3079166666667cm" style:rel-height="scale"><draw:image xlink:href="Pictures/6b56f40019272df668a7a3cd8c17189f.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5" text:anchor-type="as-char" draw:z-index="5"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Pour pouvoir accéder aux statistiques des <text:span text:style-name="Strong_20_Emphasis">QUESTIONS ALÉATOIRES</text:span>, il faut cliquer sur “<text:span text:style-name="Strong_20_Emphasis">Afficher les détails</text:span>”, comme indiqué ci-dessous : 
<draw:frame draw:style-name="mediacenter" draw:name="6" text:anchor-type="paragraph" draw:z-index="6" svg:width="12.938125cm" svg:height="10.16cm"><draw:image xlink:href="Pictures/d52a84595c19e2bb16208f9b023cbcbf.png" xlink:type="simple" xlink:show="embed" xlink:actuate="onLoad"/></draw:frame>
</text:p>
          </table:table-cell>
        </table:table-row>
      </table:table>
      <text:h text:style-name="Heading_20_2" text:outline-level="2"><text:bookmark-start text:name="__RefHeading___etape_3consulter_les_reponses_des_questions_reperees_4"/><text:bookmark-start text:name="etape_3consulter_les_reponses_des_questions_reperees"/>Étape 3 : consulter les réponses des questions repérées<text:bookmark-end text:name="__RefHeading___etape_3consulter_les_reponses_des_questions_reperees_4"/><text:bookmark-end text:name="etape_3consulter_les_reponses_des_questions_reperees"/></text:h>
      <text:list text:style-name="List_20_1" text:continue-numbering="false">
        <text:list-item>
          <text:p text:style-name="LastListParagraph_List_20_1_Content_First"> Cliquer sur le nom de la question pour atteindre directement ses paramètres :</text:p>
        </text:list-item>
      </text:list>
      <text:p text:style-name="Text_20_body"><draw:frame draw:style-name="mediacenter" draw:name="7" text:anchor-type="paragraph" draw:z-index="7" svg:width="11.006666666667cm" svg:height="1.825625cm"><draw:image xlink:href="Pictures/05bd6f4818d80412d953abc7426eed32.png" xlink:type="simple" xlink:show="embed" xlink:actuate="onLoad"/></draw:frame></text:p>
      <text:list text:style-name="List_20_1" text:continue-numbering="false">
        <text:list-item>
          <text:p text:style-name="LastListParagraph_List_20_1_Content_First"> descendez pour consulter les réponses. </text:p>
        </text:list-item>
      </text:list>
      <text:h text:style-name="Heading_20_3" text:outline-level="3"><text:bookmark-start text:name="__RefHeading___exemple_de_type_choix_multiple_5"/><text:bookmark-start text:name="exemple_de_type_choix_multiple"/>Exemple de type "Choix multiple"<text:bookmark-end text:name="__RefHeading___exemple_de_type_choix_multiple_5"/><text:bookmark-end text:name="exemple_de_type_choix_multiple"/></text:h>
      <text:p text:style-name="Text_20_body">Dans cet exemple de type QCM, la réponse attendue était “sur les globules rouges” mais une erreur de frappe lors de la conception de la question a pointé la réponse “dans le plasma” au lieu de la réponse attendue :</text:p>
      <text:p text:style-name="Text_20_body"><draw:frame draw:style-name="mediacenter" draw:name="8" text:anchor-type="paragraph" draw:z-index="8" svg:width="22.06625cm" style:rel-width="100%" svg:height="6.985cm" style:rel-height="scale"><draw:image xlink:href="Pictures/dcb34bbba2d80a2f6d137dbce8a7e034.png" xlink:type="simple" xlink:show="embed" xlink:actuate="onLoad"/></draw:frame></text:p>
      <text:h text:style-name="Heading_20_3" text:outline-level="3"><text:bookmark-start text:name="__RefHeading___exemple_de_type_reponse_courte_6"/><text:bookmark-start text:name="exemple_de_type_reponse_courte"/>Exemple de type "Réponse courte"<text:bookmark-end text:name="__RefHeading___exemple_de_type_reponse_courte_6"/><text:bookmark-end text:name="exemple_de_type_reponse_courte"/></text:h>
      <text:p text:style-name="Text_20_body"><draw:frame draw:style-name="mediacenter" draw:name="9" text:anchor-type="paragraph" draw:z-index="9" svg:width="16.748125cm" svg:height="13.202708333333cm"><draw:image xlink:href="Pictures/5ee7a6ea33028a08e7098855985182ca.png" xlink:type="simple" xlink:show="embed" xlink:actuate="onLoad"/></draw:frame></text:p>
      <text:list text:style-name="List_20_1" text:continue-numbering="false">
        <text:list-item>
          <text:p text:style-name="List_20_1_Content_First"> Comment lire le tableau ?</text:p>
          <text:list text:style-name="List_20_1">
            <text:list-item>
              <text:p text:style-name="List_20_1_Content"> “<text:span text:style-name="Strong_20_Emphasis">Réponse modèle</text:span>” que l'auteur a renseigné lors de la création de la question. Si la réponse de l'étudiant correspond à un modèle de solution, celui-ci est affiché dans cette première colonne. L'étudiant obtient alors le nombre de point correspondant. Dans le cas où la réponse d'un étudiant ne correspond à aucune réponse acceptée, Moodle inscrit dans la première colonne la mention [Ne Correspond à aucune réponse]. Dans le cas où une réponse d'étudiant correspondrait à plusieurs possibilités correctes fournies par le créateur, Moodle choisi par défaut la situation la plus favorable à l'étudiant. L'abstention est toujours située en dernière ligne du tableau et porte la mention [Pas de réponse] dans cette première colonne.</text:p>
            </text:list-item>
            <text:list-item>
              <text:p text:style-name="List_20_1_Content"> “<text:span text:style-name="Strong_20_Emphasis">Réponse actuelle</text:span>”, c'est-à-dire les réponses soumises par les étudiants. Ces réponses soumises sont comparées aux solutions fournies par le créateur de la question. Par exemple, “Ca” et “ca” sont acceptées au niveau du premier modèle de réponse car la sensibilité à la casse n'a pas été cochée.</text:p>
            </text:list-item>
            <text:list-item>
              <text:p text:style-name="List_20_1_Content"> “<text:span text:style-name="Strong_20_Emphasis">Crédit partiel</text:span>” attribué à la réponse, c'est-à-dire le pourcentage du nombre de points total que rapporter la réponse soumise.</text:p>
            </text:list-item>
            <text:list-item>
              <text:p text:style-name="List_20_1_Content"> “<text:span text:style-name="Strong_20_Emphasis">Nombre</text:span>” <text:span text:style-name="Strong_20_Emphasis">d'étudiants</text:span> ayant donné cette réponse.</text:p>
            </text:list-item>
            <text:list-item>
              <text:p text:style-name="List_20_1_Content"> “<text:span text:style-name="Strong_20_Emphasis">Fréquence</text:span>”, c'est-à-dire le pourcentage d'étudiants ayant donné cette réponse.</text:p>
            </text:list-item>
          </text:list>
        </text:list-item>
        <text:list-item>
          <text:p text:style-name="List_20_1_Content"> Noter les réponses des étudiants ne correspondant à aucune réponse et que vous souhaitez accepter.</text:p>
          <text:list text:style-name="List_20_1">
            <text:list-item>
              <text:p text:style-name="List_20_1_Content_Last"> Nous vous recommandons de copier-coller, les nouvelles réponses que vous souhaitez accepter, dans un bloc-note (Microsoft) ou un Textedit (Mac).</text:p>
            </text:list-item>
          </text:list>
        </text:list-item>
      </text:list>
      <text:h text:style-name="Heading_20_2" text:outline-level="2"><text:bookmark-start text:name="__RefHeading___etape_4si_besoin_modifier_la_question_7"/><text:bookmark-start text:name="etape_4si_besoin_modifier_la_question"/>Étape 4 : si besoin, modifier la question<text:bookmark-end text:name="__RefHeading___etape_4si_besoin_modifier_la_question_7"/><text:bookmark-end text:name="etape_4si_besoin_modifier_la_question"/></text:h>
      <text:list text:style-name="List_20_1" text:continue-numbering="false">
        <text:list-item>
          <text:p text:style-name="LastListParagraph_List_20_1_Content_First"> Remonter pour modifier la question (cliquer sur le rouage) : </text:p>
        </text:list-item>
      </text:list>
      <text:p text:style-name="Text_20_body"><draw:frame draw:style-name="mediacenter" draw:name="10" text:anchor-type="paragraph" draw:z-index="10" svg:width="22.145625cm" style:rel-width="100%" svg:height="5.159375cm" style:rel-height="scale"><draw:image xlink:href="Pictures/0f0c9f3de1dbe8990b75b8cef409f52f.png" xlink:type="simple" xlink:show="embed" xlink:actuate="onLoad"/></draw:frame></text:p>
      <text:list text:style-name="List_20_1" text:continue-numbering="false">
        <text:list-item>
          <text:p text:style-name="LastListParagraph_List_20_1_Content_First"> vous pouvez modifier la question et “<text:span text:style-name="Strong_20_Emphasis">enregistrer</text:span>”.</text:p>
        </text:list-item>
      </text:list>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1" text:anchor-type="as-char" draw:z-index="11"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Au besoin, n'hésitez pas à consulter les tutoriels de création des différents types de question : <text:a xlink:type="simple" xlink:href="https://pedagowiki.unicaen.fr/doku.php?id=moodle:test:parametrer_question" text:style-name="Internet_20_link" text:visited-style-name="Visited_20_Internet_20_Link">Comment paramétrer les différents types de question</text:a></text:p>
          </table:table-cell>
        </table:table-row>
      </table:table>
      <text:h text:style-name="Heading_20_2" text:outline-level="2"><text:bookmark-start text:name="__RefHeading___etape_5effectuer_une_sauvegarde_de_l_examen_8"/><text:bookmark-start text:name="etape_5effectuer_une_sauvegarde_de_l_examen"/>Étape 5 : effectuer une sauvegarde de l'examen<text:bookmark-end text:name="__RefHeading___etape_5effectuer_une_sauvegarde_de_l_examen_8"/><text:bookmark-end text:name="etape_5effectuer_une_sauvegarde_de_l_examen"/></text:h>
      <text:p text:style-name="Text_20_body">Se reporter à la documentation : <text:a xlink:type="simple" xlink:href="https://pedagowiki.unicaen.fr/doku.php?id=moodle:sauvegarde_activite" text:style-name="Internet_20_link" text:visited-style-name="Visited_20_Internet_20_Link">Sauvegarder une activité avec les contributions et résultats des étudiants</text:a></text:p>
      <text:h text:style-name="Heading_20_2" text:outline-level="2"><text:bookmark-start text:name="__RefHeading___etape_6demander_le_recalcul_global_de_l_epreuve_9"/><text:bookmark-start text:name="etape_6demander_le_recalcul_global_de_l_epreuve"/>Étape 6 : demander le recalcul global de l'épreuve<text:bookmark-end text:name="__RefHeading___etape_6demander_le_recalcul_global_de_l_epreuve_9"/><text:bookmark-end text:name="etape_6demander_le_recalcul_global_de_l_epreuve"/></text:h>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2" text:anchor-type="as-char" draw:z-index="12" svg:width="1.27cm" svg:height="1.27cm"><draw:image xlink:href="Pictures/4b7a93005e7b6c8454ed2fda3fee80a9.png" xlink:type="simple" xlink:show="embed" xlink:actuate="onLoad"/></draw:frame></text:p>
          </table:table-cell>
          <table:table-cell office:value-type="string" table:style-name="PluginODTAutoStyle_TableCell_29">
            <text:p text:style-name="PluginODTAutoStyle_Paragraph_30">Effectuer toujours par précaution une sauvegarde de l'épreuve avant d'effectuer la demande de recalcul</text:p>
          </table:table-cell>
        </table:table-row>
      </table:table>
      <text:list text:style-name="List_20_1" text:continue-numbering="false">
        <text:list-item>
          <text:p text:style-name="LastListParagraph_List_20_1_Content_First"> Cliquer sur le rouage du test, puis dans le menu déroulant sur “Note” :</text:p>
        </text:list-item>
      </text:list>
      <text:p text:style-name="Text_20_body"><draw:frame draw:style-name="mediacenter" draw:name="13" text:anchor-type="paragraph" draw:z-index="13" svg:width="6.35cm" svg:height="9.1016666666667cm"><draw:image xlink:href="Pictures/9b98841bfc36624187f814c07d42673d.png" xlink:type="simple" xlink:show="embed" xlink:actuate="onLoad"/></draw:frame></text:p>
      <text:list text:style-name="List_20_1" text:continue-numbering="false">
        <text:list-item>
          <text:p text:style-name="LastListParagraph_List_20_1_Content_First"> cliquer sur “<text:span text:style-name="Strong_20_Emphasis">Recalcul global</text:span>” :</text:p>
        </text:list-item>
      </text:list>
      <text:p text:style-name="Text_20_body"><draw:frame draw:style-name="mediacenter" draw:name="14" text:anchor-type="paragraph" draw:z-index="14" svg:width="19.552708333333cm" style:rel-width="100%" svg:height="7.0379166666667cm" style:rel-height="scale"><draw:image xlink:href="Pictures/c0b5a8acd3a1a2d7b90771544ce46495.png" xlink:type="simple" xlink:show="embed" xlink:actuate="onLoad"/></draw:frame></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15" text:anchor-type="as-char" draw:z-index="15" svg:width="1.27cm" svg:height="1.27cm"><draw:image xlink:href="Pictures/3f458ace026a56ab6656343469d0c3af.png" xlink:type="simple" xlink:show="embed" xlink:actuate="onLoad"/></draw:frame></text:p>
          </table:table-cell>
          <table:table-cell office:value-type="string" table:style-name="PluginODTAutoStyle_TableCell_34">
            <text:p text:style-name="PluginODTAutoStyle_Paragraph_35">Le processus prend quelques secondes, et renvoie vers la page des résultats mise à jour des nouvelles cotations.</text:p>
          </table:table-cell>
        </table:table-row>
      </table:table>
      <text:list text:style-name="List_20_1" text:continue-numbering="false">
        <text:list-item>
          <text:p text:style-name="LastListParagraph_List_20_1_Content_First"> une fois la réévaluation terminé, cliquer sur “Continuer” : </text:p>
        </text:list-item>
      </text:list>
      <text:p text:style-name="Text_20_body"><draw:frame draw:style-name="mediacenter" draw:name="16" text:anchor-type="paragraph" draw:z-index="16" svg:width="15.875cm" svg:height="6.2441666666667cm"><draw:image xlink:href="Pictures/7aaf6aa20d859fe581d9450c5d65a689.png" xlink:type="simple" xlink:show="embed" xlink:actuate="onLoad"/></draw:frame></text:p>
      <text:list text:style-name="List_20_1" text:continue-numbering="false">
        <text:list-item>
          <text:p text:style-name="LastListParagraph_List_20_1_Content_First"> vérifier que le recalcul a eu lieu dans les résultats des étudiants : </text:p>
        </text:list-item>
      </text:list>
      <text:p text:style-name="Text_20_body"><draw:frame draw:style-name="mediacenter" draw:name="17" text:anchor-type="paragraph" draw:z-index="17" svg:width="23.891875cm" style:rel-width="100%" svg:height="10.31875cm" style:rel-height="scale"><draw:image xlink:href="Pictures/21cb4eafca775fdae8ccf04e8356b5f1.png" xlink:type="simple" xlink:show="embed" xlink:actuate="onLoad"/></draw:frame></text:p>
      <table:table table:style-name="PluginODTAutoStyle_Table_36">
        <table:table-column table:style-name="odt_auto_style_table_column_8_1"/>
        <table:table-column table:style-name="odt_auto_style_table_column_8_2"/>
        <table:table-row>
          <table:table-cell office:value-type="string" table:style-name="PluginODTAutoStyle_TableCell_37">
            <text:p text:style-name="PluginODTAutoStyle_Paragraph_38"><draw:frame draw:style-name="media" draw:name="18" text:anchor-type="as-char" draw:z-index="18" svg:width="1.27cm" svg:height="1.27cm"><draw:image xlink:href="Pictures/bbb7f9223d4a2a824995982645a56637.png" xlink:type="simple" xlink:show="embed" xlink:actuate="onLoad"/></draw:frame></text:p>
          </table:table-cell>
          <table:table-cell office:value-type="string" table:style-name="PluginODTAutoStyle_TableCell_39">
            <text:p text:style-name="PluginODTAutoStyle_Paragraph_40"><text:span text:style-name="Strong_20_Emphasis">En cas de problème</text:span> lors du recalcul (étudiant supprimé, affichage anormal…), on peut demander à Moodle de revenir en arrière en se servant de la sauvegarde créée tout à l'heure. Pour cela, nous vous invitons à suivre le tutoriel : <text:a xlink:type="simple" xlink:href="https://pedagowiki.unicaen.fr/doku.php?id=moodle:restauration_activite" text:style-name="Internet_20_link" text:visited-style-name="Visited_20_Internet_20_Link">restaurer une activité à partir d'une sauvegarde</text:a>. Si c'est la première fois que vous allez réaliser cette démarche de restauration <text:span text:style-name="Strong_20_Emphasis">sur une épreuve de type certifiante, n'hésitez pas à demander l'aide d'un spécialiste</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28:52</meta:creation-date>
    <dc:creator>Generated</dc:creator>
    <dc:date>2026-09-17T13::28:52</dc:date>
    <dc:language>en-US</dc:language>
    <meta:editing-cycles>1</meta:editing-cycles>
    <meta:editing-duration>PT0S</meta:editing-duration>
    <dc:title>moodle:test:relecture_questions_fermees_et_qroc</dc:title>
  </office:meta>
</office:document-meta>
</file>