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svg+xml" manifest:full-path="Pictures/8dee9c25540446b9147bf8c2030c2e24.svg"/>
  <manifest:file-entry manifest:media-type="image/png" manifest:full-path="Pictures/3043c10afd92c96bad19adbc43504a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ponderer_qcm"/><text:bookmark-start text:name="__RefHeading___comment_ponderer_les_bonnes_mauvaises_reponses_dans_une_question_a_choix_multiple_1"/><text:bookmark-start text:name="comment_ponderer_les_bonnes_mauvaises_reponses_dans_une_question_a_choix_multiple"/>Comment pondérer les bonnes / mauvaises réponses dans une question à choix multiple ?<text:bookmark-end text:name="__RefHeading___comment_ponderer_les_bonnes_mauvaises_reponses_dans_une_question_a_choix_multiple_1"/><text:bookmark-end text:name="comment_ponderer_les_bonnes_mauvaises_reponses_dans_une_question_a_choix_multipl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Notre conseil :</text:span> si votre question comporte au moins 2 bonnes réponses et que vous souhaitez répartir les points positifs / négatifs de façon strictement équitable, il est préférable d'opter pour une question de type “QCM simplifié”, beaucoup plus simple à utiliser que “choix multiple” en ce qu'il suffit de cocher les bonnes réponses pour que la répartition des points positifs (bonnes réponses) / négatifs (mauvaises réponses) se fasse automatiquement ! <draw:frame draw:style-name="media" draw:name="1" text:anchor-type="as-char" draw:z-index="1" svg:width="0.9525cm" svg:height="0.9525cm"><draw:image xlink:href="Pictures/8dee9c25540446b9147bf8c2030c2e24.svg" xlink:type="simple" xlink:show="embed" xlink:actuate="onLoad"/></draw:frame> Le type de question “choix multiple” sert davantage pour les QCU ou les QCM à pondération variable.</text:p>
          </table:table-cell>
        </table:table-row>
      </table:table>
      <text:p text:style-name="Text_20_body">Si vous optez pour le type de question “choix multiple” de l'activité “Test”, vous devrez renseigner un pourcentage de la note totale de la question pour chaque choix de réponse.</text:p>
      <text:p text:style-name="Text_20_body">Il convient de dissocier 2 “enveloppes” de points : celle des points “positifs” (pour les bonnes réponses) et celle des points “négatifs” (pour les mauvaises réponses). L'enveloppe des points “positifs” doit atteindre 100% au total. L'enveloppe des points “négatifs” doit atteindre -100% au total.</text:p>
      <text:p text:style-name="Text_20_body">Ainsi, si vous avez 2 bonnes réponses + 3 mauvaises réponses et que vous optez pour une répartition équitable des points, vous attribuerez 50% pour chaque bonne réponse et -33.33333% par mauvaise réponse.</text:p>
      <text:p text:style-name="Text_20_body">Le tableau suivant peut vous aider : il se compose de 4 colonnes, séparées en 2 couleurs distinctes. La partie de gauche (sur fond vert) sert à attribuer un pourcentage positif selon le nombre de choix corrects ; la partie de droite (sur fond rouge) sert à attribuer un pourcentage négatif selon le nombre de choix incorrects. Les pourcentages grisés peuvent servir si vous optez pour une pondération variable des bonnes / mauvaises réponses, (par exemple, vous estimez que sur les 2 bonnes réponses possibles, l'une vaut plus que l'autre et, au lieu d'opter pour 2 x 50%, vous pourrez opter pour 90% et 10% ou 75% et 25%, par exemple) :</text:p>
      <text:p text:style-name="Text_20_body"><draw:frame draw:style-name="media" draw:name="2" text:anchor-type="as-char" draw:z-index="2" svg:width="18.494375cm" style:rel-width="100%" svg:height="9.128125cm" style:rel-height="scale"><draw:image xlink:href="Pictures/3043c10afd92c96bad19adbc43504a0a.png" xlink:type="simple" xlink:show="embed" xlink:actuate="onLoad"/></draw:frame></text:p>
      <text:p text:style-name="Text_20_body">Source : <text:a xlink:type="simple" xlink:href="https://epione-simusante.fr/ecampus/mod/glossary/showentry.php?eid=476&amp;displayformat=dictionary" text:style-name="Internet_20_link" text:visited-style-name="Visited_20_Internet_20_Link">https://epione-simusante.fr/ecampus/mod/glossary/showentry.php?eid=476&amp;displayformat=diction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09:09</meta:creation-date>
    <dc:creator>Generated</dc:creator>
    <dc:date>2026-09-15T00::09:09</dc:date>
    <dc:language>en-US</dc:language>
    <meta:editing-cycles>1</meta:editing-cycles>
    <meta:editing-duration>PT0S</meta:editing-duration>
    <dc:title>moodle:test:ponderer_qcm</dc:title>
  </office:meta>
</office:document-meta>
</file>