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4b7a93005e7b6c8454ed2fda3fee80a9.png"/>
  <manifest:file-entry manifest:media-type="image/png" manifest:full-path="Pictures/d2ec24362598e488aa26e10137ebff80.png"/>
  <manifest:file-entry manifest:media-type="image/png" manifest:full-path="Pictures/e4b8642129830a5dc2ad0612dc50d03e.png"/>
  <manifest:file-entry manifest:media-type="image/png" manifest:full-path="Pictures/80e2d03141583ee9f568bd78fcaad0e3.png"/>
  <manifest:file-entry manifest:media-type="image/png" manifest:full-path="Pictures/a1211eca83cb7ea6513d16afd85d65fd.png"/>
  <manifest:file-entry manifest:media-type="image/png" manifest:full-path="Pictures/e78ec18c0f4b599a352e8f6c6c7f09d7.png"/>
  <manifest:file-entry manifest:media-type="image/png" manifest:full-path="Pictures/8d061b4a250189e21e59007e26283c0d.png"/>
  <manifest:file-entry manifest:media-type="image/png" manifest:full-path="Pictures/7738af86c637c104573114b37822fb23.png"/>
  <manifest:file-entry manifest:media-type="image/png" manifest:full-path="Pictures/ee93a3875f9c19266a6716d11d0c4325.png"/>
  <manifest:file-entry manifest:media-type="image/png" manifest:full-path="Pictures/ca18446a4b897e2060261d60cd47b207.png"/>
  <manifest:file-entry manifest:media-type="image/png" manifest:full-path="Pictures/59223907739060f2f1c138ed69c07f00.png"/>
  <manifest:file-entry manifest:media-type="image/png" manifest:full-path="Pictures/51871bc82fd3cd2d69e4d1c45e1646fa.png"/>
  <manifest:file-entry manifest:media-type="image/png" manifest:full-path="Pictures/51afb0ec396e1da9525a820927b97492.png"/>
  <manifest:file-entry manifest:media-type="image/png" manifest:full-path="Pictures/e3f3bda0178b470aa7a37c59efd788be.png"/>
  <manifest:file-entry manifest:media-type="image/png" manifest:full-path="Pictures/3fe524a5e09fd57f5566a8be712c0ce2.png"/>
  <manifest:file-entry manifest:media-type="image/png" manifest:full-path="Pictures/3f458ace026a56ab6656343469d0c3af.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style:style style:name="PluginODTAutoStyle_Table_6" style:family="table">
      <style:table-properties table:align="center" style:shadow="#808080 0.18cm 0.18cm" style:rel-width="88%" style:width="425.2pt"/>
    </style:style>
    <style:style style:name="odt_auto_style_table_column_2_1" style:family="table-column">
      <style:table-column-properties style:column-width="1.5cm"/>
    </style:style>
    <style:style style:name="odt_auto_style_table_column_2_2" style:family="table-column">
      <style:table-column-properties style:column-width="13.5cm"/>
    </style:style>
    <style:style style:name="PluginODTAutoStyle_TableCell_7" style:family="table-cell">
      <style:paragraph-properties fo:text-align="center"/>
      <style:table-cell-properties fo:padding="0.1cm" fo:border="0.002cm solid #000000"/>
    </style:style>
    <style:style style:name="PluginODTAutoStyle_Paragraph_8" style:family="paragraph">
      <style:paragraph-properties fo:text-align="center" fo:padding="0.1cm"/>
    </style:style>
    <style:style style:name="PluginODTAutoStyle_TableCell_9" style:family="table-cell">
      <style:table-cell-properties fo:padding="0.3cm" fo:border="0.002cm solid #000000"/>
    </style:style>
    <style:style style:name="PluginODTAutoStyle_Paragraph_10" style:family="paragraph">
      <style:paragraph-properties fo:padding="0.3cm"/>
    </style:style>
    <style:style style:name="PluginODTAutoStyle_Table_11" style:family="table">
      <style:table-properties table:align="center" style:shadow="#808080 0.18cm 0.18cm" style:rel-width="88%" style:width="425.2pt"/>
    </style:style>
    <style:style style:name="odt_auto_style_table_column_3_1" style:family="table-column">
      <style:table-column-properties style:column-width="1.5cm"/>
    </style:style>
    <style:style style:name="odt_auto_style_table_column_3_2" style:family="table-column">
      <style:table-column-properties style:column-width="13.5cm"/>
    </style:style>
    <style:style style:name="PluginODTAutoStyle_TableCell_12" style:family="table-cell">
      <style:paragraph-properties fo:text-align="center"/>
      <style:table-cell-properties fo:padding="0.1cm" fo:border="0.002cm solid #000000"/>
    </style:style>
    <style:style style:name="PluginODTAutoStyle_Paragraph_13" style:family="paragraph">
      <style:paragraph-properties fo:text-align="center" fo:padding="0.1cm"/>
    </style:style>
    <style:style style:name="PluginODTAutoStyle_TableCell_14" style:family="table-cell">
      <style:table-cell-properties fo:padding="0.3cm" fo:border="0.002cm solid #000000"/>
    </style:style>
    <style:style style:name="PluginODTAutoStyle_Paragraph_15" style:family="paragraph">
      <style:paragraph-properties fo:padding="0.3cm"/>
    </style:style>
    <style:style style:name="PluginODTAutoStyle_Table_16" style:family="table">
      <style:table-properties table:align="center" style:shadow="#808080 0.18cm 0.18cm" style:rel-width="88%" style:width="425.2pt"/>
    </style:style>
    <style:style style:name="odt_auto_style_table_column_4_1" style:family="table-column">
      <style:table-column-properties style:column-width="1.5cm"/>
    </style:style>
    <style:style style:name="odt_auto_style_table_column_4_2" style:family="table-column">
      <style:table-column-properties style:column-width="13.5cm"/>
    </style:style>
    <style:style style:name="PluginODTAutoStyle_TableCell_17" style:family="table-cell">
      <style:paragraph-properties fo:text-align="center"/>
      <style:table-cell-properties fo:padding="0.1cm" fo:border="0.002cm solid #000000"/>
    </style:style>
    <style:style style:name="PluginODTAutoStyle_Paragraph_18" style:family="paragraph">
      <style:paragraph-properties fo:text-align="center" fo:padding="0.1cm"/>
    </style:style>
    <style:style style:name="PluginODTAutoStyle_TableCell_19" style:family="table-cell">
      <style:table-cell-properties fo:padding="0.3cm" fo:border="0.002cm solid #000000"/>
    </style:style>
    <style:style style:name="PluginODTAutoStyle_Paragraph_20" style:family="paragraph">
      <style:paragraph-properties fo:padding="0.3cm"/>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moodle:test:organisation_examen_distance"/><text:bookmark-start text:name="__RefHeading___organiser_un_test_en_mode_examen_a_distance_1"/><text:bookmark-start text:name="organiser_un_test_en_mode_examen_a_distance"/>Organiser un "Test" en mode examen à distance<text:bookmark-end text:name="__RefHeading___organiser_un_test_en_mode_examen_a_distance_1"/><text:bookmark-end text:name="organiser_un_test_en_mode_examen_a_distance"/></text:h>
      <table:table table:style-name="PluginODTAutoStyle_Table_1">
        <table:table-column table:style-name="odt_auto_style_table_column_1_1"/>
        <table:table-column table:style-name="odt_auto_style_table_column_1_2"/>
        <table:table-row>
          <table:table-cell office:value-type="string" table:style-name="PluginODTAutoStyle_TableCell_2">
            <text:p text:style-name="PluginODTAutoStyle_Paragraph_3"><draw:frame draw:style-name="media" draw:name="0" text:anchor-type="as-char" draw:z-index="0" svg:width="1.27cm" svg:height="1.27cm"><draw:image xlink:href="Pictures/4b7a93005e7b6c8454ed2fda3fee80a9.png" xlink:type="simple" xlink:show="embed" xlink:actuate="onLoad"/></draw:frame></text:p>
          </table:table-cell>
          <table:table-cell office:value-type="string" table:style-name="PluginODTAutoStyle_TableCell_4">
            <text:p text:style-name="PluginODTAutoStyle_Paragraph_5"><text:span text:style-name="underline"><text:span text:style-name="Strong_20_Emphasis">Mesure temporaire coronavirus sur Ecampus uniquement</text:span></text:span> : Vous devez contacter la scolarité du diplôme pour vous assurer que votre examen est bien dans le calendrier des épreuves, même si c’est un <text:span text:style-name="Strong_20_Emphasis">contrôle continu</text:span>. Cette démarche a pour but de vérifier que trop d'épreuves n'ont pas lieu en même temps et ainsi d'éviter l'engorgement de la plateforme.</text:p>
          </table:table-cell>
        </table:table-row>
      </table:table>
      <text:p text:style-name="Text_20_body">Cette page a pour but de vous proposer une procédure vous permettant de mettre en place une épreuve avec corrections automatiques à distance.
Il s'agit de proposer aux étudiants une épreuve sur un temps donné sous forme d'un test en ligne sur Moodle. Le test en ligne peut être mis en place pour valider une UE.</text:p>
      <text:p text:style-name="Text_20_body">Pour atteindre ou améliorer la validité d'un dispositif d’évaluation, quelques règles issues de la docimologie (science des examens et des concours) ont été développées ici dans le but d'aider les personnes en situation d'enseignement à réaliser des évaluations.</text:p>
      <text:p text:style-name="Text_20_body">C'est dans ce cadre que nous vous proposons un cycle de construction et gestion qualité de tests composé de huit étapes servant de guide pour l'élaboration d'une évaluation (Adaptation du <text:a xlink:type="simple" xlink:href="http://smart.uliege.be/wp-content/uploads/ressources/smart-uliege_guide-methodologique_livre.pdf" text:style-name="Internet_20_link" text:visited-style-name="Visited_20_Internet_20_Link">cycle qualité de l’université de Liège</text:a>). Ce cycle s’appuie méthodologiquement sur le modèle de conception pédagogique “ADDIE” :</text:p>
      <text:list text:style-name="List_20_1" text:continue-numbering="false">
        <text:list-item>
          <text:p text:style-name="List_20_1_Content_First"> <text:span text:style-name="Strong_20_Emphasis">A</text:span>nalyse (étape 1) ;</text:p>
        </text:list-item>
        <text:list-item>
          <text:p text:style-name="List_20_1_Content"> <text:span text:style-name="Strong_20_Emphasis">D</text:span>esign ou conception (étape 2) ;</text:p>
        </text:list-item>
        <text:list-item>
          <text:p text:style-name="List_20_1_Content"> <text:span text:style-name="Strong_20_Emphasis">D</text:span>éveloppement ou production (étape 3) ;</text:p>
        </text:list-item>
        <text:list-item>
          <text:p text:style-name="List_20_1_Content"> <text:span text:style-name="Strong_20_Emphasis">I</text:span>mplémentation (étapes 4 à 7) ;</text:p>
        </text:list-item>
        <text:list-item>
          <text:p text:style-name="List_20_1_Content_Last"> <text:span text:style-name="Strong_20_Emphasis">É</text:span>valuation ou régulation (étape 8).</text:p>
        </text:list-item>
      </text:list>
      <text:h text:style-name="Heading_20_2" text:outline-level="2"><text:bookmark-start text:name="__RefHeading___etape_1analyse_du_contexte_d_evaluation_2"/><text:bookmark-start text:name="etape_1analyse_du_contexte_d_evaluation"/>Étape 1 : Analyse du contexte d’évaluation<text:bookmark-end text:name="__RefHeading___etape_1analyse_du_contexte_d_evaluation_2"/><text:bookmark-end text:name="etape_1analyse_du_contexte_d_evaluation"/></text:h>
      <text:p text:style-name="Text_20_body">Cette étape permet de :</text:p>
      <text:list text:style-name="List_20_1" text:continue-numbering="false">
        <text:list-item>
          <text:p text:style-name="List_20_1_Content_First"> déterminer si une évaluation par test est adaptée ; </text:p>
        </text:list-item>
        <text:list-item>
          <text:p text:style-name="List_20_1_Content"> poser le cadre de l’évaluation ;</text:p>
        </text:list-item>
        <text:list-item>
          <text:p text:style-name="List_20_1_Content_Last"> s'assurer que toutes les conditions matérielles sont réunies.</text:p>
        </text:list-item>
      </text:list>
      <text:h text:style-name="Heading_20_3" text:outline-level="3"><text:bookmark-start text:name="__RefHeading___pertinence_de_l_evaluation_par_test_3"/><text:bookmark-start text:name="pertinence_de_l_evaluation_par_test"/>1.1. Pertinence de l’évaluation par test<text:bookmark-end text:name="__RefHeading___pertinence_de_l_evaluation_par_test_3"/><text:bookmark-end text:name="pertinence_de_l_evaluation_par_test"/></text:h>
      <text:p text:style-name="Text_20_body">Avantages et inconvénients :</text:p>
      <text:list text:style-name="List_20_1" text:continue-numbering="false">
        <text:list-item>
          <text:p text:style-name="List_20_1_Content_First"> ressemblance avec des QCM sur table ;</text:p>
        </text:list-item>
        <text:list-item>
          <text:p text:style-name="List_20_1_Content"> simple pour les étudiants ;</text:p>
        </text:list-item>
        <text:list-item>
          <text:p text:style-name="List_20_1_Content"> temps de correction court ;</text:p>
        </text:list-item>
        <text:list-item>
          <text:p text:style-name="List_20_1_Content_Last"> temps de préparation important.</text:p>
        </text:list-item>
      </text:list>
      <text:p text:style-name="Text_20_body">Pour valider le choix de l'outil, se reporter à la documentation : <text:a xlink:type="simple" xlink:href="https://pedagowiki.unicaen.fr/doku.php?id=moodle:evaluer_choix_outils" text:style-name="Internet_20_link" text:visited-style-name="Visited_20_Internet_20_Link">Quels outils pour chaque type d'évaluation ?</text:a></text:p>
      <text:h text:style-name="Heading_20_3" text:outline-level="3"><text:bookmark-start text:name="__RefHeading___definition_du_cadre_de_l_evaluation_4"/><text:bookmark-start text:name="definition_du_cadre_de_l_evaluation"/>1.2. Définition du cadre de l’évaluation<text:bookmark-end text:name="__RefHeading___definition_du_cadre_de_l_evaluation_4"/><text:bookmark-end text:name="definition_du_cadre_de_l_evaluation"/></text:h>
      <text:p text:style-name="Text_20_body">Afin de garantir les qualités docimologiques de l’évaluation, nous vous proposons de construire une <text:span text:style-name="Strong_20_Emphasis">table de spécification</text:span>.  C'est un tableau à double entrée comprenant :</text:p>
      <text:list text:style-name="List_20_1" text:continue-numbering="false">
        <text:list-item>
          <text:p text:style-name="List_20_1_Content_First"> d'une part, les <text:span text:style-name="Strong_20_Emphasis">points à évaluer</text:span> (PE), c'est-à-dire les <text:span text:style-name="Strong_20_Emphasis">objectifs d'apprentissages spécifiques</text:span> et détaillés du cours ou à défaut les <text:span text:style-name="Strong_20_Emphasis">points de matière</text:span> qui ont été abordés dans le cours et qui pourraient être évalués ;</text:p>
        </text:list-item>
        <text:list-item>
          <text:p text:style-name="List_20_1_Content_Last"> d'autre part, les <text:span text:style-name="Strong_20_Emphasis">catégories de performances</text:span> (CP) en lien avec les diverses taxonomies (la plus connue étant la taxonomie des apprentissages de type cognitifs de Bloom).</text:p>
        </text:list-item>
      </text:list>
      <text:p text:style-name="Text_20_body">Ce tableau permet d'avoir une vision d'ensemble des éléments à évaluer et d'<text:span text:style-name="Strong_20_Emphasis">attribuer des priorités</text:span>. Nous vous recommandons dans ce tableau de directement <text:span text:style-name="Strong_20_Emphasis">affecter les points</text:span> correspondants à chaque croisement de point à évaluer et catégorie de performance. Si vous réalisez ce tableau dans un tableur, il sera aisé par des formules d'addition de vérifier que le total des points affectés est égal à 20.</text:p>
      <text:p text:style-name="Text_20_body">Exemple : 
<draw:frame draw:style-name="mediacenter" draw:name="1" text:anchor-type="paragraph" draw:z-index="1" svg:width="13.467291666667cm" svg:height="6.8791666666667cm"><draw:image xlink:href="Pictures/d2ec24362598e488aa26e10137ebff80.png" xlink:type="simple" xlink:show="embed" xlink:actuate="onLoad"/></draw:frame></text:p>
      <text:p text:style-name="Text_20_body">Pour en savoir plus, se reporter à la documentation : <text:a xlink:type="simple" xlink:href="https://pedagowiki.unicaen.fr/doku.php?id=moodle:test:banque_questions:categorisation" text:style-name="Internet_20_link" text:visited-style-name="Visited_20_Internet_20_Link">Comment classer les questions pour améliorer la validité d'une épreuve</text:a></text:p>
      <text:h text:style-name="Heading_20_3" text:outline-level="3"><text:bookmark-start text:name="__RefHeading___verification_des_conditions_materielles_5"/><text:bookmark-start text:name="verification_des_conditions_materielles"/>1.3. Vérification des conditions matérielles<text:bookmark-end text:name="__RefHeading___verification_des_conditions_materielles_5"/><text:bookmark-end text:name="verification_des_conditions_materielles"/></text:h>
      <text:p text:style-name="Text_20_body">Cette étape a pour objectif de vérifier que tous les étudiants sont en mesure de réaliser l'épreuve à distance et de trouver des moyens de substitution pour ceux qui sont en difficultés.</text:p>
      <text:p text:style-name="Text_20_body">En cas de difficulté de connexion au domicile, explorer les différentes possibilités :</text:p>
      <text:list text:style-name="List_20_1" text:continue-numbering="false">
        <text:list-item>
          <text:p text:style-name="List_20_1_Content_First"> aller se connecter chez un ami ;</text:p>
        </text:list-item>
        <text:list-item>
          <text:p text:style-name="List_20_1_Content"> aller dans un site universitaire normand pour bénéficier d'un ordinateur institutionnel ;</text:p>
        </text:list-item>
        <text:list-item>
          <text:p text:style-name="List_20_1_Content"> aller dans un site partenaire ;</text:p>
        </text:list-item>
        <text:list-item>
          <text:p text:style-name="List_20_1_Content_Last"> aller dans un <text:a xlink:type="simple" xlink:href="https://www.enseignementsup-recherche.gouv.fr/pid39023/les-lieux-labellises-campus-connecte.html" text:style-name="Internet_20_link" text:visited-style-name="Visited_20_Internet_20_Link">campus connecté</text:a>.</text:p>
        </text:list-item>
      </text:list>
      <text:p text:style-name="Text_20_body">Si aucune connexion n'est disponible, il y a quasiment toujours possibilité d'organiser un épreuve adaptée (par exemple : envoi de l'épreuve adaptée par service postal).</text:p>
      <text:h text:style-name="Heading_20_2" text:outline-level="2"><text:bookmark-start text:name="__RefHeading___etape_2._conception_de_l_epreuve_6"/><text:bookmark-start text:name="etape_2._conception_de_l_epreuve"/>Étape 2. Conception de l'épreuve<text:bookmark-end text:name="__RefHeading___etape_2._conception_de_l_epreuve_6"/><text:bookmark-end text:name="etape_2._conception_de_l_epreuve"/></text:h>
      <text:h text:style-name="Heading_20_3" text:outline-level="3"><text:bookmark-start text:name="__RefHeading___construction_de_la_structure_de_l_epreuve_7"/><text:bookmark-start text:name="construction_de_la_structure_de_l_epreuve"/>2.1. Construction de la structure de l'épreuve<text:bookmark-end text:name="__RefHeading___construction_de_la_structure_de_l_epreuve_7"/><text:bookmark-end text:name="construction_de_la_structure_de_l_epreuve"/></text:h>
      <text:p text:style-name="Text_20_body">Cette étape permet de choisir les modalités de questionnement que l'on souhaite utiliser. Celles-ci sont définies à partir des points évalués (PE) et des catégories de performances (CP) définies à l'étape précédente, dite d'analyse.</text:p>
      <text:p text:style-name="Text_20_body">Pour vous aider dans le choix des questions, nous vous recommandons de consulter la documentation : <text:a xlink:type="simple" xlink:href="https://pedagowiki.unicaen.fr/doku.php?id=moodle:evaluer_choix_format_items" text:style-name="Internet_20_link" text:visited-style-name="Visited_20_Internet_20_Link">Choisir des formats d'items adaptés aux objectifs d'évaluation</text:a>.</text:p>
      <text:p text:style-name="Text_20_body">Une fois déterminées, vous pouvez compléter le tableau de spécification précédent avec les modalités de questionnement liées aux objectifs d'apprentissages. Nous vous recommandons de répartir les points affectés précédemment par type de question directement dans le tableau comme dans l'exemple ci-dessous :</text:p>
      <text:p text:style-name="Text_20_body"><draw:frame draw:style-name="mediacenter" draw:name="2" text:anchor-type="paragraph" draw:z-index="2" svg:width="20.505208333333cm" style:rel-width="100%" svg:height="11.694583333333cm" style:rel-height="scale"><draw:image xlink:href="Pictures/e4b8642129830a5dc2ad0612dc50d03e.png" xlink:type="simple" xlink:show="embed" xlink:actuate="onLoad"/></draw:frame></text:p>
      <text:p text:style-name="Text_20_body">Ce tableau peut être un support de communication efficace avec les étudiants tant pour les informer du contenu de l'épreuve que pour construire la remédiation. Cette table constitue un gage de qualité, en tout cas en termes de validité de contenu et de process.</text:p>
      <text:h text:style-name="Heading_20_3" text:outline-level="3"><text:bookmark-start text:name="__RefHeading___choix_de_la_methode_de_cotation_8"/><text:bookmark-start text:name="choix_de_la_methode_de_cotation"/>2.2. Choix de la méthode de cotation<text:bookmark-end text:name="__RefHeading___choix_de_la_methode_de_cotation_8"/><text:bookmark-end text:name="choix_de_la_methode_de_cotation"/></text:h>
      <text:p text:style-name="Text_20_body">Se reporter à la documentation : <text:a xlink:type="simple" xlink:href="https://pedagowiki.unicaen.fr/doku.php?id=moodle:test:methode_cotation" text:style-name="Internet_20_link" text:visited-style-name="Visited_20_Internet_20_Link">Choisir une méthode de cotation (ou "scoring")</text:a>.</text:p>
      <text:h text:style-name="Heading_20_3" text:outline-level="3"><text:bookmark-start text:name="__RefHeading___elaboration_des_consignes_generales_9"/><text:bookmark-start text:name="elaboration_des_consignes_generales"/>2.3. Élaboration des consignes générales<text:bookmark-end text:name="__RefHeading___elaboration_des_consignes_generales_9"/><text:bookmark-end text:name="elaboration_des_consignes_generales"/></text:h>
      <text:h text:style-name="Heading_20_4" text:outline-level="4"><text:bookmark-start text:name="__RefHeading___dans_la_convocation_des_etudiants_doivent_apparaitre_les_elements_suivants_10"/><text:bookmark-start text:name="dans_la_convocation_des_etudiants_doivent_apparaitre_les_elements_suivants"/>Dans la convocation des étudiants doivent apparaître les éléments suivants :<text:bookmark-end text:name="__RefHeading___dans_la_convocation_des_etudiants_doivent_apparaitre_les_elements_suivants_10"/><text:bookmark-end text:name="dans_la_convocation_des_etudiants_doivent_apparaitre_les_elements_suivants"/></text:h>
      <text:list text:style-name="List_20_1" text:continue-numbering="false">
        <text:list-item>
          <text:p text:style-name="List_20_1_Content_First"> Convocation entre 15 et 20 minutes avant le début de l’épreuve officielle pour le temps d’installation et de passage de l'éventuel test d’entraînement.</text:p>
        </text:list-item>
        <text:list-item>
          <text:p text:style-name="List_20_1_Content"> Préciser aux étudiants qu’ils doivent faire l'épreuve avec leurs codes d’accès à la plateforme Moodle. Préciser qu’ils ne peuvent en aucun cas utiliser le code d’accès d’un autre étudiant du fait que les résultats sur la plateforme sont nominatifs pour permettre la validité de l’épreuve.</text:p>
        </text:list-item>
        <text:list-item>
          <text:p text:style-name="List_20_1_Content_Last"> Demander aux étudiants de tester leurs identifiants quelques jours avant pour s’assurer du bon fonctionnement (notamment en prévention des mots de passe oubliés et des difficultés liées à l’environnement informatique).</text:p>
        </text:list-item>
      </text:list>
      <text:h text:style-name="Heading_20_2" text:outline-level="2"><text:bookmark-start text:name="__RefHeading___etape_3._production_du_test_11"/><text:bookmark-start text:name="etape_3._production_du_test"/>Étape 3. Production du test<text:bookmark-end text:name="__RefHeading___etape_3._production_du_test_11"/><text:bookmark-end text:name="etape_3._production_du_test"/></text:h>
      <text:p text:style-name="Text_20_body">Maintenant que les éléments à évaluer, le format et le nombre de questions sont déterminés, le processus de construction des questions va pouvoir débuter.</text:p>
      <text:p text:style-name="Text_20_body">Si les questions fermées des tests sont souvent qualifiées de questions à correction objective, il ne faut pas oublier que l'essentiel de la subjectivité se situe dans la rédaction des questions et des propositions. Trois actions participant à la validité de l'épreuve <text:span text:style-name="Emphasis">a priori</text:span> sont recommandées :</text:p>
      <text:list text:style-name="List_20_1" text:continue-numbering="false">
        <text:list-item>
          <text:p text:style-name="List_20_1_Content_First"> le <text:a xlink:type="simple" xlink:href="https://pedagowiki.unicaen.fr/doku.php?id=moodle:test:banque_questions:categorisation" text:style-name="Internet_20_link" text:visited-style-name="Visited_20_Internet_20_Link">classement des questions en catégories</text:a> ;</text:p>
        </text:list-item>
        <text:list-item>
          <text:p text:style-name="List_20_1_Content"> l'utilisation de <text:a xlink:type="simple" xlink:href="https://pedagowiki.unicaen.fr/doku.php?id=moodle:test:regles_redaction_qcm" text:style-name="Internet_20_link" text:visited-style-name="Visited_20_Internet_20_Link">règles de rédaction des questions à choix multiples</text:a> ;</text:p>
        </text:list-item>
        <text:list-item>
          <text:p text:style-name="List_20_1_Content_Last"> la relecture ou validation par au moins un autre expert de la discipline (SANS DONNER LES RÉPONSES).</text:p>
        </text:list-item>
      </text:list>
      <text:p text:style-name="Text_20_body">L'épreuve sera intégrée dans un espace de cours (sur Ecampus ou Collégium Santé) dans lequel quelques réglages spécifiques sont nécessaires. </text:p>
      <text:h text:style-name="Heading_20_3" text:outline-level="3"><text:bookmark-start text:name="__RefHeading___creer_les_questions_12"/><text:bookmark-start text:name="creer_les_questions"/>3.1. Créer les questions<text:bookmark-end text:name="__RefHeading___creer_les_questions_12"/><text:bookmark-end text:name="creer_les_questions"/></text:h>
      <table:table table:style-name="PluginODTAutoStyle_Table_6">
        <table:table-column table:style-name="odt_auto_style_table_column_2_1"/>
        <table:table-column table:style-name="odt_auto_style_table_column_2_2"/>
        <table:table-row>
          <table:table-cell office:value-type="string" table:style-name="PluginODTAutoStyle_TableCell_7">
            <text:p text:style-name="PluginODTAutoStyle_Paragraph_8"><draw:frame draw:style-name="media" draw:name="3" text:anchor-type="as-char" draw:z-index="3" svg:width="1.27cm" svg:height="1.27cm"><draw:image xlink:href="Pictures/4b7a93005e7b6c8454ed2fda3fee80a9.png" xlink:type="simple" xlink:show="embed" xlink:actuate="onLoad"/></draw:frame></text:p>
          </table:table-cell>
          <table:table-cell office:value-type="string" table:style-name="PluginODTAutoStyle_TableCell_9">
            <text:p text:style-name="PluginODTAutoStyle_Paragraph_10">Avant de commencer à créer vos questions et pour être sûr que le format technique corresponde à votre intention pédagogique, n’hésitez pas à aller consulter la documentation : <text:a xlink:type="simple" xlink:href="https://pedagowiki.unicaen.fr/doku.php?id=moodle:test:choix_questions" text:style-name="Internet_20_link" text:visited-style-name="Visited_20_Internet_20_Link">Choisir un type de question en fonction de la méthode de cotation</text:a>.</text:p>
          </table:table-cell>
        </table:table-row>
      </table:table>
      <text:p text:style-name="Text_20_body">Pour la création des questions, se reporter à la documentation : <text:a xlink:type="simple" xlink:href="https://pedagowiki.unicaen.fr/doku.php?id=moodle:test:banque_questions" text:style-name="Internet_20_link" text:visited-style-name="Visited_20_Internet_20_Link">Créer et gérer une banque de questions</text:a>. </text:p>
      <text:h text:style-name="Heading_20_3" text:outline-level="3"><text:bookmark-start text:name="__RefHeading___recuperer_un_kit_d_evaluation_test_13"/><text:bookmark-start text:name="recuperer_un_kit_d_evaluation_test"/>3.2. Récupérer un kit d'évaluation "Test"<text:bookmark-end text:name="__RefHeading___recuperer_un_kit_d_evaluation_test_13"/><text:bookmark-end text:name="recuperer_un_kit_d_evaluation_test"/></text:h>
      <text:p text:style-name="Text_20_body">S’équiper d’un kit épreuve récupérable en suivant le mode d’emploi fourni dans l’espace dédié sur chaque plateforme :</text:p>
      <text:list text:style-name="List_20_1" text:continue-numbering="false">
        <text:list-item>
          <text:p text:style-name="List_20_1_Content_First"> pour Ecampus : <text:a xlink:type="simple" xlink:href="https://ecampus.unicaen.fr/course/view.php?id=35246" text:style-name="Internet_20_link" text:visited-style-name="Visited_20_Internet_20_Link">https://ecampus.unicaen.fr/course/view.php?id=35246</text:a> ; </text:p>
        </text:list-item>
        <text:list-item>
          <text:p text:style-name="List_20_1_Content_Last"> pour Collégium Santé : <text:a xlink:type="simple" xlink:href="https://foad2.unicaen.fr/moodle/course/view.php?id=26536" text:style-name="Internet_20_link" text:visited-style-name="Visited_20_Internet_20_Link">https://foad2.unicaen.fr/moodle/course/view.php?id=26536</text:a>.</text:p>
        </text:list-item>
      </text:list>
      <text:p text:style-name="Text_20_body">Le kit « Test » contient :</text:p>
      <text:list text:style-name="List_20_1" text:continue-numbering="false">
        <text:list-item>
          <text:p text:style-name="List_20_1_Content_First"> une étiquette de consignes ;</text:p>
        </text:list-item>
        <text:list-item>
          <text:p text:style-name="List_20_1_Content"> un sondage (pour l’émargement des étudiants) ;</text:p>
        </text:list-item>
        <text:list-item>
          <text:p text:style-name="List_20_1_Content"> une activité « Test » que je paramètre et dans laquelle je saisis mes questions dans la banque de questions (Attention, cette partie peut prendre du temps) ;</text:p>
        </text:list-item>
        <text:list-item>
          <text:p text:style-name="List_20_1_Content_Last"> un etherpad pour échanger avec les étudiants pendant l’épreuve.</text:p>
        </text:list-item>
      </text:list>
      <text:h text:style-name="Heading_20_3" text:outline-level="3"><text:bookmark-start text:name="__RefHeading___preparer_l_espace_de_cours_14"/><text:bookmark-start text:name="preparer_l_espace_de_cours"/>3.3. Préparer l'espace de cours<text:bookmark-end text:name="__RefHeading___preparer_l_espace_de_cours_14"/><text:bookmark-end text:name="preparer_l_espace_de_cours"/></text:h>
      <text:list text:style-name="List_20_1" text:continue-numbering="false">
        <text:list-item>
          <text:p text:style-name="LastListParagraph_List_20_1_Content_First"> Aller dans les “<text:span text:style-name="Strong_20_Emphasis">Paramètres</text:span>” du cours :</text:p>
        </text:list-item>
      </text:list>
      <text:p text:style-name="Text_20_body"><draw:frame draw:style-name="mediacenter" draw:name="4" text:anchor-type="paragraph" draw:z-index="4" svg:width="6.1647916666667cm" svg:height="8.493125cm"><draw:image xlink:href="Pictures/80e2d03141583ee9f568bd78fcaad0e3.png" xlink:type="simple" xlink:show="embed" xlink:actuate="onLoad"/></draw:frame></text:p>
      <text:list text:style-name="List_20_1" text:continue-numbering="false">
        <text:list-item>
          <text:p text:style-name="LastListParagraph_List_20_1_Content_First"> Ouvrir le volet “<text:span text:style-name="Strong_20_Emphasis">Apparence</text:span>” :</text:p>
        </text:list-item>
      </text:list>
      <text:p text:style-name="Text_20_body"><draw:frame draw:style-name="mediacenter" draw:name="5" text:anchor-type="paragraph" draw:z-index="5" svg:width="4.7625cm" svg:height="2.8839583333333cm"><draw:image xlink:href="Pictures/a1211eca83cb7ea6513d16afd85d65fd.png" xlink:type="simple" xlink:show="embed" xlink:actuate="onLoad"/></draw:frame></text:p>
      <text:list text:style-name="List_20_1" text:continue-numbering="false">
        <text:list-item>
          <text:p text:style-name="LastListParagraph_List_20_1_Content_First"> Sélectionner ne pas afficher le carnet de notes aux étudiants :</text:p>
        </text:list-item>
      </text:list>
      <text:p text:style-name="Text_20_body"><draw:frame draw:style-name="mediacenter" draw:name="6" text:anchor-type="paragraph" draw:z-index="6" svg:width="13.599583333333cm" svg:height="4.8154166666667cm"><draw:image xlink:href="Pictures/e78ec18c0f4b599a352e8f6c6c7f09d7.png" xlink:type="simple" xlink:show="embed" xlink:actuate="onLoad"/></draw:frame></text:p>
      <text:list text:style-name="List_20_1" text:continue-numbering="false">
        <text:list-item>
          <text:p text:style-name="LastListParagraph_List_20_1_Content_First"> Aller ensuite dans “<text:span text:style-name="Strong_20_Emphasis">Participants</text:span>”, vérifier la liste des inscrits et notamment si un étudiant n’a pas un rôle autre que celui d’étudiant :</text:p>
        </text:list-item>
      </text:list>
      <text:p text:style-name="Text_20_body"><draw:frame draw:style-name="mediacenter" draw:name="7" text:anchor-type="paragraph" draw:z-index="7" svg:width="5.3975cm" svg:height="6.111875cm"><draw:image xlink:href="Pictures/8d061b4a250189e21e59007e26283c0d.png" xlink:type="simple" xlink:show="embed" xlink:actuate="onLoad"/></draw:frame></text:p>
      <text:list text:style-name="List_20_1" text:continue-numbering="false">
        <text:list-item>
          <text:p text:style-name="LastListParagraph_List_20_1_Content_First"> Cliquer ensuite sur “<text:span text:style-name="Strong_20_Emphasis">Méthodes d'inscription</text:span>” :</text:p>
        </text:list-item>
      </text:list>
      <text:p text:style-name="Text_20_body"><draw:frame draw:style-name="mediacenter" draw:name="8" text:anchor-type="paragraph" draw:z-index="8" svg:width="14.44625cm" svg:height="6.0325cm"><draw:image xlink:href="Pictures/7738af86c637c104573114b37822fb23.png" xlink:type="simple" xlink:show="embed" xlink:actuate="onLoad"/></draw:frame></text:p>
      <text:list text:style-name="List_20_1" text:continue-numbering="false">
        <text:list-item>
          <text:p text:style-name="LastListParagraph_List_20_1_Content_First"> Vérifier que l’auto-inscription est désactivée (la ligne doit être grisée avec le petit œil barré, sinon cliquer dessus pour désactiver). Ainsi, on verrouille toute possibilité d’inscription dans l’espace de cours.</text:p>
        </text:list-item>
      </text:list>
      <text:p text:style-name="Text_20_body"><draw:frame draw:style-name="mediacenter" draw:name="9" text:anchor-type="paragraph" draw:z-index="9" svg:width="13.123333333333cm" svg:height="5.0270833333333cm"><draw:image xlink:href="Pictures/ee93a3875f9c19266a6716d11d0c4325.png" xlink:type="simple" xlink:show="embed" xlink:actuate="onLoad"/></draw:frame></text:p>
      <text:h text:style-name="Heading_20_3" text:outline-level="3"><text:bookmark-start text:name="__RefHeading___finaliser_le_parametrage_du_test_15"/><text:bookmark-start text:name="finaliser_le_parametrage_du_test"/>3.4. Finaliser le paramétrage du test<text:bookmark-end text:name="__RefHeading___finaliser_le_parametrage_du_test_15"/><text:bookmark-end text:name="finaliser_le_parametrage_du_test"/></text:h>
      <text:list text:style-name="List_20_1" text:continue-numbering="false">
        <text:list-item>
          <text:p text:style-name="LastListParagraph_List_20_1_Content_First"> Ouvrir le test du kit : </text:p>
        </text:list-item>
      </text:list>
      <text:p text:style-name="Text_20_body"><draw:frame draw:style-name="mediacenter" draw:name="10" text:anchor-type="paragraph" draw:z-index="10" svg:width="11.006666666667cm" svg:height="5.5033333333333cm"><draw:image xlink:href="Pictures/ca18446a4b897e2060261d60cd47b207.png" xlink:type="simple" xlink:show="embed" xlink:actuate="onLoad"/></draw:frame></text:p>
      <text:list text:style-name="List_20_1" text:continue-numbering="false">
        <text:list-item>
          <text:p text:style-name="LastListParagraph_List_20_1_Content_First"> Cliquer sur le rouage d'administration, puis sur “<text:span text:style-name="Strong_20_Emphasis">Paramètres</text:span>” : </text:p>
        </text:list-item>
      </text:list>
      <text:p text:style-name="Text_20_body"><draw:frame draw:style-name="mediacenter" draw:name="11" text:anchor-type="paragraph" draw:z-index="11" svg:width="15.927916666667cm" svg:height="5.7414583333333cm"><draw:image xlink:href="Pictures/59223907739060f2f1c138ed69c07f00.png" xlink:type="simple" xlink:show="embed" xlink:actuate="onLoad"/></draw:frame></text:p>
      <text:list text:style-name="List_20_1" text:continue-numbering="false">
        <text:list-item>
          <text:p text:style-name="LastListParagraph_List_20_1_Content_First"> Personnaliser le “<text:span text:style-name="Strong_20_Emphasis">Nom</text:span>” de l'épreuve : </text:p>
        </text:list-item>
      </text:list>
      <text:p text:style-name="Text_20_body"><draw:frame draw:style-name="mediacenter" draw:name="12" text:anchor-type="paragraph" draw:z-index="12" svg:width="13.49375cm" svg:height="2.2754166666667cm"><draw:image xlink:href="Pictures/51871bc82fd3cd2d69e4d1c45e1646fa.png" xlink:type="simple" xlink:show="embed" xlink:actuate="onLoad"/></draw:frame></text:p>
      <text:list text:style-name="List_20_1" text:continue-numbering="false">
        <text:list-item>
          <text:p text:style-name="LastListParagraph_List_20_1_Content_First"> Dans “<text:span text:style-name="Strong_20_Emphasis">Description</text:span>”, indiquer les consignes : </text:p>
        </text:list-item>
      </text:list>
      <text:p text:style-name="Text_20_body"><draw:frame draw:style-name="mediacenter" draw:name="13" text:anchor-type="paragraph" draw:z-index="13" svg:width="19.314583333333cm" style:rel-width="100%" svg:height="10.16cm" style:rel-height="scale"><draw:image xlink:href="Pictures/51afb0ec396e1da9525a820927b97492.png" xlink:type="simple" xlink:show="embed" xlink:actuate="onLoad"/></draw:frame></text:p>
      <text:list text:style-name="List_20_1" text:continue-numbering="false">
        <text:list-item>
          <text:p text:style-name="List_20_1_Content_First"> Dans “<text:span text:style-name="Strong_20_Emphasis">Temps</text:span>”, indiquer :</text:p>
          <text:list text:style-name="List_20_1">
            <text:list-item>
              <text:p text:style-name="List_20_1_Content"> la date et l'heure d'“<text:span text:style-name="Strong_20_Emphasis">Ouverture</text:span>” ; </text:p>
            </text:list-item>
            <text:list-item>
              <text:p text:style-name="List_20_1_Content"> la date et l'heure de “<text:span text:style-name="Strong_20_Emphasis">Fermeture</text:span>” ;</text:p>
            </text:list-item>
            <text:list-item>
              <text:p text:style-name="List_20_1_Content_Last"> le “<text:span text:style-name="Strong_20_Emphasis">Temps disponible</text:span>” (chronomètre).</text:p>
            </text:list-item>
          </text:list>
        </text:list-item>
      </text:list>
      <table:table table:style-name="PluginODTAutoStyle_Table_11">
        <table:table-column table:style-name="odt_auto_style_table_column_3_1"/>
        <table:table-column table:style-name="odt_auto_style_table_column_3_2"/>
        <table:table-row>
          <table:table-cell office:value-type="string" table:style-name="PluginODTAutoStyle_TableCell_12">
            <text:p text:style-name="PluginODTAutoStyle_Paragraph_13"><draw:frame draw:style-name="media" draw:name="14" text:anchor-type="as-char" draw:z-index="14" svg:width="1.27cm" svg:height="1.27cm"><draw:image xlink:href="Pictures/4b7a93005e7b6c8454ed2fda3fee80a9.png" xlink:type="simple" xlink:show="embed" xlink:actuate="onLoad"/></draw:frame></text:p>
          </table:table-cell>
          <table:table-cell office:value-type="string" table:style-name="PluginODTAutoStyle_TableCell_14">
            <text:p text:style-name="PluginODTAutoStyle_Paragraph_15">Attention, le temps entre l'ouverture et la fermeture du test doit être supérieur au temps disponible pour prévoir les éventuels petits soucis de connexion.</text:p>
          </table:table-cell>
        </table:table-row>
      </table:table>
      <text:list text:style-name="List_20_1" text:continue-numbering="false">
        <text:list-item>
          <text:p text:style-name="LastListParagraph_List_20_1_Content_First"> Cliquer sur “Enregistrer et afficher” : </text:p>
        </text:list-item>
      </text:list>
      <text:p text:style-name="Text_20_body"><draw:frame draw:style-name="mediacenter" draw:name="15" text:anchor-type="paragraph" draw:z-index="15" svg:width="9.5779166666667cm" svg:height="1.4552083333333cm"><draw:image xlink:href="Pictures/e3f3bda0178b470aa7a37c59efd788be.png" xlink:type="simple" xlink:show="embed" xlink:actuate="onLoad"/></draw:frame></text:p>
      <text:list text:style-name="List_20_1" text:continue-numbering="false">
        <text:list-item>
          <text:p text:style-name="List_20_1_Content_First"> Si besoin, se reporter aux documentations : </text:p>
          <text:list text:style-name="List_20_1">
            <text:list-item>
              <text:p text:style-name="List_20_1_Content"> <text:a xlink:type="simple" xlink:href="https://pedagowiki.unicaen.fr/doku.php?id=moodle:test:majoration_temps" text:style-name="Internet_20_link" text:visited-style-name="Visited_20_Internet_20_Link">Configurer une majoration de temps</text:a> (ex : quart et tiers temps) ;</text:p>
            </text:list-item>
            <text:list-item>
              <text:p text:style-name="List_20_1_Content_Last"> <text:a xlink:type="simple" xlink:href="https://pedagowiki.unicaen.fr/doku.php?id=moodle:test:disponibilite" text:style-name="Internet_20_link" text:visited-style-name="Visited_20_Internet_20_Link">Configurer la disponibilité d'un test multi-sessions</text:a> (évaluation par groupes à des moments différents).</text:p>
            </text:list-item>
          </text:list>
        </text:list-item>
      </text:list>
      <text:h text:style-name="Heading_20_3" text:outline-level="3"><text:bookmark-start text:name="__RefHeading___ajouter_les_questions_dans_le_test_16"/><text:bookmark-start text:name="ajouter_les_questions_dans_le_test"/>3.5. Ajouter les questions dans le test<text:bookmark-end text:name="__RefHeading___ajouter_les_questions_dans_le_test_16"/><text:bookmark-end text:name="ajouter_les_questions_dans_le_test"/></text:h>
      <text:list text:style-name="List_20_1" text:continue-numbering="false">
        <text:list-item>
          <text:p text:style-name="List_20_1_Content_First"> Se reporter à la documentation : <text:a xlink:type="simple" xlink:href="https://pedagowiki.unicaen.fr/doku.php?id=moodle:test:tirage_aleatoire" text:style-name="Internet_20_link" text:visited-style-name="Visited_20_Internet_20_Link">Configurer un tirage aléatoire</text:a>.</text:p>
        </text:list-item>
        <text:list-item>
          <text:p text:style-name="List_20_1_Content_Last"> Si besoin, se reporter à la documentation : <text:a xlink:type="simple" xlink:href="https://pedagowiki.unicaen.fr/doku.php?id=moodle:test:deroule_progressif" text:style-name="Internet_20_link" text:visited-style-name="Visited_20_Internet_20_Link">Concevoir un test à déroulement progressif</text:a>. L'étudiant est ainsi obligé de répondre et de valider sa réponse à une question avant de pouvoir avoir accès à la question suivante. Il pourra revoir les précédentes questions et ses réponses mais sans pouvoir les modifier. Associée à un tirage aléatoire, cette modalité limite grandement les possibilités de triche.</text:p>
        </text:list-item>
      </text:list>
      <text:h text:style-name="Heading_20_2" text:outline-level="2"><text:bookmark-start text:name="__RefHeading___etape_4._information_et_entrainement_des_etudiants_avant_l_epreuve_17"/><text:bookmark-start text:name="etape_4._information_et_entrainement_des_etudiants_avant_l_epreuve"/>Étape 4. Information et entraînement des étudiants avant l'épreuve<text:bookmark-end text:name="__RefHeading___etape_4._information_et_entrainement_des_etudiants_avant_l_epreuve_17"/><text:bookmark-end text:name="etape_4._information_et_entrainement_des_etudiants_avant_l_epreuve"/></text:h>
      <text:p text:style-name="Text_20_body">Comme tout examen, les modalités sont décidées par l'équipe pédagogique et sont diffusées aux étudiants ( voir BO - <text:a xlink:type="simple" xlink:href="http://www.education.gouv.fr/botexte/bo000309/MENS0000500C.htm" text:style-name="Internet_20_link" text:visited-style-name="Visited_20_Internet_20_Link">http://www.education.gouv.fr/botexte/bo000309/MENS0000500C.htm</text:a>).</text:p>
      <text:p text:style-name="Text_20_body">Il est de rigueur de proposer aux étudiants une épreuve d'entraînement, aussi appelée épreuve blanche ou épreuve formative afin de :</text:p>
      <text:list text:style-name="List_20_1" text:continue-numbering="false">
        <text:list-item>
          <text:p text:style-name="List_20_1_Content_First"> se familiariser avec l'outil et la procédure d’évaluation ;</text:p>
        </text:list-item>
        <text:list-item>
          <text:p text:style-name="List_20_1_Content_Last"> permettre une révision avant l'épreuve réelle.</text:p>
        </text:list-item>
      </text:list>
      <text:p text:style-name="Text_20_body">A minima, leur communiquer les <text:span text:style-name="Strong_20_Emphasis">consignes</text:span> de l'épreuve : </text:p>
      <text:list text:style-name="List_20_1" text:continue-numbering="false">
        <text:list-item>
          <text:p text:style-name="List_20_1_Content_First"> date, horaire et durée de l’épreuve (en cas d'effectif important, préciser la répartition des groupes) ;</text:p>
        </text:list-item>
        <text:list-item>
          <text:p text:style-name="List_20_1_Content"> types de question : choix multiples, vrai-faux, réponse courte… ;</text:p>
        </text:list-item>
        <text:list-item>
          <text:p text:style-name="List_20_1_Content"> possibilité ou non de traiter les questions dans n’importe quel ordre avec retour en arrière possible ;</text:p>
        </text:list-item>
        <text:list-item>
          <text:p text:style-name="List_20_1_Content"> possibilité ou non de modifier les réponse au cours de l’épreuve ;</text:p>
        </text:list-item>
        <text:list-item>
          <text:p text:style-name="List_20_1_Content"> présence ou non de points négatifs dans cette épreuve ;</text:p>
        </text:list-item>
        <text:list-item>
          <text:p text:style-name="List_20_1_Content_Last"> alerter en cas de télésurveillance (service disponible uniquement sur Ecampus).</text:p>
        </text:list-item>
      </text:list>
      <text:p text:style-name="Text_20_body">Il est bien de rappeler aux étudiants que comme tout test en ligne, il y aura :</text:p>
      <text:list text:style-name="List_20_1" text:continue-numbering="false">
        <text:list-item>
          <text:p text:style-name="List_20_1_Content_First"> un enregistrement automatiquement à chaque changement de page ;</text:p>
        </text:list-item>
        <text:list-item>
          <text:p text:style-name="List_20_1_Content"> la présence d’un chronomètre de décompte du temps qui s’affiche pour chaque étudiant ;</text:p>
        </text:list-item>
        <text:list-item>
          <text:p text:style-name="List_20_1_Content"> une indication visible du nombre de points attribués à chaque question ;</text:p>
        </text:list-item>
        <text:list-item>
          <text:p text:style-name="List_20_1_Content"> la possibilité de marquer une questions pour pouvoir la retrouver plus facilement ;</text:p>
        </text:list-item>
        <text:list-item>
          <text:p text:style-name="List_20_1_Content_Last"> à la fin de l’épreuve, obligation de cliquer sur “<text:span text:style-name="Strong_20_Emphasis">Tout envoyer et terminer</text:span>” (c'est l'équivalent présentiel de la remise de la copie).</text:p>
        </text:list-item>
      </text:list>
      <text:p text:style-name="Text_20_body">Ne pas hésiter à leur recommander d'aller s'entraîner dans l’espace dédié à la préparation des examens à distance :</text:p>
      <text:list text:style-name="List_20_1" text:continue-numbering="false">
        <text:list-item>
          <text:p text:style-name="List_20_1_Content_First"> pour Ecampus : <text:a xlink:type="simple" xlink:href="https://ecampus.unicaen.fr/course/view.php?id=35155" text:style-name="Internet_20_link" text:visited-style-name="Visited_20_Internet_20_Link">https://ecampus.unicaen.fr/course/view.php?id=35155</text:a> ;</text:p>
        </text:list-item>
        <text:list-item>
          <text:p text:style-name="List_20_1_Content_Last"> pour Collégium Santé : <text:a xlink:type="simple" xlink:href="https://foad2.unicaen.fr/moodle/course/view.php?id=26537" text:style-name="Internet_20_link" text:visited-style-name="Visited_20_Internet_20_Link">https://foad2.unicaen.fr/moodle/course/view.php?id=26537</text:a>.</text:p>
        </text:list-item>
      </text:list>
      <text:p text:style-name="Text_20_body">Ces espaces mettent à disposition des conseils pour se mettre en condition d’examen chez soi. Ils pourront notamment tester les quiz, les dépôts de devoir, l’accès à la webconférence, et auront accès à des tutoriels pour, par exemple, transformer un document en PDF.</text:p>
      <text:h text:style-name="Heading_20_2" text:outline-level="2"><text:bookmark-start text:name="__RefHeading___etape_5._administration_du_test_passage_de_l_epreuve_18"/><text:bookmark-start text:name="etape_5._administration_du_test_passage_de_l_epreuve"/>Étape 5. Administration du test (passage de l'épreuve)<text:bookmark-end text:name="__RefHeading___etape_5._administration_du_test_passage_de_l_epreuve_18"/><text:bookmark-end text:name="etape_5._administration_du_test_passage_de_l_epreuve"/></text:h>
      <text:h text:style-name="Heading_20_3" text:outline-level="3"><text:bookmark-start text:name="__RefHeading___le_jour_de_l_epreuve_19"/><text:bookmark-start text:name="le_jour_de_l_epreuve"/>Le jour de l'épreuve<text:bookmark-end text:name="__RefHeading___le_jour_de_l_epreuve_19"/><text:bookmark-end text:name="le_jour_de_l_epreuve"/></text:h>
      <text:list text:style-name="List_20_1" text:continue-numbering="false">
        <text:list-item>
          <text:p text:style-name="List_20_1_Content_First"> Être présent en ligne 15 min avant et durant toute la durée de l’épreuve.</text:p>
        </text:list-item>
        <text:list-item>
          <text:p text:style-name="List_20_1_Content"> Répondre aux questions éventuelles des étudiants à travers l’etherpad (ou autre outil de communication).</text:p>
        </text:list-item>
        <text:list-item>
          <text:p text:style-name="List_20_1_Content"> S'assurer de la présence d'un ingénieur pédagogique à vos côtés tout au long de l’épreuve.</text:p>
        </text:list-item>
        <text:list-item>
          <text:p text:style-name="List_20_1_Content_Last"> Si un étudiant rencontre un problème technique, l’inciter à vous transmettre une <text:span text:style-name="Strong_20_Emphasis">copie d’écran</text:span>.</text:p>
        </text:list-item>
      </text:list>
      <text:h text:style-name="Heading_20_3" text:outline-level="3"><text:bookmark-start text:name="__RefHeading___juste_apres_l_epreuve_20"/><text:bookmark-start text:name="juste_apres_l_epreuve"/>Juste après l'épreuve<text:bookmark-end text:name="__RefHeading___juste_apres_l_epreuve_20"/><text:bookmark-end text:name="juste_apres_l_epreuve"/></text:h>
      <text:list text:style-name="List_20_1" text:continue-numbering="false">
        <text:list-item>
          <text:p text:style-name="LastListParagraph_List_20_1_Content_First"> Télécharger en format Excel la liste des participants à partir de l’activité sondage et l’envoyer par mail à la scolarité ou au secrétariat.</text:p>
        </text:list-item>
      </text:list>
      <text:h text:style-name="Heading_20_2" text:outline-level="2"><text:bookmark-start text:name="__RefHeading___etape_6._correction_de_l_epreuve_21"/><text:bookmark-start text:name="etape_6._correction_de_l_epreuve"/>Étape 6. Correction de l'épreuve<text:bookmark-end text:name="__RefHeading___etape_6._correction_de_l_epreuve_21"/><text:bookmark-end text:name="etape_6._correction_de_l_epreuve"/></text:h>
      <text:p text:style-name="Text_20_body">Une relecture pour vérifier que l'épreuve s'est bien passée est indispensable.</text:p>
      <text:list text:style-name="List_20_1" text:continue-numbering="false">
        <text:list-item>
          <text:p text:style-name="List_20_1_Content_First"> <text:a xlink:type="simple" xlink:href="https://pedagowiki.unicaen.fr/doku.php?id=moodle:test:consultation_ajustement_corrections_questions_fermees" text:style-name="Internet_20_link" text:visited-style-name="Visited_20_Internet_20_Link">Consulter les résultats et ajuster la correction des questions fermées (QCM, vrai-faux, appariement, numérique...)</text:a></text:p>
        </text:list-item>
        <text:list-item>
          <text:p text:style-name="List_20_1_Content"> <text:a xlink:type="simple" xlink:href="https://pedagowiki.unicaen.fr/doku.php?id=moodle:test:consultation_ajustement_corrections_qroc" text:style-name="Internet_20_link" text:visited-style-name="Visited_20_Internet_20_Link">Consulter les résultats et ajuster la correction des questions à réponses courtes (QROC)</text:a></text:p>
        </text:list-item>
        <text:list-item>
          <text:p text:style-name="List_20_1_Content_Last"> <text:a xlink:type="simple" xlink:href="https://pedagowiki.unicaen.fr/doku.php?id=moodle:test:composition_correction" text:style-name="Internet_20_link" text:visited-style-name="Visited_20_Internet_20_Link">Corriger une question de type composition</text:a></text:p>
        </text:list-item>
      </text:list>
      <text:h text:style-name="Heading_20_2" text:outline-level="2"><text:bookmark-start text:name="__RefHeading___etape_7._diffusion_des_resultats_et_commentaires_feedbacks_22"/><text:bookmark-start text:name="etape_7._diffusion_des_resultats_et_commentaires_feedbacks"/>Étape 7. Diffusion des résultats et commentaires (feedbacks)<text:bookmark-end text:name="__RefHeading___etape_7._diffusion_des_resultats_et_commentaires_feedbacks_22"/><text:bookmark-end text:name="etape_7._diffusion_des_resultats_et_commentaires_feedbacks"/></text:h>
      <text:h text:style-name="Heading_20_3" text:outline-level="3"><text:bookmark-start text:name="__RefHeading___export_des_notes_du_test_pour_insertion_dans_le_logiciel_administratif_23"/><text:bookmark-start text:name="export_des_notes_du_test_pour_insertion_dans_le_logiciel_administratif"/>7.1. Export des notes du test pour insertion dans le logiciel administratif<text:bookmark-end text:name="__RefHeading___export_des_notes_du_test_pour_insertion_dans_le_logiciel_administratif_23"/><text:bookmark-end text:name="export_des_notes_du_test_pour_insertion_dans_le_logiciel_administratif"/></text:h>
      <text:list text:style-name="List_20_1" text:continue-numbering="false">
        <text:list-item>
          <text:p text:style-name="List_20_1_Content_First"> Télécharger les résultats au format Excel du “Test”. Voir la documentation : <text:a xlink:type="simple" xlink:href="https://pedagowiki.unicaen.fr/doku.php?id=moodle:test:telecharger_resultats" text:style-name="Internet_20_link" text:visited-style-name="Visited_20_Internet_20_Link">Télécharger les résultats d'un "Test"</text:a>.</text:p>
        </text:list-item>
        <text:list-item>
          <text:p text:style-name="List_20_1_Content_Last"> Transmettre les notes sur SNW à la scolarité (ECampus) ou au secrétariat (Collégium Santé). </text:p>
        </text:list-item>
      </text:list>
      <text:h text:style-name="Heading_20_3" text:outline-level="3"><text:bookmark-start text:name="__RefHeading___publication_des_resultats_24"/><text:bookmark-start text:name="publication_des_resultats"/>7.2. Publication des résultats<text:bookmark-end text:name="__RefHeading___publication_des_resultats_24"/><text:bookmark-end text:name="publication_des_resultats"/></text:h>
      <text:h text:style-name="Heading_20_4" text:outline-level="4"><text:bookmark-start text:name="__RefHeading___etape_1reactiver_le_carnet_de_notes_25"/><text:bookmark-start text:name="etape_1reactiver_le_carnet_de_notes"/>Étape 1 : Réactiver le carnet de notes<text:bookmark-end text:name="__RefHeading___etape_1reactiver_le_carnet_de_notes_25"/><text:bookmark-end text:name="etape_1reactiver_le_carnet_de_notes"/></text:h>
      <text:list text:style-name="List_20_1" text:continue-numbering="false">
        <text:list-item>
          <text:p text:style-name="LastListParagraph_List_20_1_Content_First"> Aller dans les “<text:span text:style-name="Strong_20_Emphasis">Paramètres</text:span>” du cours :</text:p>
        </text:list-item>
      </text:list>
      <text:p text:style-name="Text_20_body"><draw:frame draw:style-name="mediacenter" draw:name="16" text:anchor-type="paragraph" draw:z-index="16" svg:width="6.1647916666667cm" svg:height="8.493125cm"><draw:image xlink:href="Pictures/80e2d03141583ee9f568bd78fcaad0e3.png" xlink:type="simple" xlink:show="embed" xlink:actuate="onLoad"/></draw:frame></text:p>
      <text:list text:style-name="List_20_1" text:continue-numbering="false">
        <text:list-item>
          <text:p text:style-name="LastListParagraph_List_20_1_Content_First"> Ouvrir le volet “<text:span text:style-name="Strong_20_Emphasis">Apparence</text:span>” :</text:p>
        </text:list-item>
      </text:list>
      <text:p text:style-name="Text_20_body"><draw:frame draw:style-name="mediacenter" draw:name="17" text:anchor-type="paragraph" draw:z-index="17" svg:width="4.7625cm" svg:height="2.8839583333333cm"><draw:image xlink:href="Pictures/a1211eca83cb7ea6513d16afd85d65fd.png" xlink:type="simple" xlink:show="embed" xlink:actuate="onLoad"/></draw:frame></text:p>
      <text:list text:style-name="List_20_1" text:continue-numbering="false">
        <text:list-item>
          <text:p text:style-name="LastListParagraph_List_20_1_Content_First"> Sélectionner “<text:span text:style-name="Strong_20_Emphasis">Oui</text:span>” pour afficher le carnet de notes aux étudiants :</text:p>
        </text:list-item>
      </text:list>
      <text:p text:style-name="Text_20_body"><draw:frame draw:style-name="mediacenter" draw:name="18" text:anchor-type="paragraph" draw:z-index="18" svg:width="12.356041666667cm" svg:height="5.1329166666667cm"><draw:image xlink:href="Pictures/3fe524a5e09fd57f5566a8be712c0ce2.png" xlink:type="simple" xlink:show="embed" xlink:actuate="onLoad"/></draw:frame></text:p>
      <table:table table:style-name="PluginODTAutoStyle_Table_16">
        <table:table-column table:style-name="odt_auto_style_table_column_4_1"/>
        <table:table-column table:style-name="odt_auto_style_table_column_4_2"/>
        <table:table-row>
          <table:table-cell office:value-type="string" table:style-name="PluginODTAutoStyle_TableCell_17">
            <text:p text:style-name="PluginODTAutoStyle_Paragraph_18"><draw:frame draw:style-name="media" draw:name="19" text:anchor-type="as-char" draw:z-index="19" svg:width="1.27cm" svg:height="1.27cm"><draw:image xlink:href="Pictures/3f458ace026a56ab6656343469d0c3af.png" xlink:type="simple" xlink:show="embed" xlink:actuate="onLoad"/></draw:frame></text:p>
          </table:table-cell>
          <table:table-cell office:value-type="string" table:style-name="PluginODTAutoStyle_TableCell_19">
            <text:p text:style-name="PluginODTAutoStyle_Paragraph_20">Pour plus d'informations, n'hésitez pas à vous reporter à la documentation : <text:a xlink:type="simple" xlink:href="https://pedagowiki.unicaen.fr/doku.php?id=moodle:carnet_de_note" text:style-name="Internet_20_link" text:visited-style-name="Visited_20_Internet_20_Link">Carnet de notes</text:a>.</text:p>
          </table:table-cell>
        </table:table-row>
      </table:table>
      <text:h text:style-name="Heading_20_4" text:outline-level="4"><text:bookmark-start text:name="__RefHeading___etape_2restituer_les_copies_d_examen_26"/><text:bookmark-start text:name="etape_2restituer_les_copies_d_examen"/>Étape 2 : Restituer les copies d’examen<text:bookmark-end text:name="__RefHeading___etape_2restituer_les_copies_d_examen_26"/><text:bookmark-end text:name="etape_2restituer_les_copies_d_examen"/></text:h>
      <text:list text:style-name="List_20_1" text:continue-numbering="false">
        <text:list-item>
          <text:p text:style-name="LastListParagraph_List_20_1_Content_First"> Se reporter à la documentation : <text:a xlink:type="simple" xlink:href="https://pedagowiki.unicaen.fr/doku.php?id=moodle:test:restituer_copies" text:style-name="Internet_20_link" text:visited-style-name="Visited_20_Internet_20_Link">Restituer les copies d’examen aux étudiants avec "Test"</text:a>.</text:p>
        </text:list-item>
      </text:list>
      <text:h text:style-name="Heading_20_3" text:outline-level="3"><text:bookmark-start text:name="__RefHeading___archivage_des_copies_27"/><text:bookmark-start text:name="archivage_des_copies"/>7.3. Archivage des copies<text:bookmark-end text:name="__RefHeading___archivage_des_copies_27"/><text:bookmark-end text:name="archivage_des_copies"/></text:h>
      <text:list text:style-name="List_20_1" text:continue-numbering="false">
        <text:list-item>
          <text:p text:style-name="LastListParagraph_List_20_1_Content_First"> Se reporter à la documentation : <text:a xlink:type="simple" xlink:href="https://pedagowiki.unicaen.fr/doku.php?id=moodle:test:archiver_copies" text:style-name="Internet_20_link" text:visited-style-name="Visited_20_Internet_20_Link">Archiver les copies d'examen d'un "Test"</text:a>.</text:p>
        </text:list-item>
      </text:list>
      <text:h text:style-name="Heading_20_2" text:outline-level="2"><text:bookmark-start text:name="__RefHeading___etape_8._regulation_28"/><text:bookmark-start text:name="etape_8._regulation"/>Étape 8. Régulation<text:bookmark-end text:name="__RefHeading___etape_8._regulation_28"/><text:bookmark-end text:name="etape_8._regulation"/></text:h>
      <text:p text:style-name="Text_20_body">Recueil d'informations auprès des étudiants dans l'optique d'améliorer le processus de construction et d'organisation du test.</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style:style style:name="PluginODTAutoStyle_Table_6" style:family="table">
      <style:table-properties table:align="center" style:shadow="#808080 0.18cm 0.18cm" style:rel-width="88%" style:width="425.2pt"/>
    </style:style>
    <style:style style:name="odt_auto_style_table_column_2_1" style:family="table-column">
      <style:table-column-properties style:column-width="1.5cm"/>
    </style:style>
    <style:style style:name="odt_auto_style_table_column_2_2" style:family="table-column">
      <style:table-column-properties style:column-width="13.5cm"/>
    </style:style>
    <style:style style:name="PluginODTAutoStyle_TableCell_7" style:family="table-cell">
      <style:paragraph-properties fo:text-align="center"/>
      <style:table-cell-properties fo:padding="0.1cm" fo:border="0.002cm solid #000000"/>
    </style:style>
    <style:style style:name="PluginODTAutoStyle_Paragraph_8" style:family="paragraph">
      <style:paragraph-properties fo:text-align="center" fo:padding="0.1cm"/>
    </style:style>
    <style:style style:name="PluginODTAutoStyle_TableCell_9" style:family="table-cell">
      <style:table-cell-properties fo:padding="0.3cm" fo:border="0.002cm solid #000000"/>
    </style:style>
    <style:style style:name="PluginODTAutoStyle_Paragraph_10" style:family="paragraph">
      <style:paragraph-properties fo:padding="0.3cm"/>
    </style:style>
    <style:style style:name="PluginODTAutoStyle_Table_11" style:family="table">
      <style:table-properties table:align="center" style:shadow="#808080 0.18cm 0.18cm" style:rel-width="88%" style:width="425.2pt"/>
    </style:style>
    <style:style style:name="odt_auto_style_table_column_3_1" style:family="table-column">
      <style:table-column-properties style:column-width="1.5cm"/>
    </style:style>
    <style:style style:name="odt_auto_style_table_column_3_2" style:family="table-column">
      <style:table-column-properties style:column-width="13.5cm"/>
    </style:style>
    <style:style style:name="PluginODTAutoStyle_TableCell_12" style:family="table-cell">
      <style:paragraph-properties fo:text-align="center"/>
      <style:table-cell-properties fo:padding="0.1cm" fo:border="0.002cm solid #000000"/>
    </style:style>
    <style:style style:name="PluginODTAutoStyle_Paragraph_13" style:family="paragraph">
      <style:paragraph-properties fo:text-align="center" fo:padding="0.1cm"/>
    </style:style>
    <style:style style:name="PluginODTAutoStyle_TableCell_14" style:family="table-cell">
      <style:table-cell-properties fo:padding="0.3cm" fo:border="0.002cm solid #000000"/>
    </style:style>
    <style:style style:name="PluginODTAutoStyle_Paragraph_15" style:family="paragraph">
      <style:paragraph-properties fo:padding="0.3cm"/>
    </style:style>
    <style:style style:name="PluginODTAutoStyle_Table_16" style:family="table">
      <style:table-properties table:align="center" style:shadow="#808080 0.18cm 0.18cm" style:rel-width="88%" style:width="425.2pt"/>
    </style:style>
    <style:style style:name="odt_auto_style_table_column_4_1" style:family="table-column">
      <style:table-column-properties style:column-width="1.5cm"/>
    </style:style>
    <style:style style:name="odt_auto_style_table_column_4_2" style:family="table-column">
      <style:table-column-properties style:column-width="13.5cm"/>
    </style:style>
    <style:style style:name="PluginODTAutoStyle_TableCell_17" style:family="table-cell">
      <style:paragraph-properties fo:text-align="center"/>
      <style:table-cell-properties fo:padding="0.1cm" fo:border="0.002cm solid #000000"/>
    </style:style>
    <style:style style:name="PluginODTAutoStyle_Paragraph_18" style:family="paragraph">
      <style:paragraph-properties fo:text-align="center" fo:padding="0.1cm"/>
    </style:style>
    <style:style style:name="PluginODTAutoStyle_TableCell_19" style:family="table-cell">
      <style:table-cell-properties fo:padding="0.3cm" fo:border="0.002cm solid #000000"/>
    </style:style>
    <style:style style:name="PluginODTAutoStyle_Paragraph_20" style:family="paragraph">
      <style:paragraph-properties fo:padding="0.3cm"/>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7T13::26:29</meta:creation-date>
    <dc:creator>Generated</dc:creator>
    <dc:date>2026-09-17T13::26:29</dc:date>
    <dc:language>en-US</dc:language>
    <meta:editing-cycles>1</meta:editing-cycles>
    <meta:editing-duration>PT0S</meta:editing-duration>
    <dc:title>moodle:test:organisation_examen_distance</dc:title>
  </office:meta>
</office:document-meta>
</file>