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6793a1450d8a5e6aa4890700c4c096a5.png"/>
  <manifest:file-entry manifest:media-type="image/png" manifest:full-path="Pictures/7c49b92854c038a889abd928421dfd6b.png"/>
  <manifest:file-entry manifest:media-type="image/png" manifest:full-path="Pictures/bbb7f9223d4a2a824995982645a56637.png"/>
  <manifest:file-entry manifest:media-type="image/png" manifest:full-path="Pictures/f1a98a16b8ad323cfc45e7db0c5ae075.png"/>
  <manifest:file-entry manifest:media-type="image/png" manifest:full-path="Pictures/9e8c1731b3917b681e02fdf81f9798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majoration_temps_post"/><text:bookmark-start text:name="__RefHeading___configurer_une_bonus_de_temps_alors_que_la_tentative_de_test_est_terminee_1"/><text:bookmark-start text:name="configurer_une_bonus_de_temps_alors_que_la_tentative_de_test_est_terminee"/>Configurer une bonus de temps alors que la tentative de test est terminée<text:bookmark-end text:name="__RefHeading___configurer_une_bonus_de_temps_alors_que_la_tentative_de_test_est_terminee_1"/><text:bookmark-end text:name="configurer_une_bonus_de_temps_alors_que_la_tentative_de_test_est_terminee"/></text:h>
      <text:p text:style-name="Text_20_body">Il arrive parfois qu'une étudiant ait eu un problème en fin d'épreuve ou que la décision de lui octroyer un bonus de temps n'arrive qu'une fois la tentative terminée. On peut donner à l'étudiant la possibilité de reprendre sa tentative même si elle est terminée en lui donnant un temps supplémentaire.
dire à l'étudiant d'attendre que les paramétrage techniques soient terminés</text:p>
      <text:h text:style-name="Heading_20_2" text:outline-level="2"><text:bookmark-start text:name="__RefHeading___NoTitle_2"/><text:bookmark-start text:name="section"/><text:bookmark-end text:name="__RefHeading___NoTitle_2"/><text:bookmark-end text:name="sec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Dire à l'étudiant d'attendre que le paramétrage soit finalisé avant de relancer le test.</text:p>
          </table:table-cell>
        </table:table-row>
      </table:table>
      <text:h text:style-name="Heading_20_2" text:outline-level="2"><text:bookmark-start text:name="__RefHeading___etape_1affecter_a_l_etudiant_une_derogation_3"/><text:bookmark-start text:name="etape_1affecter_a_l_etudiant_une_derogation"/>Étape 1 : affecter à l'étudiant une dérogation<text:bookmark-end text:name="__RefHeading___etape_1affecter_a_l_etudiant_une_derogation_3"/><text:bookmark-end text:name="etape_1affecter_a_l_etudiant_une_derogation"/></text:h>
      <text:list text:style-name="List_20_1" text:continue-numbering="false">
        <text:list-item>
          <text:p text:style-name="LastListParagraph_List_20_1_Content_First"> cliquer sur le test puis sur le <text:span text:style-name="Strong_20_Emphasis">rouage</text:span> du menu d'action et enfin sur “<text:span text:style-name="Strong_20_Emphasis">Dérogation utilisateur</text:span>” : </text:p>
        </text:list-item>
      </text:list>
      <text:p text:style-name="Text_20_body"><draw:frame draw:style-name="mediacenter" draw:name="1" text:anchor-type="paragraph" draw:z-index="1" svg:width="6.270625cm" svg:height="3.96875cm"><draw:image xlink:href="Pictures/6793a1450d8a5e6aa4890700c4c096a5.png" xlink:type="simple" xlink:show="embed" xlink:actuate="onLoad"/></draw:frame></text:p>
      <text:list text:style-name="List_20_1" text:continue-numbering="false">
        <text:list-item>
          <text:p text:style-name="LastListParagraph_List_20_1_Content_First"> Indiquer le temps supplémentaire dont l’étudiant devra disposer puis passer le nombre de tentatives à 2 : </text:p>
        </text:list-item>
      </text:list>
      <text:p text:style-name="Text_20_body"><draw:frame draw:style-name="mediacenter" draw:name="2" text:anchor-type="paragraph" draw:z-index="2" svg:width="18.415cm" style:rel-width="100%" svg:height="10.742083333333cm" style:rel-height="scale"><draw:image xlink:href="Pictures/7c49b92854c038a889abd928421dfd6b.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Il faut ajuster la date et heure de <text:span text:style-name="Strong_20_Emphasis">fermeture du test</text:span> pour que le temps supplémentaire accordée puisse être entièrement utilisable.</text:p>
          </table:table-cell>
        </table:table-row>
      </table:table>
      <text:list text:style-name="List_20_1" text:continue-numbering="false">
        <text:list-item>
          <text:p text:style-name="LastListParagraph_List_20_1_Content_First"> cliquer sur “<text:span text:style-name="Strong_20_Emphasis">Enregistrer</text:span>”.</text:p>
        </text:list-item>
      </text:list>
      <text:h text:style-name="Heading_20_2" text:outline-level="2"><text:bookmark-start text:name="__RefHeading___etape_2activer_l_option_chaque_tentative_complete_la_precedente_4"/><text:bookmark-start text:name="etape_2activer_l_option_chaque_tentative_complete_la_precedente"/>Étape 2 : activer l'option "Chaque tentative complète la précédente"<text:bookmark-end text:name="__RefHeading___etape_2activer_l_option_chaque_tentative_complete_la_precedente_4"/><text:bookmark-end text:name="etape_2activer_l_option_chaque_tentative_complete_la_precedente"/></text:h>
      <text:list text:style-name="List_20_1" text:continue-numbering="false">
        <text:list-item>
          <text:p text:style-name="LastListParagraph_List_20_1_Content_First"> Aller dans le volet “<text:span text:style-name="Strong_20_Emphasis">Comportement des questions</text:span>” des paramètres du test et cliquer sur afficher plus: </text:p>
        </text:list-item>
      </text:list>
      <text:p text:style-name="Text_20_body"><draw:frame draw:style-name="mediacenter" draw:name="4" text:anchor-type="paragraph" draw:z-index="4" svg:width="15.319375cm" svg:height="4.4714583333333cm"><draw:image xlink:href="Pictures/f1a98a16b8ad323cfc45e7db0c5ae075.png" xlink:type="simple" xlink:show="embed" xlink:actuate="onLoad"/></draw:frame></text:p>
      <text:list text:style-name="List_20_1" text:continue-numbering="false">
        <text:list-item>
          <text:p text:style-name="LastListParagraph_List_20_1_Content_First"> Indiquer “Oui” pour l'option “Chaque tentative complète la précédente” : </text:p>
        </text:list-item>
      </text:list>
      <text:p text:style-name="Text_20_body"><draw:frame draw:style-name="mediacenter" draw:name="5" text:anchor-type="paragraph" draw:z-index="5" svg:width="15.504583333333cm" svg:height="5.5827083333333cm"><draw:image xlink:href="Pictures/9e8c1731b3917b681e02fdf81f979858.png" xlink:type="simple" xlink:show="embed" xlink:actuate="onLoad"/></draw:frame></text:p>
      <text:list text:style-name="List_20_1" text:continue-numbering="false">
        <text:list-item>
          <text:p text:style-name="LastListParagraph_List_20_1_Content_First"> cliquer sur “<text:span text:style-name="Strong_20_Emphasis">Enregistrer</text:span>”.</text:p>
        </text:list-item>
      </text:list>
      <text:h text:style-name="Heading_20_2" text:outline-level="2"><text:bookmark-start text:name="__RefHeading___etape_3indiquer_a_l_etudiant_qu_il_peut_reprendre_sa_tentative_5"/><text:bookmark-start text:name="etape_3indiquer_a_l_etudiant_qu_il_peut_reprendre_sa_tentative"/>Étape 3 : indiquer à l’étudiant qu'il peut reprendre sa tentative<text:bookmark-end text:name="__RefHeading___etape_3indiquer_a_l_etudiant_qu_il_peut_reprendre_sa_tentative_5"/><text:bookmark-end text:name="etape_3indiquer_a_l_etudiant_qu_il_peut_reprendre_sa_tentative"/></text:h>
      <text:list text:style-name="List_20_1" text:continue-numbering="false">
        <text:list-item>
          <text:p text:style-name="LastListParagraph_List_20_1_Content_First"> inviter l'étudiant à retourner dans le test et cliquer sur nouvelle tentative. La seconde tentative garde en mémoire toutes les réponses inscrites dans la première.</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ors de la correction manuelle et de l'extraction des notes, l'étudiant aura deux tentatives recensées, veillez à ne prendre en compte que la seconde tentative n°2.</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Nous vous recommandons de ne pas supprimer la première tentative afin de conserver toutes les traces comme preuve de l'événement en vue de l'archivag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19:40</meta:creation-date>
    <dc:creator>Generated</dc:creator>
    <dc:date>2026-09-17T00::19:40</dc:date>
    <dc:language>en-US</dc:language>
    <meta:editing-cycles>1</meta:editing-cycles>
    <meta:editing-duration>PT0S</meta:editing-duration>
    <dc:title>moodle:test:majoration_temps_post</dc:title>
  </office:meta>
</office:document-meta>
</file>