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9d1456becace885f9f2c4e06f56b61e.png"/>
  <manifest:file-entry manifest:media-type="image/png" manifest:full-path="Pictures/f951cb7ec5e5bb7467df5d93fa48fe67.png"/>
  <manifest:file-entry manifest:media-type="image/png" manifest:full-path="Pictures/ae5393391ab388b323263b1fd30cfe8b.png"/>
  <manifest:file-entry manifest:media-type="image/png" manifest:full-path="Pictures/d5bbb1425f6df0690b68ab118c1e69c7.png"/>
  <manifest:file-entry manifest:media-type="image/png" manifest:full-path="Pictures/3f458ace026a56ab6656343469d0c3af.png"/>
  <manifest:file-entry manifest:media-type="image/png" manifest:full-path="Pictures/bf31779092b0b432eb2e276a9d22236c.png"/>
  <manifest:file-entry manifest:media-type="image/png" manifest:full-path="Pictures/85ab44eba9db081aaac50aafbb1135a7.png"/>
  <manifest:file-entry manifest:media-type="image/png" manifest:full-path="Pictures/1975352546ed6194fe87a2aa4df24946.png"/>
  <manifest:file-entry manifest:media-type="image/png" manifest:full-path="Pictures/f98e36f69b19720822a43703d65edf5f.png"/>
  <manifest:file-entry manifest:media-type="image/png" manifest:full-path="Pictures/75095ae5ac1afd563a15a82b8a4ffe70.png"/>
  <manifest:file-entry manifest:media-type="image/png" manifest:full-path="Pictures/df3c99ef6e522262a3c2aedc459bbfe6.png"/>
  <manifest:file-entry manifest:media-type="image/png" manifest:full-path="Pictures/dbfee56f6dc545d15d6e59f12080a7a7.png"/>
  <manifest:file-entry manifest:media-type="image/png" manifest:full-path="Pictures/ee347582f5b3c7902e876e4ed9b3f216.png"/>
  <manifest:file-entry manifest:media-type="image/png" manifest:full-path="Pictures/4d00b5595ed4ba02222bc1133c0c912b.png"/>
  <manifest:file-entry manifest:media-type="image/png" manifest:full-path="Pictures/0c47ee44b3438c9102d4eb13c96a79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table-cell-properties fo:padding="0.3cm" fo:border="0.002cm solid #000000"/>
    </style:style>
    <style:style style:name="PluginODTAutoStyle_Paragraph_2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majoration_temps"/><text:bookmark-start text:name="__RefHeading___configurer_une_majoration_de_temps_exquart-temps_tiers_temps_bonus_de_temps_en_cours_d_epreuve_1"/><text:bookmark-start text:name="configurer_une_majoration_de_temps_exquart-temps_tiers_temps_bonus_de_temps_en_cours_d_epreuve"/>Configurer une majoration de temps (ex : quart-temps, tiers temps, bonus de temps en cours d'épreuve)<text:bookmark-end text:name="__RefHeading___configurer_une_majoration_de_temps_exquart-temps_tiers_temps_bonus_de_temps_en_cours_d_epreuve_1"/><text:bookmark-end text:name="configurer_une_majoration_de_temps_exquart-temps_tiers_temps_bonus_de_temps_en_cours_d_epreuve"/></text:h>
      <text:h text:style-name="Heading_20_2" text:outline-level="2"><text:bookmark-start text:name="__RefHeading___solution_1traitement_individuel_2"/><text:bookmark-start text:name="solution_1traitement_individuel"/>Solution 1 : traitement individuel<text:bookmark-end text:name="__RefHeading___solution_1traitement_individuel_2"/><text:bookmark-end text:name="solution_1traitement_individuel"/></text:h>
      <text:h text:style-name="Heading_20_3" text:outline-level="3"><text:bookmark-start text:name="__RefHeading___etape_1ouvrir_le_test_3"/><text:bookmark-start text:name="etape_1ouvrir_le_test"/>Étape 1 : ouvrir le test<text:bookmark-end text:name="__RefHeading___etape_1ouvrir_le_test_3"/><text:bookmark-end text:name="etape_1ouvrir_le_test"/></text:h>
      <text:p text:style-name="Text_20_body"><draw:frame draw:style-name="mediacenter" draw:name="0" text:anchor-type="paragraph" draw:z-index="0" svg:width="9.7102083333333cm" svg:height="2.8575cm"><draw:image xlink:href="Pictures/69d1456becace885f9f2c4e06f56b61e.png" xlink:type="simple" xlink:show="embed" xlink:actuate="onLoad"/></draw:frame></text:p>
      <text:h text:style-name="Heading_20_3" text:outline-level="3"><text:bookmark-start text:name="__RefHeading___etape_2acceder_a_derogations_utilisateur_4"/><text:bookmark-start text:name="etape_2acceder_a_derogations_utilisateur"/>Étape 2 : accéder à "Dérogations utilisateur"<text:bookmark-end text:name="__RefHeading___etape_2acceder_a_derogations_utilisateur_4"/><text:bookmark-end text:name="etape_2acceder_a_derogations_utilisateur"/></text:h>
      <text:p text:style-name="Text_20_body"><draw:frame draw:style-name="mediacenter" draw:name="1" text:anchor-type="paragraph" draw:z-index="1" svg:width="23.442083333333cm" style:rel-width="100%" svg:height="7.46125cm" style:rel-height="scale"><draw:image xlink:href="Pictures/f951cb7ec5e5bb7467df5d93fa48fe67.png" xlink:type="simple" xlink:show="embed" xlink:actuate="onLoad"/></draw:frame></text:p>
      <text:h text:style-name="Heading_20_3" text:outline-level="3"><text:bookmark-start text:name="__RefHeading___etape_3cliquer_sur_ajouter_une_derogation_d_utilisateur_5"/><text:bookmark-start text:name="etape_3cliquer_sur_ajouter_une_derogation_d_utilisateur"/>Étape 3 : cliquer sur "Ajouter une dérogation d'utilisateur"<text:bookmark-end text:name="__RefHeading___etape_3cliquer_sur_ajouter_une_derogation_d_utilisateur_5"/><text:bookmark-end text:name="etape_3cliquer_sur_ajouter_une_derogation_d_utilisateur"/></text:h>
      <text:p text:style-name="Text_20_body"><draw:frame draw:style-name="mediacenter" draw:name="2" text:anchor-type="paragraph" draw:z-index="2" svg:width="6.429375cm" svg:height="2.6722916666667cm"><draw:image xlink:href="Pictures/ae5393391ab388b323263b1fd30cfe8b.png" xlink:type="simple" xlink:show="embed" xlink:actuate="onLoad"/></draw:frame></text:p>
      <text:list text:style-name="List_20_1" text:continue-numbering="false">
        <text:list-item>
          <text:p text:style-name="LastListParagraph_List_20_1_Content_First"> voici l’interface “Dérogation utilisateur” qui s'affiche : </text:p>
        </text:list-item>
      </text:list>
      <text:p text:style-name="Text_20_body"><draw:frame draw:style-name="mediacenter" draw:name="3" text:anchor-type="paragraph" draw:z-index="3" svg:width="19.446875cm" style:rel-width="100%" svg:height="10.821458333333cm" style:rel-height="scale"><draw:image xlink:href="Pictures/d5bbb1425f6df0690b68ab118c1e69c7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4" text:anchor-type="as-char" draw:z-index="4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L'interface de dérogation reprend les informations inscrites dans les paramètres du test.</text:p>
          </table:table-cell>
        </table:table-row>
      </table:table>
      <text:h text:style-name="Heading_20_3" text:outline-level="3"><text:bookmark-start text:name="__RefHeading___etape_4selectionner_un_utilisateur_6"/><text:bookmark-start text:name="etape_4selectionner_un_utilisateur"/>Étape 4 : sélectionner un utilisateur<text:bookmark-end text:name="__RefHeading___etape_4selectionner_un_utilisateur_6"/><text:bookmark-end text:name="etape_4selectionner_un_utilisateur"/></text:h>
      <text:list text:style-name="List_20_1" text:continue-numbering="false">
        <text:list-item>
          <text:p text:style-name="LastListParagraph_List_20_1_Content_First"> taper le prénom puis le nom de l'utilisateur bénéficiant d'une majoration de temps, puis cliquer sur la proposition correcte fournie :</text:p>
        </text:list-item>
      </text:list>
      <text:p text:style-name="Text_20_body"><draw:frame draw:style-name="mediacenter" draw:name="5" text:anchor-type="paragraph" draw:z-index="5" svg:width="12.805833333333cm" svg:height="5.635625cm"><draw:image xlink:href="Pictures/bf31779092b0b432eb2e276a9d22236c.png" xlink:type="simple" xlink:show="embed" xlink:actuate="onLoad"/></draw:frame></text:p>
      <text:h text:style-name="Heading_20_3" text:outline-level="3"><text:bookmark-start text:name="__RefHeading___etape_5ajuster_le_temps_de_passation_7"/><text:bookmark-start text:name="etape_5ajuster_le_temps_de_passation"/>Étape 5 : ajuster le temps de passation<text:bookmark-end text:name="__RefHeading___etape_5ajuster_le_temps_de_passation_7"/><text:bookmark-end text:name="etape_5ajuster_le_temps_de_passation"/></text:h>
      <text:p text:style-name="Text_20_body"><draw:frame draw:style-name="mediacenter" draw:name="6" text:anchor-type="paragraph" draw:z-index="6" svg:width="13.573125cm" svg:height="4.1010416666667cm"><draw:image xlink:href="Pictures/85ab44eba9db081aaac50aafbb1135a7.png" xlink:type="simple" xlink:show="embed" xlink:actuate="onLoad"/></draw:frame>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7" text:anchor-type="as-char" draw:z-index="7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Ici, l’étudiant bénéficie d'un tiers temps sur une épreuve d'une heure, soit 20 minutes de plus que les autres candidats. La dérogation permet d’affecter à l'étudiant une durée de 80 minutes de temps de passation en tout.
</text:p>
          </table:table-cell>
        </table:table-row>
      </table:table>
      <text:h text:style-name="Heading_20_3" text:outline-level="3"><text:bookmark-start text:name="__RefHeading___etape_6valider_la_derogation_8"/><text:bookmark-start text:name="etape_6valider_la_derogation"/>Étape 6 : valider la dérogation<text:bookmark-end text:name="__RefHeading___etape_6valider_la_derogation_8"/><text:bookmark-end text:name="etape_6valider_la_derogation"/></text:h>
      <text:p text:style-name="Text_20_body"><draw:frame draw:style-name="mediacenter" draw:name="8" text:anchor-type="paragraph" draw:z-index="8" svg:width="11.535833333333cm" svg:height="1.5345833333333cm"><draw:image xlink:href="Pictures/1975352546ed6194fe87a2aa4df24946.png" xlink:type="simple" xlink:show="embed" xlink:actuate="onLoad"/></draw:frame></text:p>
      <text:h text:style-name="Heading_20_3" text:outline-level="3"><text:bookmark-start text:name="__RefHeading___etape_7verifier_la_presence_de_la_derogation_9"/><text:bookmark-start text:name="etape_7verifier_la_presence_de_la_derogation"/>Étape 7 : vérifier la présence de la dérogation<text:bookmark-end text:name="__RefHeading___etape_7verifier_la_presence_de_la_derogation_9"/><text:bookmark-end text:name="etape_7verifier_la_presence_de_la_derogation"/></text:h>
      <text:p text:style-name="Text_20_body"><draw:frame draw:style-name="mediacenter" draw:name="9" text:anchor-type="paragraph" draw:z-index="9" svg:width="20.743333333333cm" style:rel-width="100%" svg:height="10.847916666667cm" style:rel-height="scale"><draw:image xlink:href="Pictures/f98e36f69b19720822a43703d65edf5f.png" xlink:type="simple" xlink:show="embed" xlink:actuate="onLoad"/></draw:frame></text:p>
      <text:h text:style-name="Heading_20_2" text:outline-level="2"><text:bookmark-start text:name="__RefHeading___solution_2traitement_en_lot_par_groupe_10"/><text:bookmark-start text:name="solution_2traitement_en_lot_par_groupe"/>solution 2 : traitement en lot (par groupe)<text:bookmark-end text:name="__RefHeading___solution_2traitement_en_lot_par_groupe_10"/><text:bookmark-end text:name="solution_2traitement_en_lot_par_groupe"/></text:h>
      <text:h text:style-name="Heading_20_3" text:outline-level="3"><text:bookmark-start text:name="__RefHeading___etape_1si_le_groupe_n_existe_pas_encore_le_creer_11"/><text:bookmark-start text:name="etape_1si_le_groupe_n_existe_pas_encore_le_creer"/>Étape 1 : si le groupe n'existe pas encore, le créer<text:bookmark-end text:name="__RefHeading___etape_1si_le_groupe_n_existe_pas_encore_le_creer_11"/><text:bookmark-end text:name="etape_1si_le_groupe_n_existe_pas_encore_le_creer"/></text:h>
      <text:list text:style-name="List_20_1" text:continue-numbering="false">
        <text:list-item>
          <text:p text:style-name="LastListParagraph_List_20_1_Content_First"> Se reporter à la documentation : <text:a xlink:type="simple" xlink:href="https://pedagowiki.unicaen.fr/doku.php?id=moodle:gestion_des_groupes:creer_un_groupe" text:style-name="Internet_20_link" text:visited-style-name="Visited_20_Internet_20_Link">Créer un groupe de participants manuellement</text:a></text:p>
        </text:list-item>
      </text:list>
      <text:h text:style-name="Heading_20_3" text:outline-level="3"><text:bookmark-start text:name="__RefHeading___etape_2ouvrir_le_test_12"/><text:bookmark-start text:name="etape_2ouvrir_le_test"/>Étape 2 : ouvrir le test<text:bookmark-end text:name="__RefHeading___etape_2ouvrir_le_test_12"/><text:bookmark-end text:name="etape_2ouvrir_le_test"/></text:h>
      <text:p text:style-name="Text_20_body"><draw:frame draw:style-name="mediacenter" draw:name="10" text:anchor-type="paragraph" draw:z-index="10" svg:width="9.7102083333333cm" svg:height="2.8575cm"><draw:image xlink:href="Pictures/69d1456becace885f9f2c4e06f56b61e.png" xlink:type="simple" xlink:show="embed" xlink:actuate="onLoad"/></draw:frame></text:p>
      <text:h text:style-name="Heading_20_3" text:outline-level="3"><text:bookmark-start text:name="__RefHeading___etape_3acceder_a_derogations_de_groupe_13"/><text:bookmark-start text:name="etape_3acceder_a_derogations_de_groupe"/>Étape 3 : accéder à "Dérogations de groupe"<text:bookmark-end text:name="__RefHeading___etape_3acceder_a_derogations_de_groupe_13"/><text:bookmark-end text:name="etape_3acceder_a_derogations_de_groupe"/></text:h>
      <text:p text:style-name="Text_20_body"><draw:frame draw:style-name="mediacenter" draw:name="11" text:anchor-type="paragraph" draw:z-index="11" svg:width="22.674791666667cm" style:rel-width="100%" svg:height="7.4083333333333cm" style:rel-height="scale"><draw:image xlink:href="Pictures/75095ae5ac1afd563a15a82b8a4ffe70.png" xlink:type="simple" xlink:show="embed" xlink:actuate="onLoad"/></draw:frame></text:p>
      <text:h text:style-name="Heading_20_3" text:outline-level="3"><text:bookmark-start text:name="__RefHeading___etape_4cliquer_sur_ajouter_une_derogation_de_groupe_14"/><text:bookmark-start text:name="etape_4cliquer_sur_ajouter_une_derogation_de_groupe"/>Étape 4 : cliquer sur "Ajouter une dérogation de groupe"<text:bookmark-end text:name="__RefHeading___etape_4cliquer_sur_ajouter_une_derogation_de_groupe_14"/><text:bookmark-end text:name="etape_4cliquer_sur_ajouter_une_derogation_de_groupe"/></text:h>
      <text:p text:style-name="Text_20_body"><draw:frame draw:style-name="mediacenter" draw:name="12" text:anchor-type="paragraph" draw:z-index="12" svg:width="5.953125cm" svg:height="2.6722916666667cm"><draw:image xlink:href="Pictures/df3c99ef6e522262a3c2aedc459bbfe6.png" xlink:type="simple" xlink:show="embed" xlink:actuate="onLoad"/></draw:frame></text:p>
      <text:list text:style-name="List_20_1" text:continue-numbering="false">
        <text:list-item>
          <text:p text:style-name="LastListParagraph_List_20_1_Content_First"> voici l’interface “Dérogation de groupe” qui s'affiche : </text:p>
        </text:list-item>
      </text:list>
      <text:p text:style-name="Text_20_body"><draw:frame draw:style-name="mediacenter" draw:name="13" text:anchor-type="paragraph" draw:z-index="13" svg:width="18.229791666667cm" style:rel-width="100%" svg:height="8.5460416666667cm" style:rel-height="scale"><draw:image xlink:href="Pictures/dbfee56f6dc545d15d6e59f12080a7a7.png" xlink:type="simple" xlink:show="embed" xlink:actuate="onLoad"/></draw:frame></text:p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14" text:anchor-type="as-char" draw:z-index="14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L'interface de dérogation reprend les informations inscrites dans les paramètres du test.</text:p>
          </table:table-cell>
        </table:table-row>
      </table:table>
      <text:h text:style-name="Heading_20_3" text:outline-level="3"><text:bookmark-start text:name="__RefHeading___etape_4selectionner_un_groupe_d_utilisateurs_dans_le_menu_deroulant_15"/><text:bookmark-start text:name="etape_4selectionner_un_groupe_d_utilisateurs_dans_le_menu_deroulant"/>Étape 4 : sélectionner un groupe d'utilisateurs dans le menu déroulant<text:bookmark-end text:name="__RefHeading___etape_4selectionner_un_groupe_d_utilisateurs_dans_le_menu_deroulant_15"/><text:bookmark-end text:name="etape_4selectionner_un_groupe_d_utilisateurs_dans_le_menu_deroulant"/></text:h>
      <text:p text:style-name="Text_20_body"><draw:frame draw:style-name="mediacenter" draw:name="15" text:anchor-type="paragraph" draw:z-index="15" svg:width="10.847916666667cm" svg:height="3.7835416666667cm"><draw:image xlink:href="Pictures/ee347582f5b3c7902e876e4ed9b3f216.png" xlink:type="simple" xlink:show="embed" xlink:actuate="onLoad"/></draw:frame></text:p>
      <text:h text:style-name="Heading_20_3" text:outline-level="3"><text:bookmark-start text:name="__RefHeading___etape_5ajuster_le_temps_de_passation_16"/><text:bookmark-start text:name="etape_5ajuster_le_temps_de_passation1"/>Étape 5 : ajuster le temps de passation<text:bookmark-end text:name="__RefHeading___etape_5ajuster_le_temps_de_passation_16"/><text:bookmark-end text:name="etape_5ajuster_le_temps_de_passation1"/></text:h>
      <text:p text:style-name="Text_20_body"><draw:frame draw:style-name="mediacenter" draw:name="16" text:anchor-type="paragraph" draw:z-index="16" svg:width="12.752916666667cm" svg:height="3.730625cm"><draw:image xlink:href="Pictures/4d00b5595ed4ba02222bc1133c0c912b.png" xlink:type="simple" xlink:show="embed" xlink:actuate="onLoad"/></draw:frame></text:p>
      <table:table table:style-name="PluginODTAutoStyle_Table_16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17">
            <text:p text:style-name="PluginODTAutoStyle_Paragraph_18"><draw:frame draw:style-name="media" draw:name="17" text:anchor-type="as-char" draw:z-index="17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19">
            <text:p text:style-name="PluginODTAutoStyle_Paragraph_20">Ici, le groupe d’étudiant bénéficie d'un tiers temps sur une épreuve d'une heure, soit 20 minutes de plus que les autres candidats. La dérogation permet d’affecter à l'étudiant une durée de 80 minutes de temps de passation en tout.
</text:p>
          </table:table-cell>
        </table:table-row>
      </table:table>
      <text:h text:style-name="Heading_20_3" text:outline-level="3"><text:bookmark-start text:name="__RefHeading___etape_6valider_la_derogation_17"/><text:bookmark-start text:name="etape_6valider_la_derogation1"/>Étape 6 : valider la dérogation<text:bookmark-end text:name="__RefHeading___etape_6valider_la_derogation_17"/><text:bookmark-end text:name="etape_6valider_la_derogation1"/></text:h>
      <text:p text:style-name="Text_20_body"><draw:frame draw:style-name="mediacenter" draw:name="18" text:anchor-type="paragraph" draw:z-index="18" svg:width="11.535833333333cm" svg:height="1.5345833333333cm"><draw:image xlink:href="Pictures/1975352546ed6194fe87a2aa4df24946.png" xlink:type="simple" xlink:show="embed" xlink:actuate="onLoad"/></draw:frame></text:p>
      <text:h text:style-name="Heading_20_3" text:outline-level="3"><text:bookmark-start text:name="__RefHeading___etape_7verifier_la_presence_de_la_derogation_18"/><text:bookmark-start text:name="etape_7verifier_la_presence_de_la_derogation1"/>Étape 7 : vérifier la présence de la dérogation<text:bookmark-end text:name="__RefHeading___etape_7verifier_la_presence_de_la_derogation_18"/><text:bookmark-end text:name="etape_7verifier_la_presence_de_la_derogation1"/></text:h>
      <text:p text:style-name="Text_20_body"><draw:frame draw:style-name="mediacenter" draw:name="19" text:anchor-type="paragraph" draw:z-index="19" svg:width="20.716875cm" style:rel-width="100%" svg:height="10.927291666667cm" style:rel-height="scale"><draw:image xlink:href="Pictures/0c47ee44b3438c9102d4eb13c96a79a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table-cell-properties fo:padding="0.3cm" fo:border="0.002cm solid #000000"/>
    </style:style>
    <style:style style:name="PluginODTAutoStyle_Paragraph_2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4::47:20</meta:creation-date>
    <dc:creator>Generated</dc:creator>
    <dc:date>2026-09-17T14::47:20</dc:date>
    <dc:language>en-US</dc:language>
    <meta:editing-cycles>1</meta:editing-cycles>
    <meta:editing-duration>PT0S</meta:editing-duration>
    <dc:title>moodle:test:majoration_temps</dc:title>
  </office:meta>
</office:document-meta>
</file>