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08af7e523ea34e85b5abbcc3deba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format_item"/><text:bookmark-start text:name="__RefHeading___choisir_des_formats_d_items_adaptes_1"/><text:bookmark-start text:name="choisir_des_formats_d_items_adaptes"/>Choisir des formats d'items adaptés<text:bookmark-end text:name="__RefHeading___choisir_des_formats_d_items_adaptes_1"/><text:bookmark-end text:name="choisir_des_formats_d_items_adaptes"/></text:h>
      <text:h text:style-name="Heading_20_2" text:outline-level="2"><text:bookmark-start text:name="__RefHeading___typologie_des_formats_d_items_2"/><text:bookmark-start text:name="typologie_des_formats_d_items"/>Typologie des formats d'items<text:bookmark-end text:name="__RefHeading___typologie_des_formats_d_items_2"/><text:bookmark-end text:name="typologie_des_formats_d_items"/></text:h>
      <text:h text:style-name="Heading_20_2" text:outline-level="2"><text:bookmark-start text:name="__RefHeading___pertinence_de_l_usage_des_differents_formats_d_items_3"/><text:bookmark-start text:name="pertinence_de_l_usage_des_differents_formats_d_items"/>Pertinence de l'usage des différents formats d'items<text:bookmark-end text:name="__RefHeading___pertinence_de_l_usage_des_differents_formats_d_items_3"/><text:bookmark-end text:name="pertinence_de_l_usage_des_differents_formats_d_items"/></text:h>
      <text:p text:style-name="Text_20_body">Le test permet de proposer une évaluation par questions fermées dites “à correction objective” (QCM, QROC, textes à trous, appariements…) par opposition aux évaluations par questions ouvertes à production longue dires “à réponse construite” (rédaction, dissertation, étude de cas, problème à résoudre…). Cette modalité par test est particulièrement adaptée pour <text:span text:style-name="Strong_20_Emphasis">vérifier l’acquisition de connaissances, la compréhension ou l'application</text:span>. Le test peut aussi être complémentaire d'autres modalités d’évaluation (production longues, simulation, portfolio, ECOS…). Le test peut inclure des questions à réponses ouvertes longues (QROL) qui sont à correction manuelle.</text:p>
      <text:p text:style-name="Text_20_body">La modalité d’évaluation par tests doit être cohérente avec les objectifs d’apprentissage visés et les activités d'apprentissages réalisées (principe de cohérence ou d'alignement pédagogique).</text:p>
      <text:p text:style-name="Text_20_body"><draw:frame draw:style-name="mediacenter" draw:name="0" text:anchor-type="paragraph" draw:z-index="0" svg:width="26.246666666667cm" style:rel-width="100%" svg:height="12.170833333333cm" style:rel-height="scale"><draw:image xlink:href="Pictures/5d08af7e523ea34e85b5abbcc3deba1d.png" xlink:type="simple" xlink:show="embed" xlink:actuate="onLoad"/></draw:frame></text:p>
      <text:p text:style-name="Text_20_body">Pour en savoir plus sur le principe de cohérence ou d'alignement pédagogique : <text:a xlink:type="simple" xlink:href="https://www.youtube.com/watch?v=BF7E6u6RIj0" text:style-name="Internet_20_link" text:visited-style-name="Visited_20_Internet_20_Link">https://www.youtube.com/watch?v=BF7E6u6RIj0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54:25</meta:creation-date>
    <dc:creator>Generated</dc:creator>
    <dc:date>2026-09-16T17::54:25</dc:date>
    <dc:language>en-US</dc:language>
    <meta:editing-cycles>1</meta:editing-cycles>
    <meta:editing-duration>PT0S</meta:editing-duration>
    <dc:title>moodle:test:format_item</dc:title>
  </office:meta>
</office:document-meta>
</file>