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d07b31d5c2a72184bdfa6ed85be8d1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test:choix_questions:qvf_choix_multiple"/><text:bookmark-start text:name="__RefHeading___creer_une_question_de_type_vrai-faux_avec_des_points_negatifs_1"/><text:bookmark-start text:name="creer_une_question_de_type_vrai-faux_avec_des_points_negatifs"/>Créer une question de type "Vrai-faux" avec des points négatifs<text:bookmark-end text:name="__RefHeading___creer_une_question_de_type_vrai-faux_avec_des_points_negatifs_1"/><text:bookmark-end text:name="creer_une_question_de_type_vrai-faux_avec_des_points_negatifs"/></text:h>
      <text:p text:style-name="Text_20_body"><draw:frame draw:style-name="mediacenter" draw:name="0" text:anchor-type="paragraph" draw:z-index="0" svg:width="1.7727083333333cm" svg:height="1.6404166666667cm"><draw:image xlink:href="Pictures/8d07b31d5c2a72184bdfa6ed85be8d10.png" xlink:type="simple" xlink:show="embed" xlink:actuate="onLoad"/></draw:frame></text:p>
      <text:p text:style-name="Text_20_body">Pour créer une question vrai-faux à points négatifs, il ne faut pas la créer avec le type “Vrai-Faux” mais avec le type “Choix multiples”. Il suffira d'indiquer dans la première réponse “Vrai” et dans la seconde “Faux”puis affecter 100% à la réponse correcte et -50% ou -100% à la réponse incorrecte (ou autre en fonction du niveau de sévérité souhaité).</text:p>
      <text:p text:style-name="Text_20_body">Pour créer une question à choix multiples à réponse unique, se reporter à la documentation : <text:a xlink:type="simple" xlink:href="https://pedagowiki.unicaen.fr/doku.php?id=moodle:test:choix_questions:qru_choix_multiples" text:style-name="Internet_20_link" text:visited-style-name="Visited_20_Internet_20_Link">Question à choix multiples "à réponse unique" (QRU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4::59:28</meta:creation-date>
    <dc:creator>Generated</dc:creator>
    <dc:date>2026-09-17T14::59:28</dc:date>
    <dc:language>en-US</dc:language>
    <meta:editing-cycles>1</meta:editing-cycles>
    <meta:editing-duration>PT0S</meta:editing-duration>
    <dc:title>moodle:test:choix_questions:qvf_choix_multiple</dc:title>
  </office:meta>
</office:document-meta>
</file>