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148ec6a25c189f9c8225fb9d092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qru_mot_manquant"/><text:bookmark-start text:name="__RefHeading___creer_une_question_de_type_selectionner_le_mot_manquant_1"/><text:bookmark-start text:name="creer_une_question_de_type_selectionner_le_mot_manquant"/>Créer une question de type "Sélectionner le mot manquant"<text:bookmark-end text:name="__RefHeading___creer_une_question_de_type_selectionner_le_mot_manquant_1"/><text:bookmark-end text:name="creer_une_question_de_type_selectionner_le_mot_manquant"/></text:h>
      <text:p text:style-name="Text_20_body"><draw:frame draw:style-name="mediacenter" draw:name="0" text:anchor-type="paragraph" draw:z-index="0" svg:width="2.1166666666667cm" svg:height="1.5345833333333cm"><draw:image xlink:href="Pictures/67148ec6a25c189f9c8225fb9d092a6b.png" xlink:type="simple" xlink:show="embed" xlink:actuate="onLoad"/></draw:frame></text:p>
      <text:p text:style-name="Text_20_body">Se reporter à la documentation : <text:a xlink:type="simple" xlink:href="https://docs.moodle.org/3x/fr/Question_s%C3%A9lectionner_les_mots_manquants" text:style-name="Internet_20_link" text:visited-style-name="Visited_20_Internet_20_Link">Question "Sélectionner le mot manquan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08</meta:creation-date>
    <dc:creator>Generated</dc:creator>
    <dc:date>2026-09-17T14::59:08</dc:date>
    <dc:language>en-US</dc:language>
    <meta:editing-cycles>1</meta:editing-cycles>
    <meta:editing-duration>PT0S</meta:editing-duration>
    <dc:title>moodle:test:choix_questions:qru_mot_manquant</dc:title>
  </office:meta>
</office:document-meta>
</file>