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8968de3daef6a71b7619f49437bdaa.png"/>
  <manifest:file-entry manifest:media-type="image/png" manifest:full-path="Pictures/4b7a93005e7b6c8454ed2fda3fee80a9.png"/>
  <manifest:file-entry manifest:media-type="image/png" manifest:full-path="Pictures/53660881ee3bbf24df493a3e67fe40c4.png"/>
  <manifest:file-entry manifest:media-type="image/png" manifest:full-path="Pictures/733b2fd604f1c1d9d82ce9dc73d4896e.png"/>
  <manifest:file-entry manifest:media-type="image/png" manifest:full-path="Pictures/463aa9b59f9824a311a1388583fb3058.png"/>
  <manifest:file-entry manifest:media-type="image/png" manifest:full-path="Pictures/19782d525a516cb19c6f06292256dd52.png"/>
  <manifest:file-entry manifest:media-type="image/png" manifest:full-path="Pictures/523c8c27a5ef3b441e6c7212fd57fb6c.png"/>
  <manifest:file-entry manifest:media-type="image/png" manifest:full-path="Pictures/443484d6a19fb92184f6a9a3397cccf8.png"/>
  <manifest:file-entry manifest:media-type="image/png" manifest:full-path="Pictures/3f458ace026a56ab6656343469d0c3af.png"/>
  <manifest:file-entry manifest:media-type="image/png" manifest:full-path="Pictures/8f6875e035455ccd1fedd7e6dba1ce98.png"/>
  <manifest:file-entry manifest:media-type="image/png" manifest:full-path="Pictures/89172fe8d5e10f44a22996a3a192933f.png"/>
  <manifest:file-entry manifest:media-type="image/png" manifest:full-path="Pictures/1343c177759efb8a9c33be734d52911e.png"/>
  <manifest:file-entry manifest:media-type="image/png" manifest:full-path="Pictures/3b8c0f360a2a71de0167ea79aca1af4f.png"/>
  <manifest:file-entry manifest:media-type="image/png" manifest:full-path="Pictures/de7738eccd9160c6d55ee5306f6de1fc.png"/>
  <manifest:file-entry manifest:media-type="image/png" manifest:full-path="Pictures/480a0d9663ab3f4108722edd54fa9a2a.png"/>
  <manifest:file-entry manifest:media-type="image/png" manifest:full-path="Pictures/49a108c9adde061e70fdbd8472fce439.png"/>
  <manifest:file-entry manifest:media-type="image/png" manifest:full-path="Pictures/7311d5c2a8612a39bfcfa7dd5da29b1a.png"/>
  <manifest:file-entry manifest:media-type="image/png" manifest:full-path="Pictures/138ebd92ed3681f2e3a028b911ef7764.png"/>
  <manifest:file-entry manifest:media-type="image/png" manifest:full-path="Pictures/0d30955254d2dff022e5c6334b7c0650.png"/>
  <manifest:file-entry manifest:media-type="image/png" manifest:full-path="Pictures/795e820b688a2c02863e0c5973098880.png"/>
  <manifest:file-entry manifest:media-type="image/png" manifest:full-path="Pictures/0b992755df31489c4214368023ee114d.png"/>
  <manifest:file-entry manifest:media-type="image/png" manifest:full-path="Pictures/ae62026c13e84bb2e0b1c8496de25b0c.png"/>
  <manifest:file-entry manifest:media-type="image/png" manifest:full-path="Pictures/e350e07fa9c5de196ec1f2e0f423c48f.png"/>
  <manifest:file-entry manifest:media-type="image/png" manifest:full-path="Pictures/5109a06ba0ddd67bb297d4d1d30397a8.png"/>
  <manifest:file-entry manifest:media-type="image/png" manifest:full-path="Pictures/ee619cb334aae91386fa86791111c39b.png"/>
  <manifest:file-entry manifest:media-type="image/png" manifest:full-path="Pictures/a0d1a13a4cb03a71a37d6fffea2a94cd.png"/>
  <manifest:file-entry manifest:media-type="image/png" manifest:full-path="Pictures/3cec083abe54d7fe1b8aa86a872ee81c.png"/>
  <manifest:file-entry manifest:media-type="image/png" manifest:full-path="Pictures/1558770a131238b0b6d018029bbf8fc1.png"/>
  <manifest:file-entry manifest:media-type="image/png" manifest:full-path="Pictures/17b53814d6c8c97642133e0274043485.png"/>
  <manifest:file-entry manifest:media-type="image/png" manifest:full-path="Pictures/38990dcd4d70e9bcea9819a90215378e.png"/>
  <manifest:file-entry manifest:media-type="image/png" manifest:full-path="Pictures/4c78da2fab867402655106e38427e474.png"/>
  <manifest:file-entry manifest:media-type="image/png" manifest:full-path="Pictures/b4f9f388a04d30a4c9f3c54f94db575c.png"/>
  <manifest:file-entry manifest:media-type="image/png" manifest:full-path="Pictures/e5ef5e170f4c9038236fce8a461dfcec.png"/>
  <manifest:file-entry manifest:media-type="image/png" manifest:full-path="Pictures/9761cb85ba88bc99204396e0ba15e323.png"/>
  <manifest:file-entry manifest:media-type="image/png" manifest:full-path="Pictures/5efd87158aedd88dadbc6598f1a0a49c.png"/>
  <manifest:file-entry manifest:media-type="image/png" manifest:full-path="Pictures/337942d41814f1d97c416e6ad6995175.png"/>
  <manifest:file-entry manifest:media-type="image/png" manifest:full-path="Pictures/5fed1d0db545448602a85aee66ed30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qroc_texte_a_trous"/><text:bookmark-start text:name="__RefHeading___creer_une_question_de_type_texte_a_trous_1"/><text:bookmark-start text:name="creer_une_question_de_type_texte_a_trous"/>Créer une question de type "Texte à trous"<text:bookmark-end text:name="__RefHeading___creer_une_question_de_type_texte_a_trous_1"/><text:bookmark-end text:name="creer_une_question_de_type_texte_a_trous"/></text:h>
      <text:p text:style-name="Text_20_body"><draw:frame draw:style-name="mediacenter" draw:name="0" text:anchor-type="paragraph" draw:z-index="0" svg:width="2.0108333333333cm" svg:height="1.7727083333333cm"><draw:image xlink:href="Pictures/a78968de3daef6a71b7619f49437bdaa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 format est une version simplifiée de la question de type cloze <text:span text:style-name="Strong_20_Emphasis">très adapté pour les textes à trous à écrire</text:span>. 
Pour les autres formats de textes à trous, nous vous recommandons plutôt d'autres formats de question :
</text:p>
            <text:list text:style-name="List_20_1" text:continue-numbering="false">
              <text:list-item>
                <text:p text:style-name="List_20_1_Content_First"> <text:span text:style-name="Strong_20_Emphasis">un seul mot ou expression à écrire</text:span> → <text:a xlink:type="simple" xlink:href="https://pedagowiki.unicaen.fr/doku.php?id=moodle:test:choix_questions:qroc" text:style-name="Internet_20_link" text:visited-style-name="Visited_20_Internet_20_Link">"Réponses courtes"</text:a></text:p>
              </text:list-item>
              <text:list-item>
                <text:p text:style-name="List_20_1_Content"> <text:span text:style-name="Strong_20_Emphasis">texte à trous avec des menus déroulants</text:span> → <text:a xlink:type="simple" xlink:href="https://pedagowiki.unicaen.fr/doku.php?id=moodle:test:choix_questions:qru_mot_manquant" text:style-name="Internet_20_link" text:visited-style-name="Visited_20_Internet_20_Link">"Sélectionner le mot manquant"</text:a></text:p>
              </text:list-item>
              <text:list-item>
                <text:p text:style-name="List_20_1_Content"> <text:span text:style-name="Strong_20_Emphasis">texte à trous avec des étiquettes à glisser-déposer</text:span> → <text:a xlink:type="simple" xlink:href="https://pedagowiki.unicaen.fr/doku.php?id=moodle:test:choix_questions:glisser_deposer_texte" text:style-name="Internet_20_link" text:visited-style-name="Visited_20_Internet_20_Link">"Glisser-déposer sur texte"</text:a></text:p>
              </text:list-item>
              <text:list-item>
                <text:p text:style-name="List_20_1_Content"> <text:span text:style-name="Strong_20_Emphasis">Au delà de quelques mots</text:span> → <text:a xlink:type="simple" xlink:href="https://pedagowiki.unicaen.fr/doku.php?id=moodle:test:choix_questions:composition" text:style-name="Internet_20_link" text:visited-style-name="Visited_20_Internet_20_Link">"Composition"</text:a> avec un modèle de réponse</text:p>
              </text:list-item>
              <text:list-item>
                <text:p text:style-name="List_20_1_Content_Last"> <text:span text:style-name="Strong_20_Emphasis">Besoin d'une analyse fine des réponses écrites ou d'une notation pour réponse partiellement correcte</text:span> → faire plusieurs <text:a xlink:type="simple" xlink:href="https://pedagowiki.unicaen.fr/doku.php?id=moodle:test:choix_questions:qroc" text:style-name="Internet_20_link" text:visited-style-name="Visited_20_Internet_20_Link">"Réponses courtes"</text:a></text:p>
              </text:list-item>
            </text:list>
          </table:table-cell>
        </table:table-row>
      </table:table>
      <text:h text:style-name="Heading_20_2" text:outline-level="2"><text:bookmark-start text:name="__RefHeading___etape_1choisir_le_type_de_question_2"/><text:bookmark-start text:name="etape_1choisir_le_type_de_question"/>Étape 1 : choisir le type de question<text:bookmark-end text:name="__RefHeading___etape_1choisir_le_type_de_question_2"/><text:bookmark-end text:name="etape_1choisir_le_type_de_question"/></text:h>
      <text:list text:style-name="List_20_1" text:continue-numbering="false">
        <text:list-item>
          <text:p text:style-name="LastListParagraph_List_20_1_Content_First"> sélectionner le type de question “Texte à trous” et cliquer sur “Ajouter” : </text:p>
        </text:list-item>
      </text:list>
      <text:p text:style-name="Text_20_body"><draw:frame draw:style-name="mediacenter" draw:name="2" text:anchor-type="paragraph" draw:z-index="2" svg:width="12.752916666667cm" svg:height="14.948958333333cm"><draw:image xlink:href="Pictures/53660881ee3bbf24df493a3e67fe40c4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3" text:anchor-type="paragraph" draw:z-index="3" svg:width="16.801041666667cm" svg:height="11.43cm"><draw:image xlink:href="Pictures/733b2fd604f1c1d9d82ce9dc73d4896e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pedagowiki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4" text:anchor-type="paragraph" draw:z-index="4" svg:width="16.536458333333cm" svg:height="2.06375cm"><draw:image xlink:href="Pictures/463aa9b59f9824a311a1388583fb3058.png" xlink:type="simple" xlink:show="embed" xlink:actuate="onLoad"/></draw:frame></text:p>
      <text:h text:style-name="Heading_20_2" text:outline-level="2"><text:bookmark-start text:name="__RefHeading___etape_4indiquer_la_consigne_et_le_texte_a_completer_5"/><text:bookmark-start text:name="etape_4indiquer_la_consigne_et_le_texte_a_completer"/>Étape 4 : indiquer la consigne et le texte à compléter<text:bookmark-end text:name="__RefHeading___etape_4indiquer_la_consigne_et_le_texte_a_completer_5"/><text:bookmark-end text:name="etape_4indiquer_la_consigne_et_le_texte_a_completer"/></text:h>
      <text:p text:style-name="Text_20_body"><draw:frame draw:style-name="mediacenter" draw:name="5" text:anchor-type="paragraph" draw:z-index="5" svg:width="16.1925cm" svg:height="9.1810416666667cm"><draw:image xlink:href="Pictures/19782d525a516cb19c6f06292256dd52.png" xlink:type="simple" xlink:show="embed" xlink:actuate="onLoad"/></draw:frame></text:p>
      <text:h text:style-name="Heading_20_2" text:outline-level="2"><text:bookmark-start text:name="__RefHeading___etape_5choisir_l_affichage_des_reponses_par_texte_a_trous_6"/><text:bookmark-start text:name="etape_5choisir_l_affichage_des_reponses_par_texte_a_trous"/>Étape 5 : choisir l'affichage des réponses par texte à trous<text:bookmark-end text:name="__RefHeading___etape_5choisir_l_affichage_des_reponses_par_texte_a_trous_6"/><text:bookmark-end text:name="etape_5choisir_l_affichage_des_reponses_par_texte_a_trous"/></text:h>
      <text:p text:style-name="Text_20_body"><draw:frame draw:style-name="mediacenter" draw:name="6" text:anchor-type="paragraph" draw:z-index="6" svg:width="13.361458333333cm" svg:height="8.0697916666667cm"><draw:image xlink:href="Pictures/523c8c27a5ef3b441e6c7212fd57fb6c.png" xlink:type="simple" xlink:show="embed" xlink:actuate="onLoad"/></draw:frame></text:p>
      <text:h text:style-name="Heading_20_2" text:outline-level="2"><text:bookmark-start text:name="__RefHeading___etape_6indiquer_les_reponses_7"/><text:bookmark-start text:name="etape_6indiquer_les_reponses"/>Étape 6 : indiquer les réponses<text:bookmark-end text:name="__RefHeading___etape_6indiquer_les_reponses_7"/><text:bookmark-end text:name="etape_6indiquer_les_reponses"/></text:h>
      <text:list text:style-name="List_20_1" text:continue-numbering="false">
        <text:list-item>
          <text:p text:style-name="LastListParagraph_List_20_1_Content_First"> indiquer les mots ou expressions qui seront à écrire en les encadrants de crochets : </text:p>
        </text:list-item>
      </text:list>
      <text:p text:style-name="Text_20_body"><draw:frame draw:style-name="mediacenter" draw:name="7" text:anchor-type="paragraph" draw:z-index="7" svg:width="15.980833333333cm" svg:height="9.1810416666667cm"><draw:image xlink:href="Pictures/443484d6a19fb92184f6a9a3397cccf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8" text:anchor-type="as-char" draw:z-index="8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les symboles crochets sont déjà utilisés dans votre texte, vous pouvez choisir un autre symbole pour désigner les mots et expressions qui seront à écrire : 
<draw:frame draw:style-name="mediacenter" draw:name="9" text:anchor-type="paragraph" draw:z-index="9" svg:width="13.440833333333cm" svg:height="7.62cm"><draw:image xlink:href="Pictures/8f6875e035455ccd1fedd7e6dba1ce98.png" xlink:type="simple" xlink:show="embed" xlink:actuate="onLoad"/></draw:frame>
</text:p>
          </table:table-cell>
        </table:table-row>
      </table:table>
      <text:h text:style-name="Heading_20_2" text:outline-level="2"><text:bookmark-start text:name="__RefHeading___etape_7verifier_le_parametrage_des_trous_8"/><text:bookmark-start text:name="etape_7verifier_le_parametrage_des_trous"/>Étape 7 : vérifier le paramétrage des trous<text:bookmark-end text:name="__RefHeading___etape_7verifier_le_parametrage_des_trous_8"/><text:bookmark-end text:name="etape_7verifier_le_parametrage_des_trous"/></text:h>
      <text:list text:style-name="List_20_1" text:continue-numbering="false">
        <text:list-item>
          <text:p text:style-name="LastListParagraph_List_20_1_Content_First"> cliquer sur “Ajouter le paramétrage des trous”</text:p>
        </text:list-item>
      </text:list>
      <text:p text:style-name="Text_20_body"><draw:frame draw:style-name="mediacenter" draw:name="10" text:anchor-type="paragraph" draw:z-index="10" svg:width="12.22375cm" svg:height="6.9320833333333cm"><draw:image xlink:href="Pictures/89172fe8d5e10f44a22996a3a192933f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que le paramétrage des trous correspond à ce que vous souhaitez</text:p>
        </text:list-item>
      </text:list>
      <text:p text:style-name="Text_20_body"><draw:frame draw:style-name="mediacenter" draw:name="11" text:anchor-type="paragraph" draw:z-index="11" svg:width="11.879791666667cm" svg:height="5.1858333333333cm"><draw:image xlink:href="Pictures/1343c177759efb8a9c33be734d52911e.png" xlink:type="simple" xlink:show="embed" xlink:actuate="onLoad"/></draw:frame></text:p>
      <text:list text:style-name="List_20_1" text:continue-numbering="false">
        <text:list-item>
          <text:p text:style-name="LastListParagraph_List_20_1_Content_First"> si besoin de modification cliquer sur “Éditer le texte de la question”</text:p>
        </text:list-item>
      </text:list>
      <text:p text:style-name="Text_20_body"><draw:frame draw:style-name="mediacenter" draw:name="12" text:anchor-type="paragraph" draw:z-index="12" svg:width="11.985625cm" svg:height="6.7733333333333cm"><draw:image xlink:href="Pictures/3b8c0f360a2a71de0167ea79aca1af4f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es modifications effectuées, cliquer de nouveau sur “Ajouter le paramétrage des trous” pour vérifier que les modifications correspondent à ce que vous souhaitez.</text:p>
        </text:list-item>
      </text:list>
      <text:p text:style-name="Text_20_body"><draw:frame draw:style-name="mediacenter" draw:name="13" text:anchor-type="paragraph" draw:z-index="13" svg:width="12.22375cm" svg:height="6.9320833333333cm"><draw:image xlink:href="Pictures/89172fe8d5e10f44a22996a3a192933f.png" xlink:type="simple" xlink:show="embed" xlink:actuate="onLoad"/></draw:frame></text:p>
      <text:h text:style-name="Heading_20_2" text:outline-level="2"><text:bookmark-start text:name="__RefHeading___etape_8previsualiser_et_corriger_les_erreurs_9"/><text:bookmark-start text:name="etape_8previsualiser_et_corriger_les_erreurs"/>Étape 8 : prévisualiser et corriger les erreurs<text:bookmark-end text:name="__RefHeading___etape_8previsualiser_et_corriger_les_erreurs_9"/><text:bookmark-end text:name="etape_8previsualiser_et_corriger_les_erreurs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14" text:anchor-type="paragraph" draw:z-index="14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5" text:anchor-type="paragraph" draw:z-index="15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en écrivant les réponses correctes et cliquer sur “Envoyer et terminer” pour vérifier : </text:p>
        </text:list-item>
      </text:list>
      <text:p text:style-name="Text_20_body"><draw:frame draw:style-name="mediacenter" draw:name="16" text:anchor-type="paragraph" draw:z-index="16" svg:width="17.30375cm" style:rel-width="100%" svg:height="8.175625cm" style:rel-height="scale"><draw:image xlink:href="Pictures/49a108c9adde061e70fdbd8472fce439.png" xlink:type="simple" xlink:show="embed" xlink:actuate="onLoad"/></draw:frame></text:p>
      <text:list text:style-name="List_20_1" text:continue-numbering="false">
        <text:list-item>
          <text:p text:style-name="LastListParagraph_List_20_1_Content_First"> si une ou plusieurs réponses correctes apparaissent en rouge</text:p>
        </text:list-item>
      </text:list>
      <text:p text:style-name="Text_20_body"><draw:frame draw:style-name="mediacenter" draw:name="17" text:anchor-type="paragraph" draw:z-index="17" svg:width="18.071041666667cm" style:rel-width="100%" svg:height="6.4822916666667cm" style:rel-height="scale"><draw:image xlink:href="Pictures/7311d5c2a8612a39bfcfa7dd5da29b1a.png" xlink:type="simple" xlink:show="embed" xlink:actuate="onLoad"/></draw:frame></text:p>
      <text:list text:style-name="List_20_1" text:continue-numbering="false">
        <text:list-item>
          <text:p text:style-name="LastListParagraph_List_20_1_Content_First"> aller voir plus bas que des éléments parasites ne se soient pas incrustés lors du copier-coller du texte exact attendu</text:p>
        </text:list-item>
      </text:list>
      <text:p text:style-name="Text_20_body"><draw:frame draw:style-name="mediacenter" draw:name="18" text:anchor-type="paragraph" draw:z-index="18" svg:width="17.197916666667cm" style:rel-width="100%" svg:height="6.35cm" style:rel-height="scale"><draw:image xlink:href="Pictures/138ebd92ed3681f2e3a028b911ef7764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repérer une chaîne de caractère parasite, cliquer sur “Fermer la prévisualisation”</text:p>
        </text:list-item>
      </text:list>
      <text:p text:style-name="Text_20_body"><draw:frame draw:style-name="mediacenter" draw:name="19" text:anchor-type="paragraph" draw:z-index="19" svg:width="5.2122916666667cm" svg:height="1.4816666666667cm"><draw:image xlink:href="Pictures/0d30955254d2dff022e5c6334b7c0650.png" xlink:type="simple" xlink:show="embed" xlink:actuate="onLoad"/></draw:frame></text:p>
      <text:list text:style-name="List_20_1" text:continue-numbering="false">
        <text:list-item>
          <text:p text:style-name="LastListParagraph_List_20_1_Content_First"> retourner sur le texte de la question et cliquer sur le symbole pour afficher les boutons avancés</text:p>
        </text:list-item>
      </text:list>
      <text:p text:style-name="Text_20_body"><draw:frame draw:style-name="mediacenter" draw:name="20" text:anchor-type="paragraph" draw:z-index="20" svg:width="16.086666666667cm" svg:height="8.5460416666667cm"><draw:image xlink:href="Pictures/795e820b688a2c02863e0c597309888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bouton &lt;/&gt; pour afficher le code HTML </text:p>
        </text:list-item>
      </text:list>
      <text:p text:style-name="Text_20_body"><draw:frame draw:style-name="mediacenter" draw:name="21" text:anchor-type="paragraph" draw:z-index="21" svg:width="15.980833333333cm" svg:height="9.3133333333333cm"><draw:image xlink:href="Pictures/0b992755df31489c4214368023ee114d.png" xlink:type="simple" xlink:show="embed" xlink:actuate="onLoad"/></draw:frame></text:p>
      <text:list text:style-name="List_20_1" text:continue-numbering="false">
        <text:list-item>
          <text:p text:style-name="LastListParagraph_List_20_1_Content_First"> chercher le chaine de parasite et supprimer là</text:p>
        </text:list-item>
      </text:list>
      <text:p text:style-name="Text_20_body"><draw:frame draw:style-name="mediacenter" draw:name="22" text:anchor-type="paragraph" draw:z-index="22" svg:width="12.091458333333cm" svg:height="6.2970833333333cm"><draw:image xlink:href="Pictures/ae62026c13e84bb2e0b1c8496de25b0c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e texte corrigé, cliquer de nouveau sur le bouton &lt;/&gt;</text:p>
        </text:list-item>
      </text:list>
      <text:p text:style-name="Text_20_body"><draw:frame draw:style-name="mediacenter" draw:name="23" text:anchor-type="paragraph" draw:z-index="23" svg:width="16.007291666667cm" svg:height="9.4720833333333cm"><draw:image xlink:href="Pictures/e350e07fa9c5de196ec1f2e0f423c48f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ez et cliquer sur “Enregistrer les modifications et continuer” : </text:p>
        </text:list-item>
      </text:list>
      <text:p text:style-name="Text_20_body"><draw:frame draw:style-name="mediacenter" draw:name="24" text:anchor-type="paragraph" draw:z-index="24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25" text:anchor-type="paragraph" draw:z-index="25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inscrivez les réponses correctes puis cliquer sur “Envoyer et terminer” pour vérifier que la correction a bien fonctionné</text:p>
        </text:list-item>
      </text:list>
      <text:p text:style-name="Text_20_body"><draw:frame draw:style-name="mediacenter" draw:name="26" text:anchor-type="paragraph" draw:z-index="26" svg:width="17.30375cm" style:rel-width="100%" svg:height="6.0589583333333cm" style:rel-height="scale"><draw:image xlink:href="Pictures/5109a06ba0ddd67bb297d4d1d30397a8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Fermer la prévisualisation”</text:p>
        </text:list-item>
      </text:list>
      <text:p text:style-name="Text_20_body"><draw:frame draw:style-name="mediacenter" draw:name="27" text:anchor-type="paragraph" draw:z-index="27" svg:width="5.2122916666667cm" svg:height="1.4816666666667cm"><draw:image xlink:href="Pictures/0d30955254d2dff022e5c6334b7c0650.png" xlink:type="simple" xlink:show="embed" xlink:actuate="onLoad"/></draw:frame></text:p>
      <text:h text:style-name="Heading_20_2" text:outline-level="2"><text:bookmark-start text:name="__RefHeading___etape_9cliquer_sur_enregistrer_10"/><text:bookmark-start text:name="etape_9cliquer_sur_enregistrer"/>Étape 9 : cliquer sur "Enregistrer"<text:bookmark-end text:name="__RefHeading___etape_9cliquer_sur_enregistrer_10"/><text:bookmark-end text:name="etape_9cliquer_sur_enregistrer"/></text:h>
      <text:p text:style-name="Text_20_body"><draw:frame draw:style-name="mediacenter" draw:name="28" text:anchor-type="paragraph" draw:z-index="28" svg:width="9.6572916666667cm" svg:height="3.175cm"><draw:image xlink:href="Pictures/ee619cb334aae91386fa86791111c39b.png" xlink:type="simple" xlink:show="embed" xlink:actuate="onLoad"/></draw:frame></text:p>
      <text:h text:style-name="Heading_20_2" text:outline-level="2"><text:bookmark-start text:name="__RefHeading___etape_10regler_la_valeur_de_la_question_dans_le_test_11"/><text:bookmark-start text:name="etape_10regler_la_valeur_de_la_question_dans_le_test"/>Étape 10 : régler la valeur de la question dans le test<text:bookmark-end text:name="__RefHeading___etape_10regler_la_valeur_de_la_question_dans_le_test_11"/><text:bookmark-end text:name="etape_10regler_la_valeur_de_la_question_dans_le_test"/></text:h>
      <text:p text:style-name="Text_20_body">La valeur par défaut d'un texte à trou est égale au nombre de trous. Ici, avec trois trous, la question vaut donc trois points par défaut : </text:p>
      <text:p text:style-name="Text_20_body"><draw:frame draw:style-name="mediacenter" draw:name="29" text:anchor-type="paragraph" draw:z-index="29" svg:width="15.795625cm" svg:height="1.5610416666667cm"><draw:image xlink:href="Pictures/a0d1a13a4cb03a71a37d6fffea2a94cd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ajuster la valeur de cette question en allant dans “Modifier le test” : </text:p>
        </text:list-item>
      </text:list>
      <text:p text:style-name="Text_20_body"><draw:frame draw:style-name="mediacenter" draw:name="30" text:anchor-type="paragraph" draw:z-index="30" svg:width="17.515416666667cm" style:rel-width="100%" svg:height="6.2177083333333cm" style:rel-height="scale"><draw:image xlink:href="Pictures/3cec083abe54d7fe1b8aa86a872ee81c.png" xlink:type="simple" xlink:show="embed" xlink:actuate="onLoad"/></draw:frame></text:p>
      <text:list text:style-name="List_20_1" text:continue-numbering="false">
        <text:list-item>
          <text:p text:style-name="LastListParagraph_List_20_1_Content_First"> puis en cliquant sur le crayon de la question </text:p>
        </text:list-item>
      </text:list>
      <text:p text:style-name="Text_20_body"><draw:frame draw:style-name="mediacenter" draw:name="31" text:anchor-type="paragraph" draw:z-index="31" svg:width="7.4347916666667cm" svg:height="3.0691666666667cm"><draw:image xlink:href="Pictures/1558770a131238b0b6d018029bbf8fc1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nouvelle valeur écrite, taper sur la touche de votre clavier “Entrer” pour valider.</text:p>
        </text:list-item>
      </text:list>
      <text:h text:style-name="Heading_20_1" text:outline-level="1"><text:bookmark-start text:name="__RefHeading___optionutiliser_les_indices_lettres_12"/><text:bookmark-start text:name="optionutiliser_les_indices_lettres"/>Option : utiliser les indices lettres<text:bookmark-end text:name="__RefHeading___optionutiliser_les_indices_lettres_12"/><text:bookmark-end text:name="optionutiliser_les_indices_lettres"/></text:h>
      <text:p text:style-name="Text_20_body">Lorsque le comportement des questions du test est réglé sur “Interactif avec essai multiples” (idéal en évaluation formative), </text:p>
      <text:p text:style-name="Text_20_body"><draw:frame draw:style-name="mediacenter" draw:name="32" text:anchor-type="paragraph" draw:z-index="32" svg:width="17.039166666667cm" style:rel-width="100%" svg:height="8.5460416666667cm" style:rel-height="scale"><draw:image xlink:href="Pictures/17b53814d6c8c97642133e0274043485.png" xlink:type="simple" xlink:show="embed" xlink:actuate="onLoad"/></draw:frame></text:p>
      <text:p text:style-name="Text_20_body">vous avez la possibilité de donner la première lettre du mot ou expression attendue comme premier indice, la seconde lettre comme deuxième indice et ainsi de suite. Pour cela, </text:p>
      <text:list text:style-name="List_20_1" text:continue-numbering="false">
        <text:list-item>
          <text:p text:style-name="LastListParagraph_List_20_1_Content_First"> dans “Plus d'options”, cliquer sur “Afficher plus”</text:p>
        </text:list-item>
      </text:list>
      <text:p text:style-name="Text_20_body"><draw:frame draw:style-name="mediacenter" draw:name="33" text:anchor-type="paragraph" draw:z-index="33" svg:width="13.49375cm" svg:height="9.2604166666667cm"><draw:image xlink:href="Pictures/38990dcd4d70e9bcea9819a90215378e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ocher l'option “Indices lettres” :</text:p>
        </text:list-item>
      </text:list>
      <text:p text:style-name="Text_20_body"><draw:frame draw:style-name="mediacenter" draw:name="34" text:anchor-type="paragraph" draw:z-index="34" svg:width="12.85875cm" svg:height="8.9958333333333cm"><draw:image xlink:href="Pictures/4c78da2fab867402655106e38427e474.png" xlink:type="simple" xlink:show="embed" xlink:actuate="onLoad"/></draw:frame></text:p>
      <text:h text:style-name="Heading_20_1" text:outline-level="1"><text:bookmark-start text:name="__RefHeading___optionautoriser_plusieurs_reponses_correctes_13"/><text:bookmark-start text:name="optionautoriser_plusieurs_reponses_correctes"/>Option : autoriser plusieurs réponses correctes<text:bookmark-end text:name="__RefHeading___optionautoriser_plusieurs_reponses_correctes_13"/><text:bookmark-end text:name="optionautoriser_plusieurs_reponses_correctes"/></text:h>
      <text:p text:style-name="Text_20_body">Pour autoriser plusieurs réponses correctes, il faut les indiquer à la suite de la première réponse correcte attendue en séparant par une <text:span text:style-name="Strong_20_Emphasis">barre verticale sans espace ni avant ni après</text:span> (touches “alt gr” + “6” sur clavier Windows, touches “alt” + “maj” + “L” sur clavier Mac OS) comme dans l'exemple suivant : </text:p>
      <text:list text:style-name="List_20_1" text:continue-numbering="false">
        <text:list-item>
          <text:p text:style-name="LastListParagraph_List_20_1_Content_First"> ajouter une autre solution dans le texte de la question (ici, le même terme mais sans l'accent) : </text:p>
        </text:list-item>
      </text:list>
      <text:p text:style-name="Text_20_body"><draw:frame draw:style-name="media" draw:name="35" text:anchor-type="as-char" draw:z-index="35" svg:width="16.139583333333cm" svg:height="9.6308333333333cm"><draw:image xlink:href="Pictures/b4f9f388a04d30a4c9f3c54f94db575c.png" xlink:type="simple" xlink:show="embed" xlink:actuate="onLoad"/></draw:frame></text:p>
      <text:list text:style-name="List_20_1" text:continue-numbering="false">
        <text:list-item>
          <text:p text:style-name="LastListParagraph_List_20_1_Content_First"> prévisualiser pour vérifier que la seconde solution est bien acceptée : </text:p>
        </text:list-item>
      </text:list>
      <text:p text:style-name="Text_20_body"><draw:frame draw:style-name="mediacenter" draw:name="36" text:anchor-type="paragraph" draw:z-index="36" svg:width="18.176875cm" style:rel-width="100%" svg:height="6.6145833333333cm" style:rel-height="scale"><draw:image xlink:href="Pictures/e5ef5e170f4c9038236fce8a461dfcec.png" xlink:type="simple" xlink:show="embed" xlink:actuate="onLoad"/></draw:frame></text:p>
      <text:h text:style-name="Heading_20_1" text:outline-level="1"><text:bookmark-start text:name="__RefHeading___optionliste_de_mots_a_ecrire_dans_un_ordre_quelconque_14"/><text:bookmark-start text:name="optionliste_de_mots_a_ecrire_dans_un_ordre_quelconque"/>Option : liste de mots à écrire dans un ordre quelconque<text:bookmark-end text:name="__RefHeading___optionliste_de_mots_a_ecrire_dans_un_ordre_quelconque_14"/><text:bookmark-end text:name="optionliste_de_mots_a_ecrire_dans_un_ordre_quelconque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7" text:anchor-type="as-char" draw:z-index="37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Attention, cette option est incompatible avec l'option autoriser plusieurs réponses correctes.</text:p>
          </table:table-cell>
        </table:table-row>
      </table:table>
      <text:list text:style-name="List_20_1" text:continue-numbering="false">
        <text:list-item>
          <text:p text:style-name="LastListParagraph_List_20_1_Content_First"> dans le texte de la question, indiquer plutôt les propositions comme dans l'exemple suivant en les séparant par une barre verticale (touches “alt gr” + “6” sur clavier Windows, touches “alt” + “maj” + “L” sur clavier Mac OS) : </text:p>
        </text:list-item>
      </text:list>
      <text:p text:style-name="Text_20_body"><draw:frame draw:style-name="mediacenter" draw:name="38" text:anchor-type="paragraph" draw:z-index="38" svg:width="16.139583333333cm" svg:height="8.969375cm"><draw:image xlink:href="Pictures/9761cb85ba88bc99204396e0ba15e323.png" xlink:type="simple" xlink:show="embed" xlink:actuate="onLoad"/></draw:frame></text:p>
      <text:list text:style-name="List_20_1" text:continue-numbering="false">
        <text:list-item>
          <text:p text:style-name="LastListParagraph_List_20_1_Content_First"> dans “Plus d'options”, cliquer sur “Afficher plus”</text:p>
        </text:list-item>
      </text:list>
      <text:p text:style-name="Text_20_body"><draw:frame draw:style-name="mediacenter" draw:name="39" text:anchor-type="paragraph" draw:z-index="39" svg:width="13.49375cm" svg:height="9.2604166666667cm"><draw:image xlink:href="Pictures/38990dcd4d70e9bcea9819a90215378e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'option “Pas de doublons” : </text:p>
        </text:list-item>
      </text:list>
      <text:p text:style-name="Text_20_body"><draw:frame draw:style-name="mediacenter" draw:name="40" text:anchor-type="paragraph" draw:z-index="40" svg:width="13.440833333333cm" svg:height="8.89cm"><draw:image xlink:href="Pictures/5efd87158aedd88dadbc6598f1a0a49c.png" xlink:type="simple" xlink:show="embed" xlink:actuate="onLoad"/></draw:frame></text:p>
      <text:list text:style-name="List_20_1" text:continue-numbering="false">
        <text:list-item>
          <text:p text:style-name="LastListParagraph_List_20_1_Content_First"> prévisualiser et essayer de donner les réponses dans un ordre aléatoire, vous observez que les réponses sont acceptées : </text:p>
        </text:list-item>
      </text:list>
      <text:p text:style-name="Text_20_body"><draw:frame draw:style-name="mediacenter" draw:name="41" text:anchor-type="paragraph" draw:z-index="41" svg:width="17.700625cm" style:rel-width="100%" svg:height="12.7cm" style:rel-height="scale"><draw:image xlink:href="Pictures/337942d41814f1d97c416e6ad6995175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essayer de donner plusieurs fois la même réponse, elle n'est acceptée qu'une seule fois : </text:p>
        </text:list-item>
      </text:list>
      <text:p text:style-name="Text_20_body"><draw:frame draw:style-name="mediacenter" draw:name="42" text:anchor-type="paragraph" draw:z-index="42" svg:width="17.62125cm" style:rel-width="100%" svg:height="12.567708333333cm" style:rel-height="scale"><draw:image xlink:href="Pictures/5fed1d0db545448602a85aee66ed30d3.png" xlink:type="simple" xlink:show="embed" xlink:actuate="onLoad"/></draw:frame></text:p>
      <text:h text:style-name="Heading_20_1" text:outline-level="1"><text:bookmark-start text:name="__RefHeading___pour_en_savoir_plus_15"/><text:bookmark-start text:name="pour_en_savoir_plus"/>Pour en savoir plus<text:bookmark-end text:name="__RefHeading___pour_en_savoir_plus_15"/><text:bookmark-end text:name="pour_en_savoir_plus"/></text:h>
      <text:p text:style-name="Text_20_body">Voir la documentation officielle (en anglais) : <text:a xlink:type="simple" xlink:href="https://docs.moodle.org/311/en/Gapfill_question_type" text:style-name="Internet_20_link" text:visited-style-name="Visited_20_Internet_20_Link">https://docs.moodle.org/311/en/Gapfill_question_typ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6:38</meta:creation-date>
    <dc:creator>Generated</dc:creator>
    <dc:date>2026-09-17T13::36:38</dc:date>
    <dc:language>en-US</dc:language>
    <meta:editing-cycles>1</meta:editing-cycles>
    <meta:editing-duration>PT0S</meta:editing-duration>
    <dc:title>moodle:test:choix_questions:qroc_texte_a_trous</dc:title>
  </office:meta>
</office:document-meta>
</file>