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e61400b6e5019fdbd95fcd39521155.png"/>
  <manifest:file-entry manifest:media-type="image/png" manifest:full-path="Pictures/3f458ace026a56ab6656343469d0c3af.png"/>
  <manifest:file-entry manifest:media-type="image/png" manifest:full-path="Pictures/6dbc987dca9d9d70a58d82e69f9e4958.png"/>
  <manifest:file-entry manifest:media-type="image/png" manifest:full-path="Pictures/a2b5f3d486c3c9d553e1bab96bc952e7.png"/>
  <manifest:file-entry manifest:media-type="image/png" manifest:full-path="Pictures/ba3986673c7947e511619aac1d554544.png"/>
  <manifest:file-entry manifest:media-type="image/png" manifest:full-path="Pictures/5726e5d6379eaefb30cd0c2ff778af0a.png"/>
  <manifest:file-entry manifest:media-type="image/png" manifest:full-path="Pictures/93d45425708624db5f7b37b39b056817.png"/>
  <manifest:file-entry manifest:media-type="image/png" manifest:full-path="Pictures/8e0054f3a9dcdd52e3d505d148912dc9.png"/>
  <manifest:file-entry manifest:media-type="image/png" manifest:full-path="Pictures/36bf99b2da0260e21dfc4a6382c42e41.png"/>
  <manifest:file-entry manifest:media-type="image/png" manifest:full-path="Pictures/b050d24808a63dccc46c612142c6d111.png"/>
  <manifest:file-entry manifest:media-type="image/png" manifest:full-path="Pictures/8f720e3ab36f73a8031141ff9e7a0e13.png"/>
  <manifest:file-entry manifest:media-type="image/png" manifest:full-path="Pictures/6580b67c42da4527f013defedcd2b891.png"/>
  <manifest:file-entry manifest:media-type="image/png" manifest:full-path="Pictures/d25e588681d81e5787a78e0d59969033.png"/>
  <manifest:file-entry manifest:media-type="image/png" manifest:full-path="Pictures/f365e12451a25e4c0f3bffa1a9482337.png"/>
  <manifest:file-entry manifest:media-type="image/png" manifest:full-path="Pictures/e367d50328ddeda6aa9274795f9613b4.png"/>
  <manifest:file-entry manifest:media-type="image/png" manifest:full-path="Pictures/088cd95a65604a43213bd0a97664d87b.png"/>
  <manifest:file-entry manifest:media-type="image/png" manifest:full-path="Pictures/cbf8e51fb4956591246ba25e72426d5c.png"/>
  <manifest:file-entry manifest:media-type="image/png" manifest:full-path="Pictures/a7d36e8cc8a7894aac0187c197a712be.png"/>
  <manifest:file-entry manifest:media-type="image/png" manifest:full-path="Pictures/18c13c32985f04a1ac561195e82e387e.png"/>
  <manifest:file-entry manifest:media-type="image/png" manifest:full-path="Pictures/327db1bed6d27e632e75fba72d0c52c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qroc_numerique"/><text:bookmark-start text:name="__RefHeading___creer_une_question_de_type_numerique_1"/><text:bookmark-start text:name="creer_une_question_de_type_numerique"/>Créer une question de type "Numérique"<text:bookmark-end text:name="__RefHeading___creer_une_question_de_type_numerique_1"/><text:bookmark-end text:name="creer_une_question_de_type_numerique"/></text:h>
      <text:p text:style-name="Text_20_body"><draw:frame draw:style-name="mediacenter" draw:name="0" text:anchor-type="paragraph" draw:z-index="0" svg:width="2.0902083333333cm" svg:height="1.4816666666667cm"><draw:image xlink:href="Pictures/5ce61400b6e5019fdbd95fcd39521155.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Pour savoir comment créer les questions directement dans la banque de question, se reporter à la documentation : <text:a xlink:type="simple" xlink:href="https://pedagowiki.unicaen.fr/doku.php?id=moodle:test:banque_questions" text:style-name="Internet_20_link" text:visited-style-name="Visited_20_Internet_20_Link">Créer et gérer une banque de questions</text:a>.</text:p>
          </table:table-cell>
        </table:table-row>
      </table:table>
      <text:h text:style-name="Heading_20_2" text:outline-level="2"><text:bookmark-start text:name="__RefHeading___etape_1selectionner_le_type_de_question_numerique_2"/><text:bookmark-start text:name="etape_1selectionner_le_type_de_question_numerique"/>Étape 1 : Sélectionner le type de question "Numérique"<text:bookmark-end text:name="__RefHeading___etape_1selectionner_le_type_de_question_numerique_2"/><text:bookmark-end text:name="etape_1selectionner_le_type_de_question_numerique"/></text:h>
      <text:p text:style-name="Text_20_body"><draw:frame draw:style-name="mediacenter" draw:name="2" text:anchor-type="paragraph" draw:z-index="2" svg:width="11.324166666667cm" svg:height="14.313958333333cm"><draw:image xlink:href="Pictures/6dbc987dca9d9d70a58d82e69f9e4958.png" xlink:type="simple" xlink:show="embed" xlink:actuate="onLoad"/></draw:frame></text:p>
      <text:h text:style-name="Heading_20_2" text:outline-level="2"><text:bookmark-start text:name="__RefHeading___etape_2si_besoin_choisir_la_categorie_3"/><text:bookmark-start text:name="etape_2si_besoin_choisir_la_categorie"/>Étape 2 : Si besoin, choisir la catégorie<text:bookmark-end text:name="__RefHeading___etape_2si_besoin_choisir_la_categorie_3"/><text:bookmark-end text:name="etape_2si_besoin_choisir_la_categorie"/></text:h>
      <text:p text:style-name="Text_20_body"><draw:frame draw:style-name="mediacenter" draw:name="3" text:anchor-type="paragraph" draw:z-index="3" svg:width="17.092083333333cm" style:rel-width="100%" svg:height="10.451041666667cm" style:rel-height="scale"><draw:image xlink:href="Pictures/a2b5f3d486c3c9d553e1bab96bc952e7.png" xlink:type="simple" xlink:show="embed" xlink:actuate="onLoad"/></draw:frame></text:p>
      <text:h text:style-name="Heading_20_2" text:outline-level="2"><text:bookmark-start text:name="__RefHeading___etape_3donner_un_nom_a_la_question_4"/><text:bookmark-start text:name="etape_3donner_un_nom_a_la_question"/>Étape 3 : Donner un nom à la question<text:bookmark-end text:name="__RefHeading___etape_3donner_un_nom_a_la_question_4"/><text:bookmark-end text:name="etape_3donner_un_nom_a_la_question"/></text:h>
      <text:p text:style-name="Text_20_body"><draw:frame draw:style-name="mediacenter" draw:name="4" text:anchor-type="paragraph" draw:z-index="4" svg:width="16.959791666667cm" svg:height="1.2170833333333cm"><draw:image xlink:href="Pictures/ba3986673c7947e511619aac1d554544.png" xlink:type="simple" xlink:show="embed" xlink:actuate="onLoad"/></draw:frame></text:p>
      <text:h text:style-name="Heading_20_2" text:outline-level="2"><text:bookmark-start text:name="__RefHeading___etape_4ecrire_la_consigne_amorce_5"/><text:bookmark-start text:name="etape_4ecrire_la_consigne_amorce"/>Étape 4 : Écrire la consigne (amorce)<text:bookmark-end text:name="__RefHeading___etape_4ecrire_la_consigne_amorce_5"/><text:bookmark-end text:name="etape_4ecrire_la_consigne_amorce"/></text:h>
      <text:p text:style-name="Text_20_body"><draw:frame draw:style-name="mediacenter" draw:name="5" text:anchor-type="paragraph" draw:z-index="5" svg:width="17.409583333333cm" style:rel-width="100%" svg:height="8.9429166666667cm" style:rel-height="scale"><draw:image xlink:href="Pictures/5726e5d6379eaefb30cd0c2ff778af0a.png" xlink:type="simple" xlink:show="embed" xlink:actuate="onLoad"/></draw:frame></text:p>
      <text:h text:style-name="Heading_20_2" text:outline-level="2"><text:bookmark-start text:name="__RefHeading___etape_5indiquer_le_nombre_de_points_6"/><text:bookmark-start text:name="etape_5indiquer_le_nombre_de_points"/>Étape 5 : Indiquer le nombre de points<text:bookmark-end text:name="__RefHeading___etape_5indiquer_le_nombre_de_points_6"/><text:bookmark-end text:name="etape_5indiquer_le_nombre_de_points"/></text:h>
      <text:p text:style-name="Text_20_body"><draw:frame draw:style-name="mediacenter" draw:name="6" text:anchor-type="paragraph" draw:z-index="6" svg:width="7.8316666666667cm" svg:height="1.2170833333333cm"><draw:image xlink:href="Pictures/93d45425708624db5f7b37b39b056817.png" xlink:type="simple" xlink:show="embed" xlink:actuate="onLoad"/></draw:frame></text:p>
      <text:h text:style-name="Heading_20_2" text:outline-level="2"><text:bookmark-start text:name="__RefHeading___etape_6ecrire_la_ou_les_proposition_s_attendues_et_indiquer_leur_cotation_7"/><text:bookmark-start text:name="etape_6ecrire_la_ou_les_proposition_s_attendues_et_indiquer_leur_cotation"/>Étape 6 : Écrire la (ou les) proposition(s) attendues et indiquer leur cotation<text:bookmark-end text:name="__RefHeading___etape_6ecrire_la_ou_les_proposition_s_attendues_et_indiquer_leur_cotation_7"/><text:bookmark-end text:name="etape_6ecrire_la_ou_les_proposition_s_attendues_et_indiquer_leur_cotation"/></text:h>
      <text:list text:style-name="List_20_1" text:continue-numbering="false">
        <text:list-item>
          <text:p text:style-name="LastListParagraph_List_20_1_Content_First"> Indiquer le résultat attendu et choisir <text:span text:style-name="Strong_20_Emphasis">100%</text:span> pour indiquer que le résultat indiqué est correct :</text:p>
        </text:list-item>
      </text:list>
      <text:p text:style-name="Text_20_body"><draw:frame draw:style-name="mediacenter" draw:name="7" text:anchor-type="paragraph" draw:z-index="7" svg:width="17.93875cm" style:rel-width="100%" svg:height="7.7258333333333cm" style:rel-height="scale"><draw:image xlink:href="Pictures/8e0054f3a9dcdd52e3d505d148912dc9.png" xlink:type="simple" xlink:show="embed" xlink:actuate="onLoad"/></draw:frame></text:p>
      <text:h text:style-name="Heading_20_2" text:outline-level="2"><text:bookmark-start text:name="__RefHeading___etape_7indiquer_la_marge_d_erreur_acceptee_8"/><text:bookmark-start text:name="etape_7indiquer_la_marge_d_erreur_acceptee"/>Étape 7 : Indiquer la marge d'erreur acceptée<text:bookmark-end text:name="__RefHeading___etape_7indiquer_la_marge_d_erreur_acceptee_8"/><text:bookmark-end text:name="etape_7indiquer_la_marge_d_erreur_acceptee"/></text:h>
      <text:p text:style-name="Text_20_body">La marge d'erreur constitue un variation acceptée autour de la valeur attendue. Si vous n'acceptez que la valeur exacte, laisser 0 dans la case :</text:p>
      <text:p text:style-name="Text_20_body"><draw:frame draw:style-name="mediacenter" draw:name="8" text:anchor-type="paragraph" draw:z-index="8" svg:width="17.885833333333cm" style:rel-width="100%" svg:height="7.6464583333333cm" style:rel-height="scale"><draw:image xlink:href="Pictures/36bf99b2da0260e21dfc4a6382c42e41.png" xlink:type="simple" xlink:show="embed" xlink:actuate="onLoad"/></draw:frame></text:p>
      <text:h text:style-name="Heading_20_2" text:outline-level="2"><text:bookmark-start text:name="__RefHeading___etape_8previsualiser_la_question_9"/><text:bookmark-start text:name="etape_8previsualiser_la_question"/>Étape 8 : Prévisualiser la question<text:bookmark-end text:name="__RefHeading___etape_8previsualiser_la_question_9"/><text:bookmark-end text:name="etape_8previsualiser_la_question"/></text:h>
      <text:list text:style-name="List_20_1" text:continue-numbering="false">
        <text:list-item>
          <text:p text:style-name="LastListParagraph_List_20_1_Content_First"> Cliquer sur « Enregistrer les modifications et continuer »</text:p>
        </text:list-item>
      </text:list>
      <text:p text:style-name="Text_20_body"><draw:frame draw:style-name="mediacenter" draw:name="9" text:anchor-type="paragraph" draw:z-index="9" svg:width="7.0114583333333cm" svg:height="2.4341666666667cm"><draw:image xlink:href="Pictures/b050d24808a63dccc46c612142c6d111.png" xlink:type="simple" xlink:show="embed" xlink:actuate="onLoad"/></draw:frame></text:p>
      <text:list text:style-name="List_20_1" text:continue-numbering="false">
        <text:list-item>
          <text:p text:style-name="LastListParagraph_List_20_1_Content_First"> Cliquer sur « <text:span text:style-name="Strong_20_Emphasis">Aperçu</text:span> » : </text:p>
        </text:list-item>
      </text:list>
      <text:p text:style-name="Text_20_body"><draw:frame draw:style-name="mediacenter" draw:name="10" text:anchor-type="paragraph" draw:z-index="10" svg:width="8.8370833333333cm" svg:height="2.301875cm"><draw:image xlink:href="Pictures/8f720e3ab36f73a8031141ff9e7a0e13.png" xlink:type="simple" xlink:show="embed" xlink:actuate="onLoad"/></draw:frame></text:p>
      <text:list text:style-name="List_20_1" text:continue-numbering="false">
        <text:list-item>
          <text:p text:style-name="LastListParagraph_List_20_1_Content_First"> Écrire une proposition et cliquer sur « <text:span text:style-name="Strong_20_Emphasis">Envoyer et Terminer</text:span> » :</text:p>
        </text:list-item>
      </text:list>
      <text:p text:style-name="Text_20_body"><draw:frame draw:style-name="mediacenter" draw:name="11" text:anchor-type="paragraph" draw:z-index="11" svg:width="15.292916666667cm" svg:height="5.7414583333333cm"><draw:image xlink:href="Pictures/6580b67c42da4527f013defedcd2b891.png" xlink:type="simple" xlink:show="embed" xlink:actuate="onLoad"/></draw:frame></text:p>
      <text:list text:style-name="List_20_1" text:continue-numbering="false">
        <text:list-item>
          <text:p text:style-name="LastListParagraph_List_20_1_Content_First"> Cliquer sur « <text:span text:style-name="Strong_20_Emphasis">Recommencer</text:span> » autant que souhaité et sur « <text:span text:style-name="Strong_20_Emphasis">Remplir les réponses correctes</text:span> » pour vérifier le comportement adéquat de la question. Puis, cliquer sur « <text:span text:style-name="Strong_20_Emphasis">Fermer le prévisualisation</text:span> » : </text:p>
        </text:list-item>
      </text:list>
      <text:p text:style-name="Text_20_body"><draw:frame draw:style-name="mediacenter" draw:name="12" text:anchor-type="paragraph" draw:z-index="12" svg:width="15.372291666667cm" svg:height="7.5935416666667cm"><draw:image xlink:href="Pictures/d25e588681d81e5787a78e0d59969033.png" xlink:type="simple" xlink:show="embed" xlink:actuate="onLoad"/></draw:frame></text:p>
      <text:h text:style-name="Heading_20_2" text:outline-level="2"><text:bookmark-start text:name="__RefHeading___etape_9cliquer_sur_enregistrer_10"/><text:bookmark-start text:name="etape_9cliquer_sur_enregistrer"/>Étape 9 : Cliquer sur « Enregistrer »<text:bookmark-end text:name="__RefHeading___etape_9cliquer_sur_enregistrer_10"/><text:bookmark-end text:name="etape_9cliquer_sur_enregistrer"/></text:h>
      <text:p text:style-name="Text_20_body"><draw:frame draw:style-name="mediacenter" draw:name="13" text:anchor-type="paragraph" draw:z-index="13" svg:width="8.4402083333333cm" svg:height="2.8839583333333cm"><draw:image xlink:href="Pictures/f365e12451a25e4c0f3bffa1a9482337.png" xlink:type="simple" xlink:show="embed" xlink:actuate="onLoad"/></draw:frame></text:p>
      <text:p text:style-name="Text_20_body">La question a été ajoutée dans votre banque de questions.</text:p>
      <text:h text:style-name="Heading_20_1" text:outline-level="1"><text:bookmark-start text:name="__RefHeading___optionaccepter_un_intervalle_11"/><text:bookmark-start text:name="optionaccepter_un_intervalle"/>Option : Accepter un intervalle<text:bookmark-end text:name="__RefHeading___optionaccepter_un_intervalle_11"/><text:bookmark-end text:name="optionaccepter_un_intervalle"/></text:h>
      <text:list text:style-name="List_20_1" text:continue-numbering="false">
        <text:list-item>
          <text:p text:style-name="List_20_1_Content_First"> Soit deux valeurs réelles a et b tel que a &lt; b ;</text:p>
        </text:list-item>
        <text:list-item>
          <text:p text:style-name="List_20_1_Content"> Soit m le centre de l'intervalle [a;b] tel que m = (a+b)/2 ;</text:p>
        </text:list-item>
        <text:list-item>
          <text:p text:style-name="List_20_1_Content"> Soit d l'amplitude (ou distance entre les bornes) de l'intervalle [a;b] tel que d = b-a ;</text:p>
        </text:list-item>
        <text:list-item>
          <text:p text:style-name="List_20_1_Content"> Soit d/2 la demi-amplitude de l'intervalle [a;b] ;</text:p>
        </text:list-item>
        <text:list-item>
          <text:p text:style-name="List_20_1_Content_Last"> Soit p la précision maximale de la réponse attendue (ou arrondis à p près).</text:p>
        </text:list-item>
      </text:list>
      <text:p text:style-name="Text_20_body"><text:span text:style-name="underline">Exemple</text:span> : considérons l'intervalle [46;49] alors :</text:p>
      <text:list text:style-name="List_20_1" text:continue-numbering="false">
        <text:list-item>
          <text:p text:style-name="List_20_1_Content_First"> le milieu de cet intervalle est m = (46+49)/2 = 47,5 ;</text:p>
        </text:list-item>
        <text:list-item>
          <text:p text:style-name="List_20_1_Content"> l'amplitude est d = 49-46 = 3 ;</text:p>
        </text:list-item>
        <text:list-item>
          <text:p text:style-name="List_20_1_Content_Last"> la demi-amplitude est égale à 3/2 soit en valeur décimale 1,5.</text:p>
        </text:list-item>
      </text:list>
      <text:h text:style-name="Heading_20_3" text:outline-level="3"><text:bookmark-start text:name="__RefHeading___intervalle_ferme_12"/><text:bookmark-start text:name="intervalle_ferme"/>Intervalle fermé<text:bookmark-end text:name="__RefHeading___intervalle_ferme_12"/><text:bookmark-end text:name="intervalle_ferme"/></text:h>
      <text:p text:style-name="Text_20_body">S = [a;b] va être transformé numériquement en S = m ± d/2</text:p>
      <text:p text:style-name="Text_20_body"><text:span text:style-name="underline">Exemple</text:span> : S = [46;49] est transformé en S = 47,5 ± 1,5</text:p>
      <text:p text:style-name="Text_20_body"><draw:frame draw:style-name="mediacenter" draw:name="14" text:anchor-type="paragraph" draw:z-index="14" svg:width="17.145cm" style:rel-width="100%" svg:height="7.5141666666667cm" style:rel-height="scale"><draw:image xlink:href="Pictures/e367d50328ddeda6aa9274795f9613b4.png" xlink:type="simple" xlink:show="embed" xlink:actuate="onLoad"/></draw:frame></text:p>
      <text:h text:style-name="Heading_20_3" text:outline-level="3"><text:bookmark-start text:name="__RefHeading___intervalle_ouvert_13"/><text:bookmark-start text:name="intervalle_ouvert"/>Intervalle ouvert<text:bookmark-end text:name="__RefHeading___intervalle_ouvert_13"/><text:bookmark-end text:name="intervalle_ouvert"/></text:h>
      <text:p text:style-name="Text_20_body">S = ]a;b[ va être transformé numériquement en S = m ± (d/2 - p)</text:p>
      <text:p text:style-name="Text_20_body"><text:span text:style-name="underline">Exemple</text:span> : S = ]46;49[ avec une précision maximale p = 0,01 est transformé en S = 47,5 ± (1,5 - 0,01) = 47,5 ± 1,49</text:p>
      <text:p text:style-name="Text_20_body"><draw:frame draw:style-name="mediacenter" draw:name="15" text:anchor-type="paragraph" draw:z-index="15" svg:width="17.065625cm" style:rel-width="100%" svg:height="7.62cm" style:rel-height="scale"><draw:image xlink:href="Pictures/088cd95a65604a43213bd0a97664d87b.png" xlink:type="simple" xlink:show="embed" xlink:actuate="onLoad"/></draw:frame></text:p>
      <text:h text:style-name="Heading_20_3" text:outline-level="3"><text:bookmark-start text:name="__RefHeading___intervalle_semi-ouvert_14"/><text:bookmark-start text:name="intervalle_semi-ouvert"/>Intervalle semi-ouvert<text:bookmark-end text:name="__RefHeading___intervalle_semi-ouvert_14"/><text:bookmark-end text:name="intervalle_semi-ouvert"/></text:h>
      <text:p text:style-name="Text_20_body">S = [a;b[ va être transformé en S = a ou S = ]a;b[</text:p>
      <text:p text:style-name="Text_20_body"><text:span text:style-name="underline">Exemple</text:span> : S = [46;49[ avec une précision maximale p = 0,01 est transformé en S = 46 ou 47,5 ± 1,49</text:p>
      <text:p text:style-name="Text_20_body"><draw:frame draw:style-name="mediacenter" draw:name="16" text:anchor-type="paragraph" draw:z-index="16" svg:width="17.118541666667cm" style:rel-width="100%" svg:height="14.76375cm" style:rel-height="scale"><draw:image xlink:href="Pictures/cbf8e51fb4956591246ba25e72426d5c.png" xlink:type="simple" xlink:show="embed" xlink:actuate="onLoad"/></draw:frame></text:p>
      <text:h text:style-name="Heading_20_1" text:outline-level="1"><text:bookmark-start text:name="__RefHeading___optionnotation_differenciee_15"/><text:bookmark-start text:name="optionnotation_differenciee"/>Option : Notation différenciée<text:bookmark-end text:name="__RefHeading___optionnotation_differenciee_15"/><text:bookmark-end text:name="optionnotation_differenciee"/></text:h>
      <text:p text:style-name="Text_20_body">Si vous souhaitez accorder une note différente en fonction de la précision de la réponse (par exemple 100 % pour la valeur exacte et 50 % pour une valeur approchée à 0,1 près dans la même unité) : </text:p>
      <text:p text:style-name="Text_20_body"><draw:frame draw:style-name="mediacenter" draw:name="17" text:anchor-type="paragraph" draw:z-index="17" svg:width="17.224375cm" style:rel-width="100%" svg:height="14.948958333333cm" style:rel-height="scale"><draw:image xlink:href="Pictures/a7d36e8cc8a7894aac0187c197a712be.png" xlink:type="simple" xlink:show="embed" xlink:actuate="onLoad"/></draw:frame></text:p>
      <text:h text:style-name="Heading_20_1" text:outline-level="1"><text:bookmark-start text:name="__RefHeading___optionajouter_un_feedback_retroaction_16"/><text:bookmark-start text:name="optionajouter_un_feedback_retroaction"/>Option : Ajouter un feedback (rétroaction)<text:bookmark-end text:name="__RefHeading___optionajouter_un_feedback_retroaction_16"/><text:bookmark-end text:name="optionajouter_un_feedback_retroaction"/></text:h>
      <text:p text:style-name="Text_20_body">Il y a deux types de feedbacks classiques disponibles dans une question réponse multiple : </text:p>
      <text:list text:style-name="List_20_1" text:continue-numbering="false">
        <text:list-item>
          <text:p text:style-name="LastListParagraph_List_20_1_Content_First"> Le <text:span text:style-name="Strong_20_Emphasis">feedback spécifique</text:span> de chaque réponse : une rétroaction différenciée est affichée en fonction de la réponse fournie par l’étudiant. Vous pouvez ainsi fournir à l’étudiant des éléments pour comprendre pourquoi la réponse est correcte ou incorrecte. La réponse joker “*” (associée à la note “Aucun”) permet de donner un feed-back spécifique à tous les étudiants ayant une réponse incorrecte (c'est-à-dire une réponse ne correspondant pas aux autres réponses indiquées) : </text:p>
        </text:list-item>
      </text:list>
      <text:p text:style-name="Text_20_body"><draw:frame draw:style-name="mediacenter" draw:name="18" text:anchor-type="paragraph" draw:z-index="18" svg:width="17.012708333333cm" style:rel-width="100%" svg:height="14.76375cm" style:rel-height="scale"><draw:image xlink:href="Pictures/18c13c32985f04a1ac561195e82e387e.png" xlink:type="simple" xlink:show="embed" xlink:actuate="onLoad"/></draw:frame></text:p>
      <text:list text:style-name="List_20_1" text:continue-numbering="false">
        <text:list-item>
          <text:p text:style-name="LastListParagraph_List_20_1_Content_First"> Le <text:span text:style-name="Strong_20_Emphasis">feedback général</text:span> de la question : une même rétroaction est affichée à tous les étudiants quelle que soit la réponse fournie par l’étudiant. Vous pouvez utiliser la rétroaction générale pour donner aux étudiants des éléments de compréhension générales, une description de ce que la question cherchait à évaluer, ou pour leur donner un lien pour en savoir plus.</text:p>
        </text:list-item>
      </text:list>
      <text:p text:style-name="Text_20_body"><draw:frame draw:style-name="mediacenter" draw:name="19" text:anchor-type="paragraph" draw:z-index="19" svg:width="16.377708333333cm" svg:height="6.8527083333333cm"><draw:image xlink:href="Pictures/327db1bed6d27e632e75fba72d0c52cd.png" xlink:type="simple" xlink:show="embed" xlink:actuate="onLoad"/></draw:frame></text:p>
      <text:p text:style-name="Text_20_body">Vous pouvez contrôler à quel moment le feedback spécifique et le feedback général sont montrés aux étudiants en sélectionnant les « Options de relecture » dans les paramètres du test.</text:p>
      <text:h text:style-name="Heading_20_1" text:outline-level="1"><text:bookmark-start text:name="__RefHeading___en_savoir_plus_17"/><text:bookmark-start text:name="en_savoir_plus"/>En savoir plus<text:bookmark-end text:name="__RefHeading___en_savoir_plus_17"/><text:bookmark-end text:name="en_savoir_plus"/></text:h>
      <text:p text:style-name="Text_20_body">Voir la documentation officielle : <text:a xlink:type="simple" xlink:href="https://docs.moodle.org/3x/fr/Question_num%C3%A9rique" text:style-name="Internet_20_link" text:visited-style-name="Visited_20_Internet_20_Link">Question "Numériq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11:54</meta:creation-date>
    <dc:creator>Generated</dc:creator>
    <dc:date>2026-09-17T02::11:54</dc:date>
    <dc:language>en-US</dc:language>
    <meta:editing-cycles>1</meta:editing-cycles>
    <meta:editing-duration>PT0S</meta:editing-duration>
    <dc:title>moodle:test:choix_questions:qroc_numerique</dc:title>
  </office:meta>
</office:document-meta>
</file>