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1fabfb30b64776d9f193143cb290954.png"/>
  <manifest:file-entry manifest:media-type="image/png" manifest:full-path="Pictures/5ad24ea9cfd131c7a217923eae44fdf2.png"/>
  <manifest:file-entry manifest:media-type="image/png" manifest:full-path="Pictures/23114ea11927f942cd2de7d123a7f7a0.png"/>
  <manifest:file-entry manifest:media-type="image/png" manifest:full-path="Pictures/4b7a93005e7b6c8454ed2fda3fee80a9.png"/>
  <manifest:file-entry manifest:media-type="image/png" manifest:full-path="Pictures/f517a9afa41c31a10d4f19632c0ba620.png"/>
  <manifest:file-entry manifest:media-type="image/png" manifest:full-path="Pictures/91fc9af0dad3c223f265ba593d3a5a3f.png"/>
  <manifest:file-entry manifest:media-type="image/png" manifest:full-path="Pictures/c327a9ad0b8aa6697769f74a69cd851a.png"/>
  <manifest:file-entry manifest:media-type="image/png" manifest:full-path="Pictures/08bef1693a59af6e8745aaa2693e5a30.png"/>
  <manifest:file-entry manifest:media-type="image/png" manifest:full-path="Pictures/c56b9cee65b630dd8c670d9aa3687cdb.png"/>
  <manifest:file-entry manifest:media-type="image/png" manifest:full-path="Pictures/8c4b36e0dcbbbae265f8bd1f58ec1f7e.png"/>
  <manifest:file-entry manifest:media-type="image/png" manifest:full-path="Pictures/ad31d3ab255d0bd497aac231827e38e1.png"/>
  <manifest:file-entry manifest:media-type="image/png" manifest:full-path="Pictures/8200af5f6deab588f349ef2280cc3b10.png"/>
  <manifest:file-entry manifest:media-type="image/png" manifest:full-path="Pictures/744bbf0b7621a0d4db4b447720c3b6ac.png"/>
  <manifest:file-entry manifest:media-type="image/png" manifest:full-path="Pictures/074239f788e9c0f984d8a80496ff30ac.png"/>
  <manifest:file-entry manifest:media-type="image/png" manifest:full-path="Pictures/b0111bb254c717ea113aa681e1515269.png"/>
  <manifest:file-entry manifest:media-type="image/png" manifest:full-path="Pictures/b2ec91c4251b38d124bb72eb96d9b646.png"/>
  <manifest:file-entry manifest:media-type="image/png" manifest:full-path="Pictures/87de25ee3985098bd5606d6cba7a31b3.png"/>
  <manifest:file-entry manifest:media-type="image/png" manifest:full-path="Pictures/a98df34e2971e123f0961b4fdeea4b49.png"/>
  <manifest:file-entry manifest:media-type="image/png" manifest:full-path="Pictures/086f8f17795a5638503bd2b0fabb9e8e.png"/>
  <manifest:file-entry manifest:media-type="image/png" manifest:full-path="Pictures/87a45d0a3d637b2fee3bff4cf67e13ea.png"/>
  <manifest:file-entry manifest:media-type="image/png" manifest:full-path="Pictures/37d7f32e129a8f4bda416b2de554dcd8.png"/>
  <manifest:file-entry manifest:media-type="image/png" manifest:full-path="Pictures/a3852211a5aca1bc914ced7416ff399c.png"/>
  <manifest:file-entry manifest:media-type="image/png" manifest:full-path="Pictures/df692df3628473ed4ffa027376252a84.png"/>
  <manifest:file-entry manifest:media-type="image/png" manifest:full-path="Pictures/8256ccf0b8a63e552494cd0465f9be45.png"/>
  <manifest:file-entry manifest:media-type="image/png" manifest:full-path="Pictures/51152e70b99f38f77df5a4f51826a3a5.png"/>
  <manifest:file-entry manifest:media-type="image/png" manifest:full-path="Pictures/4b2cd37f6bf8ccc1cf84eda95f5a6972.png"/>
  <manifest:file-entry manifest:media-type="image/png" manifest:full-path="Pictures/2f0b2ea8fdf82c8b4b30526bb8e75f38.png"/>
  <manifest:file-entry manifest:media-type="image/png" manifest:full-path="Pictures/14a116e125ea30b357bc8f974846640d.png"/>
  <manifest:file-entry manifest:media-type="image/png" manifest:full-path="Pictures/db43a02993cbc1ae2ea25c2b30136477.png"/>
  <manifest:file-entry manifest:media-type="image/png" manifest:full-path="Pictures/de24aae5b8937f0396d33308bf22a9cd.png"/>
  <manifest:file-entry manifest:media-type="image/png" manifest:full-path="Pictures/fd8287f3d93dbea959f1b8d334e5a2b0.png"/>
  <manifest:file-entry manifest:media-type="image/png" manifest:full-path="Pictures/39027275cc754032f50eb52371cfa6d1.png"/>
  <manifest:file-entry manifest:media-type="image/png" manifest:full-path="Pictures/94bcb2f62144bbe8a67592506a69d79a.png"/>
  <manifest:file-entry manifest:media-type="image/png" manifest:full-path="Pictures/60225198d07e44f906393c7e0d65c74a.png"/>
  <manifest:file-entry manifest:media-type="image/png" manifest:full-path="Pictures/93c88e3c71ef06f908c76196e17791f5.png"/>
  <manifest:file-entry manifest:media-type="image/png" manifest:full-path="Pictures/ec91c85af96267c8dc5d18b6baa3bb6b.png"/>
  <manifest:file-entry manifest:media-type="image/png" manifest:full-path="Pictures/be33f5b8888995bc1a797100bda85d49.png"/>
  <manifest:file-entry manifest:media-type="image/png" manifest:full-path="Pictures/5c90aa9c86d9a958c5ef12ad94e14a12.png"/>
  <manifest:file-entry manifest:media-type="image/png" manifest:full-path="Pictures/49d691fa8c3448a3e5444544a1ebf4d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qroc_calculee"/><text:bookmark-start text:name="__RefHeading___creer_une_question_calculee_1"/><text:bookmark-start text:name="creer_une_question_calculee"/>Créer une question "Calculée"<text:bookmark-end text:name="__RefHeading___creer_une_question_calculee_1"/><text:bookmark-end text:name="creer_une_question_calculee"/></text:h>
      <text:p text:style-name="Text_20_body"><draw:frame draw:style-name="mediacenter" draw:name="0" text:anchor-type="paragraph" draw:z-index="0" svg:width="1.7991666666667cm" svg:height="1.7197916666667cm"><draw:image xlink:href="Pictures/01fabfb30b64776d9f193143cb290954.png" xlink:type="simple" xlink:show="embed" xlink:actuate="onLoad"/></draw:frame></text:p>
      <text:p text:style-name="Text_20_body">La question “<text:span text:style-name="Strong_20_Emphasis">Calculée</text:span>” permet de proposer, tout comme la question <text:a xlink:type="simple" xlink:href="https://pedagowiki.unicaen.fr/doku.php?id=moodle:test:choix_questions:qroc_calculee_simple" text:style-name="Internet_20_link" text:visited-style-name="Visited_20_Internet_20_Link">"Calculée simple"</text:a>, un calcul à réaliser avec des valeurs différentes pour chaque nouvelle tentative dans la limite du nombre de jeux de valeurs créé. Pour cela, nous indiquerons entre autres la formule qui permet d'obtenir la réponse attendue, les intervalles des variables utilisées, le nombre de jeux de valeurs à créer et la précision de la réponse attendu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a question de type “<text:span text:style-name="Strong_20_Emphasis">Calculée</text:span>” apporte notamment, par rapport à la question de type <text:a xlink:type="simple" xlink:href="https://pedagowiki.unicaen.fr/doku.php?id=moodle:test:choix_questions:qroc_calculee_simple" text:style-name="Internet_20_link" text:visited-style-name="Visited_20_Internet_20_Link">"Calculée simple"</text:a>, la possibilité de partager un jeu de valeurs entre plusieurs questions.</text:p>
            <text:list text:style-name="List_20_1" text:continue-numbering="false">
              <text:list-item>
                <text:p text:style-name="List_20_1_Content_First"> Techniquement, lors du démarrage d'une tentative, la plateforme sélectionne au hasard une valeur pour chaque variable parmi les jeux de données possibles. La valeur sélectionnée d'une variable reste la même dans toutes les questions utilisant le même jeu de données partagées.</text:p>
              </text:list-item>
              <text:list-item>
                <text:p text:style-name="List_20_1_Content_Last"> Concrètement, lors d'une tentative, le candidat pourra avoir plusieurs questions qui utilisent la même valeur pour une variable donnée. Par exemple, on pourra demander au candidat de calculer l'aire puis le périmètre d'un rectangle dont les dimensions sont identiques.</text:p>
              </text:list-item>
            </text:list>
          </table:table-cell>
        </table:table-row>
      </table:table>
      <text:p text:style-name="Text_20_body">Exemple de rendu pour deux questions liées par le même jeu de données dans une même tentative : </text:p>
      <text:p text:style-name="Text_20_body"><draw:frame draw:style-name="mediacenter" draw:name="2" text:anchor-type="paragraph" draw:z-index="2" svg:width="19.84375cm" style:rel-width="100%" svg:height="12.22375cm" style:rel-height="scale"><draw:image xlink:href="Pictures/23114ea11927f942cd2de7d123a7f7a0.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Si vous ne souhaitez pas utiliser la fonction de partage de jeux de données, nous vous recommandons de plutôt recourir à la <text:a xlink:type="simple" xlink:href="https://pedagowiki.unicaen.fr/doku.php?id=moodle:test:choix_questions:qroc_calculee_simple" text:style-name="Internet_20_link" text:visited-style-name="Visited_20_Internet_20_Link">"Calculée simple"</text:a> dont l'interface est plus simple à utiliser.</text:p>
          </table:table-cell>
        </table:table-row>
      </table:table>
      <text:h text:style-name="Heading_20_1" text:outline-level="1"><text:bookmark-start text:name="__RefHeading___creer_une_premiere_question_et_un_jeu_de_donnees_partage_2"/><text:bookmark-start text:name="creer_une_premiere_question_et_un_jeu_de_donnees_partage"/>Créer une première question et un jeu de données partagé<text:bookmark-end text:name="__RefHeading___creer_une_premiere_question_et_un_jeu_de_donnees_partage_2"/><text:bookmark-end text:name="creer_une_premiere_question_et_un_jeu_de_donnees_partage"/></text:h>
      <text:h text:style-name="Heading_20_2" text:outline-level="2"><text:bookmark-start text:name="__RefHeading___etape_1choisir_le_type_de_question_calculee_3"/><text:bookmark-start text:name="etape_1choisir_le_type_de_question_calculee"/>Étape 1 : Choisir le type de question "Calculée"<text:bookmark-end text:name="__RefHeading___etape_1choisir_le_type_de_question_calculee_3"/><text:bookmark-end text:name="etape_1choisir_le_type_de_question_calculee"/></text:h>
      <text:list text:style-name="List_20_1" text:continue-numbering="false">
        <text:list-item>
          <text:p text:style-name="List_20_1_Content_First"> Aller dans un test et cliquer sur “<text:span text:style-name="Strong_20_Emphasis">Ajouter une question</text:span>” ou dans la banque de questions et cliquer sur “<text:span text:style-name="Strong_20_Emphasis">Créer une question</text:span>”.</text:p>
        </text:list-item>
        <text:list-item>
          <text:p text:style-name="List_20_1_Content_Last"> Sélectionner le type “<text:span text:style-name="Strong_20_Emphasis">Calculée simple</text:span>” puis cliquer sur “<text:span text:style-name="Strong_20_Emphasis">Ajouter</text:span>” : </text:p>
        </text:list-item>
      </text:list>
      <text:p text:style-name="Text_20_body"><draw:frame draw:style-name="mediacenter" draw:name="4" text:anchor-type="paragraph" draw:z-index="4" svg:width="11.165416666667cm" svg:height="14.419791666667cm"><draw:image xlink:href="Pictures/f517a9afa41c31a10d4f19632c0ba620.png" xlink:type="simple" xlink:show="embed" xlink:actuate="onLoad"/></draw:frame></text:p>
      <text:h text:style-name="Heading_20_2" text:outline-level="2"><text:bookmark-start text:name="__RefHeading___etape_2choisir_une_categorie_dediee_4"/><text:bookmark-start text:name="etape_2choisir_une_categorie_dediee"/>Étape 2 : Choisir une catégorie dédiée<text:bookmark-end text:name="__RefHeading___etape_2choisir_une_categorie_dediee_4"/><text:bookmark-end text:name="etape_2choisir_une_categorie_dediee"/></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5" text:anchor-type="as-char" draw:z-index="5"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Le jeu de données partagé ne sera accessible qu'au sein d'une même catégorie. En conséquence, on ne peux pas utiliser un même jeu de données entre deux questions rangées dans des catégories différentes. Si vous souhaitez créer des jeux de valeurs distincts pour une variable portant le même nom, préférer un rangement dans des catégories distinctes pour être sûr de ne pas les confondre par la suite.</text:p>
          </table:table-cell>
        </table:table-row>
      </table:table>
      <text:p text:style-name="Text_20_body"><draw:frame draw:style-name="mediacenter" draw:name="6" text:anchor-type="paragraph" draw:z-index="6" svg:width="12.7cm" svg:height="8.016875cm"><draw:image xlink:href="Pictures/91fc9af0dad3c223f265ba593d3a5a3f.png" xlink:type="simple" xlink:show="embed" xlink:actuate="onLoad"/></draw:frame></text:p>
      <text:p text:style-name="Text_20_body">Si vous n'avez pas encore créé de catégorie spécifique pour classer vos questions, reportez-vous à la documentation : <text:a xlink:type="simple" xlink:href="https://pedagowiki.unicaen.fr/doku.php?id=moodle:test:banque_questions" text:style-name="Internet_20_link" text:visited-style-name="Visited_20_Internet_20_Link">Créer et gérer une banque de questions</text:a>.</text:p>
      <text:h text:style-name="Heading_20_2" text:outline-level="2"><text:bookmark-start text:name="__RefHeading___etape_3renseigner_les_caracteristiques_de_la_question_5"/><text:bookmark-start text:name="etape_3renseigner_les_caracteristiques_de_la_question"/>Étape 3 : Renseigner les caractéristiques de la question<text:bookmark-end text:name="__RefHeading___etape_3renseigner_les_caracteristiques_de_la_question_5"/><text:bookmark-end text:name="etape_3renseigner_les_caracteristiques_de_la_question"/></text:h>
      <text:list text:style-name="List_20_1" text:continue-numbering="false">
        <text:list-item>
          <text:p text:style-name="LastListParagraph_List_20_1_Content_First"> Indiquer le nom de la question :</text:p>
        </text:list-item>
      </text:list>
      <text:p text:style-name="Text_20_body"><draw:frame draw:style-name="mediacenter" draw:name="7" text:anchor-type="paragraph" draw:z-index="7" svg:width="19.446875cm" style:rel-width="100%" svg:height="1.27cm" style:rel-height="scale"><draw:image xlink:href="Pictures/c327a9ad0b8aa6697769f74a69cd851a.png" xlink:type="simple" xlink:show="embed" xlink:actuate="onLoad"/></draw:frame></text:p>
      <text:list text:style-name="List_20_1" text:continue-numbering="false">
        <text:list-item>
          <text:p text:style-name="LastListParagraph_List_20_1_Content_First"> Indiquer l’énoncé de la question en mettant entre accolades les variables utilisées, ici <text:span text:style-name="Strong_20_Emphasis">{x}</text:span> et <text:span text:style-name="Strong_20_Emphasis">{y}</text:span> : </text:p>
        </text:list-item>
      </text:list>
      <text:p text:style-name="Text_20_body"><draw:frame draw:style-name="mediacenter" draw:name="8" text:anchor-type="paragraph" draw:z-index="8" svg:width="16.748125cm" svg:height="8.9429166666667cm"><draw:image xlink:href="Pictures/08bef1693a59af6e8745aaa2693e5a30.png" xlink:type="simple" xlink:show="embed" xlink:actuate="onLoad"/></draw:frame></text:p>
      <text:list text:style-name="List_20_1" text:continue-numbering="false">
        <text:list-item>
          <text:p text:style-name="LastListParagraph_List_20_1_Content_First"> Indiquer le nombre de points :</text:p>
        </text:list-item>
      </text:list>
      <text:p text:style-name="Text_20_body"><draw:frame draw:style-name="mediacenter" draw:name="9" text:anchor-type="paragraph" draw:z-index="9" svg:width="7.7258333333333cm" svg:height="1.1377083333333cm"><draw:image xlink:href="Pictures/c56b9cee65b630dd8c670d9aa3687cdb.png" xlink:type="simple" xlink:show="embed" xlink:actuate="onLoad"/></draw:frame></text:p>
      <text:list text:style-name="List_20_1" text:continue-numbering="false">
        <text:list-item>
          <text:p text:style-name="LastListParagraph_List_20_1_Content_First"> Inscrire la formule de calcul menant au résultat attendu et choisir <text:span text:style-name="Strong_20_Emphasis">100 %</text:span> pour indiquer que cette formule amène au résultat attendu :</text:p>
        </text:list-item>
      </text:list>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0" text:anchor-type="as-char" draw:z-index="10"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Ne pas mettre le symbole “=” dans la formule.</text:p>
          </table:table-cell>
        </table:table-row>
      </table:table>
      <text:p text:style-name="Text_20_body"><draw:frame draw:style-name="mediacenter" draw:name="11" text:anchor-type="paragraph" draw:z-index="11" svg:width="18.653125cm" style:rel-width="100%" svg:height="2.1695833333333cm" style:rel-height="scale"><draw:image xlink:href="Pictures/8c4b36e0dcbbbae265f8bd1f58ec1f7e.pn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2" text:anchor-type="as-char" draw:z-index="12"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La syntaxe des formules est assez proche de celle utilisée dans les calculatrices.
Les quatre opérations usuelles s'écrivent de la manière suivante :</text:p>
            <text:list text:style-name="List_20_1" text:continue-numbering="false">
              <text:list-item>
                <text:p text:style-name="List_20_1_Content_First"> Addition : +</text:p>
              </text:list-item>
              <text:list-item>
                <text:p text:style-name="List_20_1_Content"> Soustraction : -</text:p>
              </text:list-item>
              <text:list-item>
                <text:p text:style-name="List_20_1_Content"> Muliplication : *</text:p>
              </text:list-item>
              <text:list-item>
                <text:p text:style-name="List_20_1_Content_Last"> Division : /</text:p>
              </text:list-item>
            </text:list>
            <text:p text:style-name="Text_20_body">Pour en savoir plus sur la syntaxe, reportez-vous à la documentation suivante : <text:a xlink:type="simple" xlink:href="https://docs.moodle.org/2x/fr/Question_calcul%C3%A9e#Syntaxe_de_la_formule_de_la_r.C3.A9ponse_correcte" text:style-name="Internet_20_link" text:visited-style-name="Visited_20_Internet_20_Link">Syntaxe de la formule de la réponse correcte</text:a>.
 </text:p>
          </table:table-cell>
        </table:table-row>
      </table:table>
      <text:list text:style-name="List_20_1" text:continue-numbering="false">
        <text:list-item>
          <text:p text:style-name="LastListParagraph_List_20_1_Content_First"> Renseigner la tolérance :</text:p>
        </text:list-item>
      </text:list>
      <text:p text:style-name="Text_20_body"><draw:frame draw:style-name="mediacenter" draw:name="13" text:anchor-type="paragraph" draw:z-index="13" svg:width="12.991041666667cm" svg:height="2.8839583333333cm"><draw:image xlink:href="Pictures/ad31d3ab255d0bd497aac231827e38e1.png" xlink:type="simple" xlink:show="embed" xlink:actuate="onLoad"/></draw:fram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4" text:anchor-type="as-char" draw:z-index="14" svg:width="1.27cm" svg:height="1.27cm"><draw:image xlink:href="Pictures/5ad24ea9cfd131c7a217923eae44fdf2.png" xlink:type="simple" xlink:show="embed" xlink:actuate="onLoad"/></draw:frame></text:p>
          </table:table-cell>
          <table:table-cell office:value-type="string" table:style-name="PluginODTAutoStyle_TableCell_29">
            <text:p text:style-name="PluginODTAutoStyle_Paragraph_30">Moodle propose trois types de tolérance : relatif, nominal et géométrique. Prenons un exemple pour mieux comprendre les deux premiers :</text:p>
            <text:list text:style-name="List_20_1" text:continue-numbering="false">
              <text:list-item>
                <text:p text:style-name="List_20_1_Content_First"> une tolérance de 0,01 de type <text:span text:style-name="Strong_20_Emphasis">Relatif</text:span> signifie qu'une erreur de 1 % est acceptée ;</text:p>
              </text:list-item>
              <text:list-item>
                <text:p text:style-name="List_20_1_Content_Last"> une tolérance de 0,01 de type <text:span text:style-name="Strong_20_Emphasis">Nominal</text:span> signifie que seront acceptées les réponses comprises dans un intervalle de 0,01 autour de la réponse exacte (+/- 0,01).</text:p>
              </text:list-item>
            </text:list>
            <text:p text:style-name="Text_20_body">Approche mathématique : si la réponse attendue est nommée “x” et la tolérance est nommée “t”, alors la différence entre la réponse du candidat et la réponse attendue est “dx” et les types de tolérance se définissent comme suit :</text:p>
            <text:list text:style-name="List_20_1" text:continue-numbering="false">
              <text:list-item>
                <text:p text:style-name="List_20_1_Content_First"> nominal : l'étudiant a les points si dx ≤ t ;</text:p>
              </text:list-item>
              <text:list-item>
                <text:p text:style-name="List_20_1_Content"> relatif : l'étudiant a les points si dx / x ≤ t ;</text:p>
              </text:list-item>
              <text:list-item>
                <text:p text:style-name="List_20_1_Content_Last"> géométrique : l'étudiant a les points si dx² / x² ≤ t².</text:p>
              </text:list-item>
            </text:list>
          </table:table-cell>
        </table:table-row>
      </table:table>
      <text:list text:style-name="List_20_1" text:continue-numbering="false">
        <text:list-item>
          <text:p text:style-name="LastListParagraph_List_20_1_Content_First"> Cliquer sur “<text:span text:style-name="Strong_20_Emphasis">Enregistrer</text:span>” :</text:p>
        </text:list-item>
      </text:list>
      <text:p text:style-name="Text_20_body"><draw:frame draw:style-name="mediacenter" draw:name="15" text:anchor-type="paragraph" draw:z-index="15" svg:width="7.223125cm" svg:height="2.778125cm"><draw:image xlink:href="Pictures/8200af5f6deab588f349ef2280cc3b10.png" xlink:type="simple" xlink:show="embed" xlink:actuate="onLoad"/></draw:frame></text:p>
      <text:h text:style-name="Heading_20_2" text:outline-level="2"><text:bookmark-start text:name="__RefHeading___etape_4definir_les_modalites_d_usage_du_futur_jeu_de_donnees_6"/><text:bookmark-start text:name="etape_4definir_les_modalites_d_usage_du_futur_jeu_de_donnees"/>Étape 4 : Définir les modalités d'usage du futur jeu de données<text:bookmark-end text:name="__RefHeading___etape_4definir_les_modalites_d_usage_du_futur_jeu_de_donnees_6"/><text:bookmark-end text:name="etape_4definir_les_modalites_d_usage_du_futur_jeu_de_donnees"/></text:h>
      <text:list text:style-name="List_20_1" text:continue-numbering="false">
        <text:list-item>
          <text:p text:style-name="LastListParagraph_List_20_1_Content_First"> Choisir “<text:span text:style-name="Strong_20_Emphasis">Utiliser un nouveau jeu de données partagé</text:span>” pour toutes les variables :</text:p>
        </text:list-item>
      </text:list>
      <text:p text:style-name="Text_20_body"><draw:frame draw:style-name="mediacenter" draw:name="16" text:anchor-type="paragraph" draw:z-index="16" svg:width="20.399375cm" style:rel-width="100%" svg:height="4.60375cm" style:rel-height="scale"><draw:image xlink:href="Pictures/744bbf0b7621a0d4db4b447720c3b6ac.png" xlink:type="simple" xlink:show="embed" xlink:actuate="onLoad"/></draw:frame></text:p>
      <text:p text:style-name="Text_20_body"><draw:frame draw:style-name="mediacenter" draw:name="17" text:anchor-type="paragraph" draw:z-index="17" svg:width="17.991666666667cm" style:rel-width="100%" svg:height="4.3391666666667cm" style:rel-height="scale"><draw:image xlink:href="Pictures/074239f788e9c0f984d8a80496ff30ac.png" xlink:type="simple" xlink:show="embed" xlink:actuate="onLoad"/></draw:frame></text:p>
      <text:list text:style-name="List_20_1" text:continue-numbering="false">
        <text:list-item>
          <text:p text:style-name="LastListParagraph_List_20_1_Content_First"> Choisir de synchroniser les valeurs du jeu de données partagé : </text:p>
        </text:list-item>
      </text:list>
      <text:p text:style-name="Text_20_body"><draw:frame draw:style-name="mediacenter" draw:name="18" text:anchor-type="paragraph" draw:z-index="18" svg:width="16.8275cm" svg:height="4.4979166666667cm"><draw:image xlink:href="Pictures/b0111bb254c717ea113aa681e1515269.png" xlink:type="simple" xlink:show="embed" xlink:actuate="onLoad"/></draw:frame></text:p>
      <text:list text:style-name="List_20_1" text:continue-numbering="false">
        <text:list-item>
          <text:p text:style-name="LastListParagraph_List_20_1_Content_First"> Cliquer sur “<text:span text:style-name="Strong_20_Emphasis">Suivant</text:span>” : </text:p>
        </text:list-item>
      </text:list>
      <text:p text:style-name="Text_20_body"><draw:frame draw:style-name="mediacenter" draw:name="19" text:anchor-type="paragraph" draw:z-index="19" svg:width="3.33375cm" svg:height="1.7727083333333cm"><draw:image xlink:href="Pictures/b2ec91c4251b38d124bb72eb96d9b646.png" xlink:type="simple" xlink:show="embed" xlink:actuate="onLoad"/></draw:frame></text:p>
      <text:h text:style-name="Heading_20_2" text:outline-level="2"><text:bookmark-start text:name="__RefHeading___etape_5parametrer_le_jeu_de_donnees_7"/><text:bookmark-start text:name="etape_5parametrer_le_jeu_de_donnees"/>Étape 5 : Paramétrer le jeu de données<text:bookmark-end text:name="__RefHeading___etape_5parametrer_le_jeu_de_donnees_7"/><text:bookmark-end text:name="etape_5parametrer_le_jeu_de_donnees"/></text:h>
      <text:list text:style-name="List_20_1" text:continue-numbering="false">
        <text:list-item>
          <text:p text:style-name="LastListParagraph_List_20_1_Content_First"> Indiquer les plages de valeurs des variables utilisées : </text:p>
        </text:list-item>
      </text:list>
      <text:p text:style-name="Text_20_body"><draw:frame draw:style-name="mediacenter" draw:name="20" text:anchor-type="paragraph" draw:z-index="20" svg:width="12.54125cm" svg:height="6.35cm"><draw:image xlink:href="Pictures/87de25ee3985098bd5606d6cba7a31b3.png" xlink:type="simple" xlink:show="embed" xlink:actuate="onLoad"/></draw:frame><draw:frame draw:style-name="mediacenter" draw:name="21" text:anchor-type="paragraph" draw:z-index="21" svg:width="12.620625cm" svg:height="6.270625cm"><draw:image xlink:href="Pictures/a98df34e2971e123f0961b4fdeea4b49.png" xlink:type="simple" xlink:show="embed" xlink:actuate="onLoad"/></draw:frame></text:p>
      <text:list text:style-name="List_20_1" text:continue-numbering="false">
        <text:list-item>
          <text:p text:style-name="LastListParagraph_List_20_1_Content_First"> Cliquer sur “<text:span text:style-name="Strong_20_Emphasis">régénération forcée des variables</text:span>” : </text:p>
        </text:list-item>
      </text:list>
      <text:p text:style-name="Text_20_body"><draw:frame draw:style-name="mediacenter" draw:name="22" text:anchor-type="paragraph" draw:z-index="22" svg:width="14.075833333333cm" svg:height="2.7516666666667cm"><draw:image xlink:href="Pictures/086f8f17795a5638503bd2b0fabb9e8e.png" xlink:type="simple" xlink:show="embed" xlink:actuate="onLoad"/></draw:frame></text:p>
      <text:list text:style-name="List_20_1" text:continue-numbering="false">
        <text:list-item>
          <text:p text:style-name="LastListParagraph_List_20_1_Content_First"> Observer la mise à jour des exemples type des variables : </text:p>
        </text:list-item>
      </text:list>
      <text:p text:style-name="Text_20_body">pour la variable “x” : 
<draw:frame draw:style-name="mediacenter" draw:name="23" text:anchor-type="paragraph" draw:z-index="23" svg:width="10.239375cm" svg:height="1.1641666666667cm"><draw:image xlink:href="Pictures/87a45d0a3d637b2fee3bff4cf67e13ea.png" xlink:type="simple" xlink:show="embed" xlink:actuate="onLoad"/></draw:frame>
pour la variable “y” : 
<draw:frame draw:style-name="mediacenter" draw:name="24" text:anchor-type="paragraph" draw:z-index="24" svg:width="10.186458333333cm" svg:height="1.27cm"><draw:image xlink:href="Pictures/37d7f32e129a8f4bda416b2de554dcd8.png" xlink:type="simple" xlink:show="embed" xlink:actuate="onLoad"/></draw:frame>
dans l'exemple des “paramètres de tolérance des réponses” : 
<draw:frame draw:style-name="mediacenter" draw:name="25" text:anchor-type="paragraph" draw:z-index="25" svg:width="14.419791666667cm" svg:height="3.175cm"><draw:image xlink:href="Pictures/a3852211a5aca1bc914ced7416ff399c.png" xlink:type="simple" xlink:show="embed" xlink:actuate="onLoad"/></draw:frame></text:p>
      <text:h text:style-name="Heading_20_2" text:outline-level="2"><text:bookmark-start text:name="__RefHeading___etape_6ajouter_un_certain_nombre_de_valeurs_dans_le_jeu_de_donnees_8"/><text:bookmark-start text:name="etape_6ajouter_un_certain_nombre_de_valeurs_dans_le_jeu_de_donnees"/>Étape 6 : Ajouter un certain nombre de valeurs dans le jeu de données<text:bookmark-end text:name="__RefHeading___etape_6ajouter_un_certain_nombre_de_valeurs_dans_le_jeu_de_donnees_8"/><text:bookmark-end text:name="etape_6ajouter_un_certain_nombre_de_valeurs_dans_le_jeu_de_donnees"/></text:h>
      <text:list text:style-name="List_20_1" text:continue-numbering="false">
        <text:list-item>
          <text:p text:style-name="LastListParagraph_List_20_1_Content_First"> Sélectionner le nombre de valeurs du jeu qui servira aux étudiants : </text:p>
        </text:list-item>
      </text:list>
      <text:p text:style-name="Text_20_body"><draw:frame draw:style-name="mediacenter" draw:name="26" text:anchor-type="paragraph" draw:z-index="26" svg:width="12.911666666667cm" svg:height="7.9904166666667cm"><draw:image xlink:href="Pictures/df692df3628473ed4ffa027376252a84.png" xlink:type="simple" xlink:show="embed" xlink:actuate="onLoad"/></draw:frame></text:p>
      <text:list text:style-name="List_20_1" text:continue-numbering="false">
        <text:list-item>
          <text:p text:style-name="LastListParagraph_List_20_1_Content_First"> Cliquer sur “<text:span text:style-name="Strong_20_Emphasis">Ajouter</text:span>” : </text:p>
        </text:list-item>
      </text:list>
      <text:p text:style-name="Text_20_body"><draw:frame draw:style-name="mediacenter" draw:name="27" text:anchor-type="paragraph" draw:z-index="27" svg:width="11.086041666667cm" svg:height="2.3283333333333cm"><draw:image xlink:href="Pictures/8256ccf0b8a63e552494cd0465f9be45.png" xlink:type="simple" xlink:show="embed" xlink:actuate="onLoad"/></draw:frame></text:p>
      <text:list text:style-name="List_20_1" text:continue-numbering="false">
        <text:list-item>
          <text:p text:style-name="LastListParagraph_List_20_1_Content_First"> Vérifier que la valeur proposée aléatoirement correspond à votre attendu : </text:p>
        </text:list-item>
      </text:list>
      <text:p text:style-name="Text_20_body"><draw:frame draw:style-name="mediacenter" draw:name="28" text:anchor-type="paragraph" draw:z-index="28" svg:width="13.149791666667cm" svg:height="7.46125cm"><draw:image xlink:href="Pictures/51152e70b99f38f77df5a4f51826a3a5.png" xlink:type="simple" xlink:show="embed" xlink:actuate="onLoad"/></draw:frame></text:p>
      <text:h text:style-name="Heading_20_2" text:outline-level="2"><text:bookmark-start text:name="__RefHeading___etape_7previsualiser_la_question_9"/><text:bookmark-start text:name="etape_7previsualiser_la_question"/>Étape 7 : Prévisualiser la question<text:bookmark-end text:name="__RefHeading___etape_7previsualiser_la_question_9"/><text:bookmark-end text:name="etape_7previsualiser_la_question"/></text:h>
      <text:list text:style-name="List_20_1" text:continue-numbering="false">
        <text:list-item>
          <text:p text:style-name="LastListParagraph_List_20_1_Content_First"> Cliquer sur “<text:span text:style-name="Strong_20_Emphasis">Aperçu</text:span>” : </text:p>
        </text:list-item>
      </text:list>
      <text:p text:style-name="Text_20_body"><draw:frame draw:style-name="mediacenter" draw:name="29" text:anchor-type="paragraph" draw:z-index="29" svg:width="4.3391666666667cm" svg:height="1.5610416666667cm"><draw:image xlink:href="Pictures/4b2cd37f6bf8ccc1cf84eda95f5a6972.png" xlink:type="simple" xlink:show="embed" xlink:actuate="onLoad"/></draw:frame></text:p>
      <text:list text:style-name="List_20_1" text:continue-numbering="false">
        <text:list-item>
          <text:p text:style-name="LastListParagraph_List_20_1_Content_First"> Essayer de marquer un résultat et cliquer sur “<text:span text:style-name="Strong_20_Emphasis">Envoyer et terminer</text:span>” : </text:p>
        </text:list-item>
      </text:list>
      <text:p text:style-name="Text_20_body"><draw:frame draw:style-name="mediacenter" draw:name="30" text:anchor-type="paragraph" draw:z-index="30" svg:width="15.531041666667cm" svg:height="5.7414583333333cm"><draw:image xlink:href="Pictures/2f0b2ea8fdf82c8b4b30526bb8e75f38.png" xlink:type="simple" xlink:show="embed" xlink:actuate="onLoad"/></draw:frame></text:p>
      <text:list text:style-name="List_20_1" text:continue-numbering="false">
        <text:list-item>
          <text:p text:style-name="LastListParagraph_List_20_1_Content_First"> Vérifier que la question renvoie le comportement attendu : </text:p>
        </text:list-item>
      </text:list>
      <text:p text:style-name="Text_20_body"><draw:frame draw:style-name="mediacenter" draw:name="31" text:anchor-type="paragraph" draw:z-index="31" svg:width="15.372291666667cm" svg:height="5.0270833333333cm"><draw:image xlink:href="Pictures/14a116e125ea30b357bc8f974846640d.png" xlink:type="simple" xlink:show="embed" xlink:actuate="onLoad"/></draw:frame></text:p>
      <text:list text:style-name="List_20_1" text:continue-numbering="false">
        <text:list-item>
          <text:p text:style-name="LastListParagraph_List_20_1_Content_First"> Recommencer autant de fois que souhaité en cliquant sur “<text:span text:style-name="Strong_20_Emphasis">Recommencer</text:span>” : </text:p>
        </text:list-item>
      </text:list>
      <text:p text:style-name="Text_20_body"><draw:frame draw:style-name="mediacenter" draw:name="32" text:anchor-type="paragraph" draw:z-index="32" svg:width="17.912291666667cm" style:rel-width="100%" svg:height="2.2225cm" style:rel-height="scale"><draw:image xlink:href="Pictures/db43a02993cbc1ae2ea25c2b30136477.png" xlink:type="simple" xlink:show="embed" xlink:actuate="onLoad"/></draw:frame></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33" text:anchor-type="as-char" draw:z-index="33" svg:width="1.27cm" svg:height="1.27cm"><draw:image xlink:href="Pictures/5ad24ea9cfd131c7a217923eae44fdf2.png" xlink:type="simple" xlink:show="embed" xlink:actuate="onLoad"/></draw:frame></text:p>
          </table:table-cell>
          <table:table-cell office:value-type="string" table:style-name="PluginODTAutoStyle_TableCell_34">
            <text:p text:style-name="PluginODTAutoStyle_Paragraph_35">Moodle accepte tout autant les réponses avec une “<text:span text:style-name="Strong_20_Emphasis">virgule</text:span>” ou avec un “<text:span text:style-name="Strong_20_Emphasis">point</text:span>”.</text:p>
          </table:table-cell>
        </table:table-row>
      </table:table>
      <text:list text:style-name="List_20_1" text:continue-numbering="false">
        <text:list-item>
          <text:p text:style-name="LastListParagraph_List_20_1_Content_First"> Preuve par l'exemple, le même résultat est accepté mais cette fois-ci en utilisant un “<text:span text:style-name="Strong_20_Emphasis">point</text:span>” : </text:p>
        </text:list-item>
      </text:list>
      <text:p text:style-name="Text_20_body"><draw:frame draw:style-name="mediacenter" draw:name="34" text:anchor-type="paragraph" draw:z-index="34" svg:width="15.345833333333cm" svg:height="5.1064583333333cm"><draw:image xlink:href="Pictures/de24aae5b8937f0396d33308bf22a9cd.png" xlink:type="simple" xlink:show="embed" xlink:actuate="onLoad"/></draw:frame></text:p>
      <text:list text:style-name="List_20_1" text:continue-numbering="false">
        <text:list-item>
          <text:p text:style-name="LastListParagraph_List_20_1_Content_First"> Cliquer sur “<text:span text:style-name="Strong_20_Emphasis">Fermer la prévisualisation</text:span>” : </text:p>
        </text:list-item>
      </text:list>
      <text:p text:style-name="Text_20_body"><draw:frame draw:style-name="mediacenter" draw:name="35" text:anchor-type="paragraph" draw:z-index="35" svg:width="17.806458333333cm" style:rel-width="100%" svg:height="1.7197916666667cm" style:rel-height="scale"><draw:image xlink:href="Pictures/fd8287f3d93dbea959f1b8d334e5a2b0.png" xlink:type="simple" xlink:show="embed" xlink:actuate="onLoad"/></draw:frame></text:p>
      <text:h text:style-name="Heading_20_2" text:outline-level="2"><text:bookmark-start text:name="__RefHeading___etape_8cliquer_sur_enregistrer_10"/><text:bookmark-start text:name="etape_8cliquer_sur_enregistrer"/>Étape 8 : Cliquer sur "Enregistrer"<text:bookmark-end text:name="__RefHeading___etape_8cliquer_sur_enregistrer_10"/><text:bookmark-end text:name="etape_8cliquer_sur_enregistrer"/></text:h>
      <text:p text:style-name="Text_20_body"><draw:frame draw:style-name="mediacenter" draw:name="36" text:anchor-type="paragraph" draw:z-index="36" svg:width="4.365625cm" svg:height="1.5875cm"><draw:image xlink:href="Pictures/39027275cc754032f50eb52371cfa6d1.png" xlink:type="simple" xlink:show="embed" xlink:actuate="onLoad"/></draw:frame></text:p>
      <text:h text:style-name="Heading_20_1" text:outline-level="1"><text:bookmark-start text:name="__RefHeading___creer_une_autre_question_en_utilisant_un_jeu_de_donnees_partage_deja_cree_11"/><text:bookmark-start text:name="creer_une_autre_question_en_utilisant_un_jeu_de_donnees_partage_deja_cree"/>Créer une autre question en utilisant un jeu de données partagé déjà créé<text:bookmark-end text:name="__RefHeading___creer_une_autre_question_en_utilisant_un_jeu_de_donnees_partage_deja_cree_11"/><text:bookmark-end text:name="creer_une_autre_question_en_utilisant_un_jeu_de_donnees_partage_deja_cree"/></text:h>
      <text:p text:style-name="Text_20_body">Suivre les mêmes étapes que précédemment en faisant attention aux éléments suivants : </text:p>
      <text:list text:style-name="List_20_1" text:continue-numbering="false">
        <text:list-item>
          <text:p text:style-name="LastListParagraph_List_20_1_Content_First"> <text:span text:style-name="underline"><text:span text:style-name="Strong_20_Emphasis">Étape 2</text:span></text:span> : bien créer la question dans la catégorie où se trouve le jeu de données souhaité. Le jeu de données partagé disponible dans la catégorie apparaîtra dès le début de la création de la question : </text:p>
        </text:list-item>
      </text:list>
      <text:p text:style-name="Text_20_body"><draw:frame draw:style-name="mediacenter" draw:name="37" text:anchor-type="paragraph" draw:z-index="37" svg:width="15.954375cm" svg:height="6.270625cm"><draw:image xlink:href="Pictures/94bcb2f62144bbe8a67592506a69d79a.png" xlink:type="simple" xlink:show="embed" xlink:actuate="onLoad"/></draw:frame></text:p>
      <text:list text:style-name="List_20_1" text:continue-numbering="false">
        <text:list-item>
          <text:p text:style-name="LastListParagraph_List_20_1_Content_First"> <text:span text:style-name="underline"><text:span text:style-name="Strong_20_Emphasis">Étape 4</text:span></text:span> : pour le choix des propriétés du jeu de données des variables, choisir pour toutes le variables nécessaires “<text:span text:style-name="Strong_20_Emphasis">utilisera un jeu de données partagé déjà existant</text:span>” : </text:p>
        </text:list-item>
      </text:list>
      <text:p text:style-name="Text_20_body">- pour la première variable “x” : 
<draw:frame draw:style-name="mediacenter" draw:name="38" text:anchor-type="paragraph" draw:z-index="38" svg:width="18.388541666667cm" style:rel-width="100%" svg:height="5.318125cm" style:rel-height="scale"><draw:image xlink:href="Pictures/60225198d07e44f906393c7e0d65c74a.png" xlink:type="simple" xlink:show="embed" xlink:actuate="onLoad"/></draw:frame></text:p>
      <text:p text:style-name="Text_20_body">- pour la seconde variable “y” : 
<draw:frame draw:style-name="mediacenter" draw:name="39" text:anchor-type="paragraph" draw:z-index="39" svg:width="17.832916666667cm" style:rel-width="100%" svg:height="5.000625cm" style:rel-height="scale"><draw:image xlink:href="Pictures/93c88e3c71ef06f908c76196e17791f5.png" xlink:type="simple" xlink:show="embed" xlink:actuate="onLoad"/></draw:frame></text:p>
      <text:list text:style-name="List_20_1" text:continue-numbering="false">
        <text:list-item>
          <text:p text:style-name="LastListParagraph_List_20_1_Content_First"> <text:span text:style-name="underline"><text:span text:style-name="Strong_20_Emphasis">passer directement de l'étape 4 à l'étape 7</text:span></text:span> (<text:span text:style-name="Strong_20_Emphasis">étape 5 et 6 précédentes inutiles</text:span> puisqu'il y a utilisation d'un jeu déjà existant) : </text:p>
        </text:list-item>
      </text:list>
      <text:p text:style-name="Text_20_body"><draw:frame draw:style-name="mediacenter" draw:name="40" text:anchor-type="paragraph" draw:z-index="40" svg:width="5.0535416666667cm" svg:height="1.7197916666667cm"><draw:image xlink:href="Pictures/ec91c85af96267c8dc5d18b6baa3bb6b.png" xlink:type="simple" xlink:show="embed" xlink:actuate="onLoad"/></draw:frame></text:p>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41" text:anchor-type="as-char" draw:z-index="41" svg:width="1.27cm" svg:height="1.27cm"><draw:image xlink:href="Pictures/4b7a93005e7b6c8454ed2fda3fee80a9.png" xlink:type="simple" xlink:show="embed" xlink:actuate="onLoad"/></draw:frame></text:p>
          </table:table-cell>
          <table:table-cell office:value-type="string" table:style-name="PluginODTAutoStyle_TableCell_39">
            <text:p text:style-name="PluginODTAutoStyle_Paragraph_40">NE PAS CLIQUER SUR LA TOUCHE “<text:span text:style-name="Strong_20_Emphasis">Mettre à jour les paramètres des jeux de données</text:span>” (pour en savoir plus, se reporter à la page <text:a xlink:type="simple" xlink:href="https://docs.moodle.org/2x/fr/Question_calcul%C3%A9e#.C3.80_quoi_sert_le_bouton_mettre_.C3.A0_jour_les_param.C3.A8tres_des_jeux_de_donn.C3.A9es.3F" text:style-name="Internet_20_link" text:visited-style-name="Visited_20_Internet_20_Link">À quoi sert le bouton mettre à jour les paramètres des jeux de données?</text:a>
<draw:frame draw:style-name="mediacenter" draw:name="42" text:anchor-type="paragraph" draw:z-index="42" svg:width="15.345833333333cm" svg:height="5.08cm"><draw:image xlink:href="Pictures/be33f5b8888995bc1a797100bda85d49.png" xlink:type="simple" xlink:show="embed" xlink:actuate="onLoad"/></draw:frame>
</text:p>
          </table:table-cell>
        </table:table-row>
      </table:table>
      <text:h text:style-name="Heading_20_1" text:outline-level="1"><text:bookmark-start text:name="__RefHeading___optionnotation_differenciee_12"/><text:bookmark-start text:name="optionnotation_differenciee"/>Option : notation différenciée<text:bookmark-end text:name="__RefHeading___optionnotation_differenciee_12"/><text:bookmark-end text:name="optionnotation_differenciee"/></text:h>
      <text:p text:style-name="Text_20_body">Si vous souhaitez accorder un pourcentage différent en fonction de la précision de la réponse (par exemple 100 % pour la valeur exacte et 50 % pour une valeur approchée à 0,1 près dans la même unité) : </text:p>
      <text:list text:style-name="List_20_1" text:continue-numbering="false">
        <text:list-item>
          <text:p text:style-name="LastListParagraph_List_20_1_Content_First"> Dans “<text:span text:style-name="Strong_20_Emphasis">Réponses</text:span>”, cliquer sur “<text:span text:style-name="Strong_20_Emphasis">1 emplacement supplémentaire vide</text:span>” :</text:p>
        </text:list-item>
      </text:list>
      <text:p text:style-name="Text_20_body"><draw:frame draw:style-name="mediacenter" draw:name="43" text:anchor-type="paragraph" draw:z-index="43" svg:width="5.000625cm" svg:height="1.4816666666667cm"><draw:image xlink:href="Pictures/5c90aa9c86d9a958c5ef12ad94e14a12.png" xlink:type="simple" xlink:show="embed" xlink:actuate="onLoad"/></draw:frame></text:p>
      <text:list text:style-name="List_20_1" text:continue-numbering="false">
        <text:list-item>
          <text:p text:style-name="LastListParagraph_List_20_1_Content_First"> Régler les deux propositions selon vos besoins : </text:p>
        </text:list-item>
      </text:list>
      <text:p text:style-name="Text_20_body"><draw:frame draw:style-name="mediacenter" draw:name="44" text:anchor-type="paragraph" draw:z-index="44" svg:width="23.547916666667cm" style:rel-width="100%" svg:height="12.091458333333cm" style:rel-height="scale"><draw:image xlink:href="Pictures/49d691fa8c3448a3e5444544a1ebf4d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19:58</meta:creation-date>
    <dc:creator>Generated</dc:creator>
    <dc:date>2026-09-16T18::19:58</dc:date>
    <dc:language>en-US</dc:language>
    <meta:editing-cycles>1</meta:editing-cycles>
    <meta:editing-duration>PT0S</meta:editing-duration>
    <dc:title>moodle:test:choix_questions:qroc_calculee</dc:title>
  </office:meta>
</office:document-meta>
</file>