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750f16c75e581b35c90c9cab2bbe0fe.png"/>
  <manifest:file-entry manifest:media-type="image/png" manifest:full-path="Pictures/5ad24ea9cfd131c7a217923eae44fdf2.png"/>
  <manifest:file-entry manifest:media-type="image/png" manifest:full-path="Pictures/3f458ace026a56ab6656343469d0c3af.png"/>
  <manifest:file-entry manifest:media-type="image/jpeg" manifest:full-path="Pictures/664ad70f342be047f92de8dc146b036b.jpg"/>
  <manifest:file-entry manifest:media-type="image/jpeg" manifest:full-path="Pictures/c7efcd6f0be59d7f93bcea65b351fda7.jpg"/>
  <manifest:file-entry manifest:media-type="image/jpeg" manifest:full-path="Pictures/0490849c53437c0f3a44d558b4449ebc.jpg"/>
  <manifest:file-entry manifest:media-type="image/jpeg" manifest:full-path="Pictures/7b8a5b3ba9cd61a3d2cf1a0825de614e.jpg"/>
  <manifest:file-entry manifest:media-type="image/jpeg" manifest:full-path="Pictures/458ff2fcbd3a55aab6968128276d6682.jpg"/>
  <manifest:file-entry manifest:media-type="image/jpeg" manifest:full-path="Pictures/f404541d6f17911f11da4f0537f1615d.jpg"/>
  <manifest:file-entry manifest:media-type="image/png" manifest:full-path="Pictures/4b7a93005e7b6c8454ed2fda3fee80a9.png"/>
  <manifest:file-entry manifest:media-type="image/jpeg" manifest:full-path="Pictures/0ea07fa2f9585d20e356f0ba3d1ad7a1.jpg"/>
  <manifest:file-entry manifest:media-type="image/jpeg" manifest:full-path="Pictures/1127f96e948e040c5e5531a345ade499.jpg"/>
  <manifest:file-entry manifest:media-type="image/jpeg" manifest:full-path="Pictures/35858f9d44a1bad1a18608b441b36c22.jpg"/>
  <manifest:file-entry manifest:media-type="image/jpeg" manifest:full-path="Pictures/b0c80636499c5f151522aea0b15a1eae.jpg"/>
  <manifest:file-entry manifest:media-type="image/jpeg" manifest:full-path="Pictures/6525ad6cb93fa8f12e0dd3b293a0646e.jpg"/>
  <manifest:file-entry manifest:media-type="image/png" manifest:full-path="Pictures/bbb7f9223d4a2a824995982645a56637.png"/>
  <manifest:file-entry manifest:media-type="image/jpeg" manifest:full-path="Pictures/56181aa09ebf1c772bae062d094a525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1.508125cm"><draw:image xlink:href="Pictures/c750f16c75e581b35c90c9cab2bbe0fe.png" xlink:type="simple" xlink:show="embed" xlink:actuate="onLoad"/></draw:frame></text:p>
      <text:h text:style-name="Heading_20_1" text:outline-level="1"><text:bookmark text:name="moodle:test:choix_questions:qroc"/><text:bookmark-start text:name="__RefHeading___question_ouverte_a_reponses_courtes_qroc_1"/><text:bookmark-start text:name="question_ouverte_a_reponses_courtes_qroc"/>Question ouverte à "réponses courtes" (QROC)<text:bookmark-end text:name="__RefHeading___question_ouverte_a_reponses_courtes_qroc_1"/><text:bookmark-end text:name="question_ouverte_a_reponses_courtes_qroc"/></text:h>
      <text:p text:style-name="Text_20_body">La réponse courte est un type de question où l’étudiant doit répondre avec un mot ou une expression à la question posée. La réponse doit correspondre exactement à la réponse attendue pour obtenir les points.</text:p>
      <text:p text:style-name="Text_20_body"><text:span text:style-name="Strong_20_Emphasis">Attention</text:span> : plus la réponse attendue sera courte, moins il y aura de marge d’erreur.</text:p>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ext:p text:style-name="Text_20_body">Si vous utilisez des réponses courtes dans une <text:span text:style-name="underline">épreuve certifiante</text:span>, il est aussi recommandé de ne pas divulguer immédiatement les résultats afin de vous laisser le temps d'ajuster la cotat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savoir comment créer une question, cliquer ici : <text:a xlink:type="simple" xlink:href="https://pedagowiki.unicaen.fr/doku.php?id=moodle:test:banque_questions:creation" text:style-name="Internet_20_link" text:visited-style-name="Visited_20_Internet_20_Link">https://webcemu.unicaen.fr/dokuwiki/doku.php?id=moodle:test:banque_questions:creation</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Réponse courte » concerne les trois types de cotation additive : simple, tout-ou-rien et corrigée. </text:p>
          </table:table-cell>
        </table:table-row>
      </table:table>
      <text:h text:style-name="Heading_20_2" text:outline-level="2"><text:bookmark-start text:name="__RefHeading___etape_1selectionner_le_type_de_question_reponse_courte_2"/><text:bookmark-start text:name="etape_1selectionner_le_type_de_question_reponse_courte"/>Étape 1 : Sélectionner le type de question « Réponse courte »<text:bookmark-end text:name="__RefHeading___etape_1selectionner_le_type_de_question_reponse_courte_2"/><text:bookmark-end text:name="etape_1selectionner_le_type_de_question_reponse_courte"/></text:h>
      <text:p text:style-name="Text_20_body"><draw:frame draw:style-name="media" draw:name="3" text:anchor-type="as-char" draw:z-index="3" svg:width="10.583333333333cm" svg:height="10.523427672956cm"><draw:image xlink:href="Pictures/664ad70f342be047f92de8dc146b036b.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c7efcd6f0be59d7f93bcea65b351fda7.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test:banque_questions:creation"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5806650246305cm" style:rel-height="scale"><draw:image xlink:href="Pictures/0490849c53437c0f3a44d558b4449ebc.jpg" xlink:type="simple" xlink:show="embed" xlink:actuate="onLoad"/></draw:frame></text:p>
      <text:h text:style-name="Heading_20_2" text:outline-level="2"><text:bookmark-start text:name="__RefHeading___etape_4ecrire_la_consigne_et_la_question_5"/><text:bookmark-start text:name="etape_4ecrire_la_consigne_et_la_question"/>Étape 4 : Écrire la consigne et la question<text:bookmark-end text:name="__RefHeading___etape_4ecrire_la_consigne_et_la_question_5"/><text:bookmark-end text:name="etape_4ecrire_la_consigne_et_la_question"/></text:h>
      <text:p text:style-name="Text_20_body"><draw:frame draw:style-name="media" draw:name="6" text:anchor-type="as-char" draw:z-index="6" svg:width="10.583333333333cm" style:rel-width="100%" svg:height="6.5983401546157cm" style:rel-height="scale"><draw:image xlink:href="Pictures/7b8a5b3ba9cd61a3d2cf1a0825de614e.jp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text:p>
      <text:p text:style-name="Text_20_body"><draw:frame draw:style-name="media" draw:name="7" text:anchor-type="as-char" draw:z-index="7" svg:width="10.583333333333cm" style:rel-width="100%" svg:height="1.7290294246816cm" style:rel-height="scale"><draw:image xlink:href="Pictures/458ff2fcbd3a55aab6968128276d6682.jpg" xlink:type="simple" xlink:show="embed" xlink:actuate="onLoad"/></draw:frame></text:p>
      <text:h text:style-name="Heading_20_2" text:outline-level="2"><text:bookmark-start text:name="__RefHeading___etape_6choisir_si_la_reponse_sera_sensible_a_la_casse_ou_non_minuscule_majuscule_7"/><text:bookmark-start text:name="etape_6choisir_si_la_reponse_sera_sensible_a_la_casse_ou_non_minuscule_majuscule"/>Étape 6 : Choisir si la réponse sera sensible à la casse ou non (minuscule/majuscule)<text:bookmark-end text:name="__RefHeading___etape_6choisir_si_la_reponse_sera_sensible_a_la_casse_ou_non_minuscule_majuscule_7"/><text:bookmark-end text:name="etape_6choisir_si_la_reponse_sera_sensible_a_la_casse_ou_non_minuscule_majuscule"/></text:h>
      <text:p text:style-name="Text_20_body"><draw:frame draw:style-name="media" draw:name="8" text:anchor-type="as-char" draw:z-index="8" svg:width="10.583333333333cm" style:rel-width="100%" svg:height="2.523178807947cm" style:rel-height="scale"><draw:image xlink:href="Pictures/f404541d6f17911f11da4f0537f1615d.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 Il est recommandé de laisser cette option réglée « Non, la casse n’est pas importante » car certaines machines automatisent lors de l’écriture la mise en majuscule de la première lettre écrite. La distinction majuscule/minuscule peut avoir une importance dans certains cas très particuliers. N’oubliez pas de la notifier aux étudiants (par exemple dans le texte de la question sur la partie concernant l’attendu). </text:p>
          </table:table-cell>
        </table:table-row>
      </table:table>
      <text:h text:style-name="Heading_20_2" text:outline-level="2"><text:bookmark-start text:name="__RefHeading___etape_7ecrire_les_reponses_acceptees_et_leur_attribuer_une_note_8"/><text:bookmark-start text:name="etape_7ecrire_les_reponses_acceptees_et_leur_attribuer_une_note"/>Étape 7 : Écrire les réponses acceptées et leur attribuer une note<text:bookmark-end text:name="__RefHeading___etape_7ecrire_les_reponses_acceptees_et_leur_attribuer_une_note_8"/><text:bookmark-end text:name="etape_7ecrire_les_reponses_acceptees_et_leur_attribuer_une_note"/></text:h>
      <text:p text:style-name="Text_20_body"><draw:frame draw:style-name="media" draw:name="10" text:anchor-type="as-char" draw:z-index="10" svg:width="10.583333333333cm" style:rel-width="100%" svg:height="3.8221253632213cm" style:rel-height="scale"><draw:image xlink:href="Pictures/0ea07fa2f9585d20e356f0ba3d1ad7a1.jpg" xlink:type="simple" xlink:show="embed" xlink:actuate="onLoad"/></draw:frame></text:p>
      <text:p text:style-name="Text_20_body"><text:span text:style-name="Strong_20_Emphasis">À noter</text:span> : donner une marge d’erreur évitera des notes trop basses. Par exemple, si vous demander un siècle, donner les points pour deux formats d’écriture comme dans l’exemple ci-dessous :</text:p>
      <text:p text:style-name="Text_20_body"><draw:frame draw:style-name="media" draw:name="11" text:anchor-type="as-char" draw:z-index="11" svg:width="10.583333333333cm" style:rel-width="100%" svg:height="7.2093192195932cm" style:rel-height="scale"><draw:image xlink:href="Pictures/1127f96e948e040c5e5531a345ade499.jpg" xlink:type="simple" xlink:show="embed" xlink:actuate="onLoad"/></draw:frame></text:p>
      <text:list text:style-name="List_20_1" text:continue-numbering="false">
        <text:list-item>
          <text:p text:style-name="LastListParagraph_List_20_1_Content_First"> Si besoin, pour ajouter des modèles supplémentaires, il faut descendre un peu et cliquer sur le bouton “<text:span text:style-name="Strong_20_Emphasis">3 emplacements supplémentaires vides</text:span>”. </text:p>
        </text:list-item>
      </text:list>
      <text:h text:style-name="Heading_20_3" text:outline-level="3"><text:bookmark-start text:name="__RefHeading___cas_1cotation_additive_simple_9"/><text:bookmark-start text:name="cas_1cotation_additive_simple"/>Cas 1 : cotation additive simple<text:bookmark-end text:name="__RefHeading___cas_1cotation_additive_simple_9"/><text:bookmark-end text:name="cas_1cotation_additive_simple"/></text:h>
      <text:p text:style-name="Text_20_body">Dans cette cotation, il est classique d’ajouter des graphies inexactes avec des notes partielles en fonction des intentions pédagogiques. Si le test est utilisé en évaluation formative, il sera intéressant d’ajouter des « feedbacks spécifiques » à chaque réponse afin de guider l’étudiant pour pouvoir aller plus loin ou mieux comprendre son erreur. </text:p>
      <text:h text:style-name="Heading_20_3" text:outline-level="3"><text:bookmark-start text:name="__RefHeading___cas_2cotation_additive_tout-ou-rien_10"/><text:bookmark-start text:name="cas_2cotation_additive_tout-ou-rien"/>Cas 2 : cotation additive tout-ou-rien<text:bookmark-end text:name="__RefHeading___cas_2cotation_additive_tout-ou-rien_10"/><text:bookmark-end text:name="cas_2cotation_additive_tout-ou-rien"/></text:h>
      <text:p text:style-name="Text_20_body">Dans cette cotation, il est attendu des étudiants une connaissance relativement approfondie de leurs cours. En conséquence, on utilisera moins les graphies inexactes décrites dans le cas de la cotation additive simple. 
Cependant, pour des étudiants ayant une difficulté particulière (dyslexie, dysgraphie…), un traitement spécifique pourra être envisagé.</text:p>
      <text:h text:style-name="Heading_20_3" text:outline-level="3"><text:bookmark-start text:name="__RefHeading___cas_3cotation_additive_corrigee_11"/><text:bookmark-start text:name="cas_3cotation_additive_corrigee"/>Cas 3 : cotation additive corrigée<text:bookmark-end text:name="__RefHeading___cas_3cotation_additive_corrigee_11"/><text:bookmark-end text:name="cas_3cotation_additive_corrigee"/></text:h>
      <text:p text:style-name="Text_20_body">La cotation additive corrigée a été créée pour permettre d’avoir des notations équivalentes entre les questions ouvertes et fermées. L’application de ladite « correction » concerne exclusivement les questions fermées pour les rendre équivalentes aux questions ouvertes. Ainsi, il n’est pas prévu d’avoir de points négatifs pour les questions ouvertes courtes. En fonction du niveau d’exigence souhaité, on suivra les recommandations décrites ci-dessus, soit de la cotation additive simple, soit la cotation additive tout-ou-rien.</text:p>
      <text:h text:style-name="Heading_20_2" text:outline-level="2"><text:bookmark-start text:name="__RefHeading___etape_8previsualiser_la_question_12"/><text:bookmark-start text:name="etape_8previsualiser_la_question"/>Étape 8 : Prévisualiser la question<text:bookmark-end text:name="__RefHeading___etape_8previsualiser_la_question_12"/><text:bookmark-end text:name="etape_8previsualiser_la_question"/></text:h>
      <text:list text:style-name="List_20_1" text:continue-numbering="false">
        <text:list-item>
          <text:p text:style-name="LastListParagraph_List_20_1_Content_First"> Cliquer sur « <text:span text:style-name="Strong_20_Emphasis">Enregistrer les modifications et continuer</text:span> »</text:p>
        </text:list-item>
      </text:list>
      <text:p text:style-name="Text_20_body"><draw:frame draw:style-name="media" draw:name="12" text:anchor-type="as-char" draw:z-index="12" svg:width="10.583333333333cm" svg:height="3.4981325863679cm"><draw:image xlink:href="Pictures/35858f9d44a1bad1a18608b441b36c22.jpg" xlink:type="simple" xlink:show="embed" xlink:actuate="onLoad"/></draw:frame></text:p>
      <text:list text:style-name="List_20_1" text:continue-numbering="false">
        <text:list-item>
          <text:p text:style-name="LastListParagraph_List_20_1_Content_First"> Cliquer sur « <text:span text:style-name="Strong_20_Emphasis">Aperçu</text:span> » </text:p>
        </text:list-item>
      </text:list>
      <text:p text:style-name="Text_20_body"><draw:frame draw:style-name="media" draw:name="13" text:anchor-type="as-char" draw:z-index="13" svg:width="10.583333333333cm" svg:height="2.6398337112623cm"><draw:image xlink:href="Pictures/b0c80636499c5f151522aea0b15a1eae.jpg" xlink:type="simple" xlink:show="embed" xlink:actuate="onLoad"/></draw:frame></text:p>
      <text:h text:style-name="Heading_20_2" text:outline-level="2"><text:bookmark-start text:name="__RefHeading___etape_9cliquer_sur_enregistrer_13"/><text:bookmark-start text:name="etape_9cliquer_sur_enregistrer"/>Étape 9 : Cliquer sur « Enregistrer »<text:bookmark-end text:name="__RefHeading___etape_9cliquer_sur_enregistrer_13"/><text:bookmark-end text:name="etape_9cliquer_sur_enregistrer"/></text:h>
      <text:p text:style-name="Text_20_body"><draw:frame draw:style-name="media" draw:name="14" text:anchor-type="as-char" draw:z-index="14" svg:width="10.583333333333cm" svg:height="2.884083728278cm"><draw:image xlink:href="Pictures/6525ad6cb93fa8f12e0dd3b293a0646e.jpg" xlink:type="simple" xlink:show="embed" xlink:actuate="onLoad"/></draw:frame></text:p>
      <text:p text:style-name="Text_20_body">La question a été ajoutée dans votre banque de questions.</text:p>
      <text:h text:style-name="Heading_20_2" text:outline-level="2"><text:bookmark-start text:name="__RefHeading___optionaccepter_d_un_coup_un_ensemble_de_reponses_en_utilisant_le_joker_14"/><text:bookmark-start text:name="optionaccepter_d_un_coup_un_ensemble_de_reponses_en_utilisant_le_joker"/>Option : accepter d'un coup un ensemble de réponses en utilisant le joker "*"<text:bookmark-end text:name="__RefHeading___optionaccepter_d_un_coup_un_ensemble_de_reponses_en_utilisant_le_joker_14"/><text:bookmark-end text:name="optionaccepter_d_un_coup_un_ensemble_de_reponses_en_utilisant_le_joker"/></text:h>
      <text:p text:style-name="Text_20_body">L'<text:span text:style-name="Strong_20_Emphasis">astérisque “*” est un joker</text:span> qui peut être remplacé par ce que l'on veut. </text:p>
      <text:p text:style-name="Text_20_body">Par exemple, si on inscrit la solution modèle “<text:span text:style-name="Emphasis">procaryote*</text:span>”. Cela permet de prendre en compte des réponses correctes supplémentaires, telles que “<text:span text:style-name="Emphasis">procaryote<text:span text:style-name="underline">s</text:span></text:span>”.</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text:span text:style-name="underline">critère orthographique</text:span>.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 Pour cela, nous vous invitons à suivre le démarche décrite ci-dessous consistant à accepter des réponses à posteriori.</text:p>
          </table:table-cell>
        </table:table-row>
      </table:table>
      <text:h text:style-name="Heading_20_2" text:outline-level="2"><text:bookmark-start text:name="__RefHeading___optionaccepter_des_reponses_a_posteriori_15"/><text:bookmark-start text:name="optionaccepter_des_reponses_a_posteriori"/>Option : accepter des réponses à posteriori<text:bookmark-end text:name="__RefHeading___optionaccepter_des_reponses_a_posteriori_15"/><text:bookmark-end text:name="optionaccepter_des_reponses_a_posteriori"/></text:h>
      <text:p text:style-name="Text_20_body">Des réponses ou graphies complémentaires à la réponse attendue peuvent être acceptées <text:span text:style-name="Emphasis">a posteriori</text:span> de la réalisation du test et capitalisées d'une année sur l'autre. Pour cela, se reporter à la documentation : <text:a xlink:type="simple" xlink:href="https://pedagowiki.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6" text:anchor-type="as-char" draw:z-index="16"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les réponses ou graphies complémentaires acceptées ou partiellement acceptées doivent être indiquées à Moodle une par une, ce qui peut représenter un travail relativement important.</text:p>
          </table:table-cell>
        </table:table-row>
      </table:table>
      <text:h text:style-name="Heading_20_2" text:outline-level="2"><text:bookmark-start text:name="__RefHeading___optionajouter_un_feedback_general_16"/><text:bookmark-start text:name="optionajouter_un_feedback_general"/>Option : ajouter un feedback général<text:bookmark-end text:name="__RefHeading___optionajouter_un_feedback_general_16"/><text:bookmark-end text:name="optionajouter_un_feedback_general"/></text:h>
      <text:p text:style-name="Text_20_body">Vous pouvez écrire un feedback général qui s’affichera après que l’étudiant aura répondu quelle que soit sa réponse.</text:p>
      <text:p text:style-name="Text_20_body"><draw:frame draw:style-name="media" draw:name="17" text:anchor-type="as-char" draw:z-index="17" svg:width="10.583333333333cm" svg:height="5.1292407108239cm"><draw:image xlink:href="Pictures/56181aa09ebf1c772bae062d094a525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52</meta:creation-date>
    <dc:creator>Generated</dc:creator>
    <dc:date>2026-09-17T13::28:52</dc:date>
    <dc:language>en-US</dc:language>
    <meta:editing-cycles>1</meta:editing-cycles>
    <meta:editing-duration>PT0S</meta:editing-duration>
    <dc:title>moodle:test:choix_questions:qroc</dc:title>
  </office:meta>
</office:document-meta>
</file>