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d07b31d5c2a72184bdfa6ed85be8d10.png"/>
  <manifest:file-entry manifest:media-type="image/png" manifest:full-path="Pictures/4b7a93005e7b6c8454ed2fda3fee80a9.png"/>
  <manifest:file-entry manifest:media-type="image/png" manifest:full-path="Pictures/3f458ace026a56ab6656343469d0c3af.png"/>
  <manifest:file-entry manifest:media-type="image/jpeg" manifest:full-path="Pictures/ab4d1b8567398569d7ec43b773022e59.jpg"/>
  <manifest:file-entry manifest:media-type="image/jpeg" manifest:full-path="Pictures/7f15b81c46552712978f0795b47c8671.jpg"/>
  <manifest:file-entry manifest:media-type="image/jpeg" manifest:full-path="Pictures/24acf28cb023ecffa5a051f64e30e901.jpg"/>
  <manifest:file-entry manifest:media-type="image/jpeg" manifest:full-path="Pictures/8422d113d9dea998c7c5dd751e1a2d94.jpg"/>
  <manifest:file-entry manifest:media-type="image/png" manifest:full-path="Pictures/5ad24ea9cfd131c7a217923eae44fdf2.png"/>
  <manifest:file-entry manifest:media-type="image/jpeg" manifest:full-path="Pictures/dfcfc35eeb2c9be43edb3cd12f61c8db.jpg"/>
  <manifest:file-entry manifest:media-type="image/png" manifest:full-path="Pictures/97305a7c278e940788e8203690050809.png"/>
  <manifest:file-entry manifest:media-type="image/png" manifest:full-path="Pictures/c62da777952cbba2990b4c2a0210ba51.png"/>
  <manifest:file-entry manifest:media-type="image/png" manifest:full-path="Pictures/d76da4b7365c9fc0083e1bd0abf26922.png"/>
  <manifest:file-entry manifest:media-type="image/jpeg" manifest:full-path="Pictures/e505b2fe3918cc0b4c886ee4dd3ba08c.jpg"/>
  <manifest:file-entry manifest:media-type="image/jpeg" manifest:full-path="Pictures/a792eb74c4f9c9225477401d1706107f.jpg"/>
  <manifest:file-entry manifest:media-type="image/png" manifest:full-path="Pictures/366dffcce98fde8ffd5e72cc383774aa.png"/>
  <manifest:file-entry manifest:media-type="image/png" manifest:full-path="Pictures/081113a0c7f054995dd52e22f9a327a7.png"/>
  <manifest:file-entry manifest:media-type="image/jpeg" manifest:full-path="Pictures/532974ca301d594393f885ddf9409171.jpg"/>
  <manifest:file-entry manifest:media-type="image/png" manifest:full-path="Pictures/e3d573f8431f47f72296c9217752b2a3.png"/>
  <manifest:file-entry manifest:media-type="image/png" manifest:full-path="Pictures/5387c46bf9a67efbc17d7bd48105cbf3.png"/>
  <manifest:file-entry manifest:media-type="image/jpeg" manifest:full-path="Pictures/14a992f5ac919801833e58520eef71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qrm_choix_multiples"/><text:bookmark-start text:name="__RefHeading___question_choix_multiples_a_reponses_multiples_qrm_1"/><text:bookmark-start text:name="question_choix_multiples_a_reponses_multiples_qrm"/>Question "Choix multiples" à réponses multiples (QRM)<text:bookmark-end text:name="__RefHeading___question_choix_multiples_a_reponses_multiples_qrm_1"/><text:bookmark-end text:name="question_choix_multiples_a_reponses_multiples_qrm"/></text:h>
      <text:p text:style-name="Text_20_body"><draw:frame draw:style-name="mediacenter" draw:name="0" text:anchor-type="paragraph" draw:z-index="0" svg:width="1.7727083333333cm" svg:height="1.6404166666667cm"><draw:image xlink:href="Pictures/8d07b31d5c2a72184bdfa6ed85be8d10.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 Pour savoir comment créer les questions directement dans la banque de question, se reporter à la documentation : <text:a xlink:type="simple" xlink:href="https://pedagowiki.unicaen.fr/doku.php?id=moodle:test:banque_questions" text:style-name="Internet_20_link" text:visited-style-name="Visited_20_Internet_20_Link">Créer et gérer une banque de questions</text:a>.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 Le type de question “Choix multiple” en mode « QRM » concerne la cotation additive simple et corrigée. Pour créer une « QRM » en cotation tout-ou-rien, veuillez vous reporter à la documentation : <text:a xlink:type="simple" xlink:href="https://pedagowiki.unicaen.fr/doku.php?id=moodle:test:choix_questions:choix_multiple-tout-ou-rien" text:style-name="Internet_20_link" text:visited-style-name="Visited_20_Internet_20_Link">Question à choix multiple tout-ou-rien</text:a></text:p>
          </table:table-cell>
        </table:table-row>
      </table:table>
      <text:h text:style-name="Heading_20_2" text:outline-level="2"><text:bookmark-start text:name="__RefHeading___etape_1selectionner_le_type_de_question_choix_multiple_2"/><text:bookmark-start text:name="etape_1selectionner_le_type_de_question_choix_multiple"/>Étape 1 : Sélectionner le type de question « choix multiple »<text:bookmark-end text:name="__RefHeading___etape_1selectionner_le_type_de_question_choix_multiple_2"/><text:bookmark-end text:name="etape_1selectionner_le_type_de_question_choix_multiple"/></text:h>
      <text:p text:style-name="Text_20_body"><draw:frame draw:style-name="media" draw:name="3" text:anchor-type="as-char" draw:z-index="3" svg:width="10.583333333333cm" svg:height="4.1275cm"><draw:image xlink:href="Pictures/ab4d1b8567398569d7ec43b773022e59.jpg" xlink:type="simple" xlink:show="embed" xlink:actuate="onLoad"/></draw:frame></text:p>
      <text:h text:style-name="Heading_20_2" text:outline-level="2"><text:bookmark-start text:name="__RefHeading___etape_2si_besoin_choisir_la_categorie_3"/><text:bookmark-start text:name="etape_2si_besoin_choisir_la_categorie"/>Étape 2 : Si besoin, choisir la catégorie<text:bookmark-end text:name="__RefHeading___etape_2si_besoin_choisir_la_categorie_3"/><text:bookmark-end text:name="etape_2si_besoin_choisir_la_categorie"/></text:h>
      <text:p text:style-name="Text_20_body"><draw:frame draw:style-name="media" draw:name="4" text:anchor-type="as-char" draw:z-index="4" svg:width="10.583333333333cm" style:rel-width="100%" svg:height="6.1807813911472cm" style:rel-height="scale"><draw:image xlink:href="Pictures/7f15b81c46552712978f0795b47c8671.jpg" xlink:type="simple" xlink:show="embed" xlink:actuate="onLoad"/></draw:frame></text:p>
      <text:p text:style-name="Text_20_body">Si vous n'avez pas créé de catégorie spécifique pour classer vos questions, laissez la catégorie par Défaut. Si vous souhaitez en savoir plus sur le classement des questions, reportez-vous à la documentation : <text:a xlink:type="simple" xlink:href="https://pedagowiki.unicaen.fr/doku.php?id=moodle:test:banque_questions" text:style-name="Internet_20_link" text:visited-style-name="Visited_20_Internet_20_Link">Créer et gérer une banque de questions</text:a>.</text:p>
      <text:h text:style-name="Heading_20_2" text:outline-level="2"><text:bookmark-start text:name="__RefHeading___etape_3donner_un_nom_a_la_question_4"/><text:bookmark-start text:name="etape_3donner_un_nom_a_la_question"/>Étape 3 : Donner un nom à la question<text:bookmark-end text:name="__RefHeading___etape_3donner_un_nom_a_la_question_4"/><text:bookmark-end text:name="etape_3donner_un_nom_a_la_question"/></text:h>
      <text:p text:style-name="Text_20_body"><draw:frame draw:style-name="media" draw:name="5" text:anchor-type="as-char" draw:z-index="5" svg:width="10.583333333333cm" style:rel-width="100%" svg:height="2.3007246376812cm" style:rel-height="scale"><draw:image xlink:href="Pictures/24acf28cb023ecffa5a051f64e30e901.jpg" xlink:type="simple" xlink:show="embed" xlink:actuate="onLoad"/></draw:frame></text:p>
      <text:h text:style-name="Heading_20_2" text:outline-level="2"><text:bookmark-start text:name="__RefHeading___etape_4ecrire_la_consigne_amorce_5"/><text:bookmark-start text:name="etape_4ecrire_la_consigne_amorce"/>Étape 4 : Écrire la consigne (amorce)<text:bookmark-end text:name="__RefHeading___etape_4ecrire_la_consigne_amorce_5"/><text:bookmark-end text:name="etape_4ecrire_la_consigne_amorce"/></text:h>
      <text:p text:style-name="Text_20_body"><draw:frame draw:style-name="media" draw:name="6" text:anchor-type="as-char" draw:z-index="6" svg:width="10.583333333333cm" style:rel-width="100%" svg:height="6.5983401546157cm" style:rel-height="scale"><draw:image xlink:href="Pictures/8422d113d9dea998c7c5dd751e1a2d94.jp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 Si besoin, n’hésitez pas à consulter la documentation : <text:a xlink:type="simple" xlink:href="https://pedagowiki.unicaen.fr/doku.php?id=moodle:wysiwyg" text:style-name="Internet_20_link" text:visited-style-name="Visited_20_Internet_20_Link">Utiliser l'éditeur de texte WYSIWYG</text:a> </text:p>
          </table:table-cell>
        </table:table-row>
      </table:table>
      <text:h text:style-name="Heading_20_2" text:outline-level="2"><text:bookmark-start text:name="__RefHeading___etape_5indiquer_le_nombre_de_points_6"/><text:bookmark-start text:name="etape_5indiquer_le_nombre_de_points"/>Étape 5 : Indiquer le nombre de points<text:bookmark-end text:name="__RefHeading___etape_5indiquer_le_nombre_de_points_6"/><text:bookmark-end text:name="etape_5indiquer_le_nombre_de_points"/></text:h>
      <text:p text:style-name="Text_20_body">Il s’agit du nombre de points que la question permettra d’obtenir dans le futur test.</text:p>
      <text:p text:style-name="Text_20_body"><draw:frame draw:style-name="media" draw:name="8" text:anchor-type="as-char" draw:z-index="8" svg:width="10.583333333333cm" style:rel-width="100%" svg:height="1.7290294246816cm" style:rel-height="scale"><draw:image xlink:href="Pictures/dfcfc35eeb2c9be43edb3cd12f61c8db.jpg" xlink:type="simple" xlink:show="embed" xlink:actuate="onLoad"/></draw:frame></text:p>
      <text:h text:style-name="Heading_20_2" text:outline-level="2"><text:bookmark-start text:name="__RefHeading___etape_6selectionner_reponses_multiples_autorisees_7"/><text:bookmark-start text:name="etape_6selectionner_reponses_multiples_autorisees"/>Étape 6 : Sélectionner « Réponses multiples autorisées »<text:bookmark-end text:name="__RefHeading___etape_6selectionner_reponses_multiples_autorisees_7"/><text:bookmark-end text:name="etape_6selectionner_reponses_multiples_autorisees"/></text:h>
      <text:p text:style-name="Text_20_body"><draw:frame draw:style-name="mediacenter" draw:name="9" text:anchor-type="paragraph" draw:z-index="9" svg:width="7.9375cm" svg:height="3.7041666666667cm"><draw:image xlink:href="Pictures/97305a7c278e940788e8203690050809.png" xlink:type="simple" xlink:show="embed" xlink:actuate="onLoad"/></draw:frame></text:p>
      <text:h text:style-name="Heading_20_2" text:outline-level="2"><text:bookmark-start text:name="__RefHeading___etape_7supprimer_la_numerotation_des_choix_8"/><text:bookmark-start text:name="etape_7supprimer_la_numerotation_des_choix"/>Étape 7 : Supprimer la numérotation des choix<text:bookmark-end text:name="__RefHeading___etape_7supprimer_la_numerotation_des_choix_8"/><text:bookmark-end text:name="etape_7supprimer_la_numerotation_des_choix"/></text:h>
      <text:p text:style-name="Text_20_body"><draw:frame draw:style-name="mediacenter" draw:name="10" text:anchor-type="paragraph" draw:z-index="10" svg:width="6.3235416666667cm" svg:height="4.0216666666667cm"><draw:image xlink:href="Pictures/c62da777952cbba2990b4c2a0210ba51.png" xlink:type="simple" xlink:show="embed" xlink:actuate="onLoad"/></draw:frame></text:p>
      <text:h text:style-name="Heading_20_2" text:outline-level="2"><text:bookmark-start text:name="__RefHeading___etape_8ecrire_les_propositions_et_indiquer_leur_cotation_9"/><text:bookmark-start text:name="etape_8ecrire_les_propositions_et_indiquer_leur_cotation"/>Étape 8 : Écrire les propositions et indiquer leur cotation<text:bookmark-end text:name="__RefHeading___etape_8ecrire_les_propositions_et_indiquer_leur_cotation_9"/><text:bookmark-end text:name="etape_8ecrire_les_propositions_et_indiquer_leur_cotation"/></text:h>
      <text:p text:style-name="Text_20_body"><draw:frame draw:style-name="mediacenter" draw:name="11" text:anchor-type="paragraph" draw:z-index="11" svg:width="14.2875cm" svg:height="11.800416666667cm"><draw:image xlink:href="Pictures/d76da4b7365c9fc0083e1bd0abf26922.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2" text:anchor-type="as-char" draw:z-index="12"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 La question “Choix multiple” à réponses multiples (QRM) nécessite d’utiliser les <text:span text:style-name="Strong_20_Emphasis">pourcentages négatifs</text:span>. Les pourcentages négatifs sont affectés aux réponses incorrectes de façon à ce que l'ensemble des pourcentages s'équilibrent. Sinon, si l'étudiant coche toutes les cases il aura tous les points. Par contre, la note à la question ne peut pas passer dans les négatifs. Si l'étudiant n'a coché que des mauvaises réponses, il aura tout simplement 0 à la question.</text:p>
          </table:table-cell>
        </table:table-row>
      </table:table>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3" text:anchor-type="as-char" draw:z-index="13"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Par exemple dans le cas où la question possède <text:span text:style-name="Strong_20_Emphasis">deux réponses correctes et trois réponses incorrectes</text:span>, il faut affecter <text:span text:style-name="Strong_20_Emphasis">50%</text:span> pour chaque réponse correcte et <text:span text:style-name="Strong_20_Emphasis">-33,3333%</text:span> à chaque réponse incorrecte</text:p>
          </table:table-cell>
        </table:table-row>
      </table:table>
      <text:h text:style-name="Heading_20_2" text:outline-level="2"><text:bookmark-start text:name="__RefHeading___etape_9previsualiser_la_question_10"/><text:bookmark-start text:name="etape_9previsualiser_la_question"/>Étape 9 : Prévisualiser la question<text:bookmark-end text:name="__RefHeading___etape_9previsualiser_la_question_10"/><text:bookmark-end text:name="etape_9previsualiser_la_question"/></text:h>
      <text:list text:style-name="List_20_1" text:continue-numbering="false">
        <text:list-item>
          <text:p text:style-name="LastListParagraph_List_20_1_Content_First"> Cliquer sur « Enregistrer les modifications et continuer » =====</text:p>
        </text:list-item>
      </text:list>
      <text:p text:style-name="Text_20_body"><draw:frame draw:style-name="media" draw:name="14" text:anchor-type="as-char" draw:z-index="14" svg:width="10.583333333333cm" svg:height="3.4981325863679cm"><draw:image xlink:href="Pictures/e505b2fe3918cc0b4c886ee4dd3ba08c.jpg" xlink:type="simple" xlink:show="embed" xlink:actuate="onLoad"/></draw:frame></text:p>
      <text:list text:style-name="List_20_1" text:continue-numbering="false">
        <text:list-item>
          <text:p text:style-name="LastListParagraph_List_20_1_Content_First"> Cliquer sur « <text:span text:style-name="Strong_20_Emphasis">Aperçu</text:span> » : </text:p>
        </text:list-item>
      </text:list>
      <text:p text:style-name="Text_20_body"><draw:frame draw:style-name="media" draw:name="15" text:anchor-type="as-char" draw:z-index="15" svg:width="10.583333333333cm" svg:height="2.6398337112623cm"><draw:image xlink:href="Pictures/a792eb74c4f9c9225477401d1706107f.jpg" xlink:type="simple" xlink:show="embed" xlink:actuate="onLoad"/></draw:frame></text:p>
      <text:list text:style-name="List_20_1" text:continue-numbering="false">
        <text:list-item>
          <text:p text:style-name="LastListParagraph_List_20_1_Content_First"> Choisir une proposition et cliquer sur « <text:span text:style-name="Strong_20_Emphasis">Envoyer et Terminer</text:span> » :</text:p>
        </text:list-item>
      </text:list>
      <text:p text:style-name="Text_20_body"><draw:frame draw:style-name="mediacenter" draw:name="16" text:anchor-type="paragraph" draw:z-index="16" svg:width="13.97cm" svg:height="5.9002083333333cm"><draw:image xlink:href="Pictures/366dffcce98fde8ffd5e72cc383774aa.png" xlink:type="simple" xlink:show="embed" xlink:actuate="onLoad"/></draw:fram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7" text:anchor-type="as-char" draw:z-index="17" svg:width="1.27cm" svg:height="1.27cm"><draw:image xlink:href="Pictures/3f458ace026a56ab6656343469d0c3af.png" xlink:type="simple" xlink:show="embed" xlink:actuate="onLoad"/></draw:frame></text:p>
          </table:table-cell>
          <table:table-cell office:value-type="string" table:style-name="PluginODTAutoStyle_TableCell_29">
            <text:p text:style-name="PluginODTAutoStyle_Paragraph_30"> Les questions à réponse unique utilisent les <text:span text:style-name="Strong_20_Emphasis">cases à cocher</text:span> (carrés) qui premettent de cocher une autre proposition. Dans les questions à réponses unique, la case à cocher sera sera remplacé par une bouton radio (rond à cocher) qui ne permettra pas de sélectionner plusieurs réponses. </text:p>
          </table:table-cell>
        </table:table-row>
      </table:table>
      <text:list text:style-name="List_20_1" text:continue-numbering="false">
        <text:list-item>
          <text:p text:style-name="LastListParagraph_List_20_1_Content_First"> Cliquer sur « <text:span text:style-name="Strong_20_Emphasis">Recommencer</text:span> » autant que souhaité et sur « <text:span text:style-name="Strong_20_Emphasis">Remplir les réponses correctes</text:span> » pour vérifier le comportement adéquat de la question. Puis, cliquer sur « <text:span text:style-name="Strong_20_Emphasis">Fermer le prévisualisation</text:span> » : </text:p>
        </text:list-item>
      </text:list>
      <text:p text:style-name="Text_20_body"><draw:frame draw:style-name="mediacenter" draw:name="18" text:anchor-type="paragraph" draw:z-index="18" svg:width="13.890625cm" svg:height="7.4347916666667cm"><draw:image xlink:href="Pictures/081113a0c7f054995dd52e22f9a327a7.png" xlink:type="simple" xlink:show="embed" xlink:actuate="onLoad"/></draw:frame></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19" text:anchor-type="as-char" draw:z-index="19" svg:width="1.27cm" svg:height="1.27cm"><draw:image xlink:href="Pictures/5ad24ea9cfd131c7a217923eae44fdf2.png" xlink:type="simple" xlink:show="embed" xlink:actuate="onLoad"/></draw:frame></text:p>
          </table:table-cell>
          <table:table-cell office:value-type="string" table:style-name="PluginODTAutoStyle_TableCell_34">
            <text:p text:style-name="PluginODTAutoStyle_Paragraph_35">Vous pouvez observer ici qu'en ayant coché toutes les réponses incorrectes, nous obtenons <text:span text:style-name="Strong_20_Emphasis">0</text:span> à la question et pas une note négative.</text:p>
          </table:table-cell>
        </table:table-row>
      </table:table>
      <text:h text:style-name="Heading_20_2" text:outline-level="2"><text:bookmark-start text:name="__RefHeading___etape_10cliquer_sur_enregistrer_11"/><text:bookmark-start text:name="etape_10cliquer_sur_enregistrer"/>Étape 10 : Cliquer sur « Enregistrer »<text:bookmark-end text:name="__RefHeading___etape_10cliquer_sur_enregistrer_11"/><text:bookmark-end text:name="etape_10cliquer_sur_enregistrer"/></text:h>
      <text:p text:style-name="Text_20_body"><draw:frame draw:style-name="media" draw:name="20" text:anchor-type="as-char" draw:z-index="20" svg:width="10.583333333333cm" svg:height="2.884083728278cm"><draw:image xlink:href="Pictures/532974ca301d594393f885ddf9409171.jpg" xlink:type="simple" xlink:show="embed" xlink:actuate="onLoad"/></draw:frame></text:p>
      <text:p text:style-name="Text_20_body">La question a été ajoutée dans votre banque de questions.</text:p>
      <text:h text:style-name="Heading_20_2" text:outline-level="2"><text:bookmark-start text:name="__RefHeading___optionreponses_inadmissibles_12"/><text:bookmark-start text:name="optionreponses_inadmissibles"/>Option : Réponses inadmissibles<text:bookmark-end text:name="__RefHeading___optionreponses_inadmissibles_12"/><text:bookmark-end text:name="optionreponses_inadmissibles"/></text:h>
      <text:p text:style-name="Text_20_body">Il arrive que certaines réponses soient considérées comme inadmissibles. En ce cas, le candidat doit obtenir zéro à la question même s'il a coché des réponses correctes. </text:p>
      <text:p text:style-name="Text_20_body">Pour cela, il faut affecter le pourcentage <text:span text:style-name="Strong_20_Emphasis">-100%</text:span> à cette réponse jugée inadmissible.</text:p>
      <text:p text:style-name="Text_20_body"><draw:frame draw:style-name="mediacenter" draw:name="21" text:anchor-type="paragraph" draw:z-index="21" svg:width="20.531666666667cm" style:rel-width="100%" svg:height="7.14375cm" style:rel-height="scale"><draw:image xlink:href="Pictures/e3d573f8431f47f72296c9217752b2a3.png" xlink:type="simple" xlink:show="embed" xlink:actuate="onLoad"/></draw:frame></text:p>
      <text:p text:style-name="Text_20_body">Si l'étudiant coche cette proposition, il aura d'office zéro à la question (rappel : pas de notes négatives dans les QRM).</text:p>
      <text:h text:style-name="Heading_20_2" text:outline-level="2"><text:bookmark-start text:name="__RefHeading___optionajouter_un_feedback_retroaction_13"/><text:bookmark-start text:name="optionajouter_un_feedback_retroaction"/>Option : Ajouter un feedback (rétroaction)<text:bookmark-end text:name="__RefHeading___optionajouter_un_feedback_retroaction_13"/><text:bookmark-end text:name="optionajouter_un_feedback_retroaction"/></text:h>
      <text:p text:style-name="Text_20_body">Il y a deux types de feedbacks classiques disponibles dans une question réponse multiple : </text:p>
      <text:list text:style-name="List_20_1" text:continue-numbering="false">
        <text:list-item>
          <text:p text:style-name="LastListParagraph_List_20_1_Content_First"> Le <text:span text:style-name="Strong_20_Emphasis">feedback spécifique</text:span> de chaque réponse : une rétroaction différenciée est affichée en fonction de la réponse fournie par l’étudiant. Vous pouvez ainsi fournir à l’étudiant des éléments pour comprendre pourquoi la réponse est correcte ou incorrecte.</text:p>
        </text:list-item>
      </text:list>
      <text:p text:style-name="Text_20_body"><draw:frame draw:style-name="mediacenter" draw:name="22" text:anchor-type="paragraph" draw:z-index="22" svg:width="13.308541666667cm" svg:height="5.635625cm"><draw:image xlink:href="Pictures/5387c46bf9a67efbc17d7bd48105cbf3.png" xlink:type="simple" xlink:show="embed" xlink:actuate="onLoad"/></draw:frame></text:p>
      <text:list text:style-name="List_20_1" text:continue-numbering="false">
        <text:list-item>
          <text:p text:style-name="LastListParagraph_List_20_1_Content_First"> Le <text:span text:style-name="Strong_20_Emphasis">feedback général</text:span> de la question : une même rétroaction est affichée à tous les étudiants quelle que soit la réponse fournie par l’étudiant. Vous pouvez utiliser la rétroaction générale pour donner aux étudiants des éléments de compréhension générales, une description de ce que la question cherchait à évaluer, ou pour leur donner un lien pour en savoir plus.</text:p>
        </text:list-item>
      </text:list>
      <text:p text:style-name="Text_20_body"><draw:frame draw:style-name="media" draw:name="23" text:anchor-type="as-char" draw:z-index="23" svg:width="10.583333333333cm" svg:height="4.0200258397933cm"><draw:image xlink:href="Pictures/14a992f5ac919801833e58520eef7199.jpg" xlink:type="simple" xlink:show="embed" xlink:actuate="onLoad"/></draw:frame></text:p>
      <text:p text:style-name="Text_20_body">Vous pouvez contrôler à quel moment le feedback spécifique et le feedback général sont montrés aux étudiants en sélectionnant les « Options de relecture » dans les paramètres du test.</text:p>
      <text:h text:style-name="Heading_20_2" text:outline-level="2"><text:bookmark-start text:name="__RefHeading___pour_aller_plus_loinles_regles_de_redaction_des_qcm_14"/><text:bookmark-start text:name="pour_aller_plus_loinles_regles_de_redaction_des_qcm"/>Pour aller plus loin : les règles de rédaction des QCM<text:bookmark-end text:name="__RefHeading___pour_aller_plus_loinles_regles_de_redaction_des_qcm_14"/><text:bookmark-end text:name="pour_aller_plus_loinles_regles_de_redaction_des_qcm"/></text:h>
      <text:list text:style-name="List_20_1" text:continue-numbering="false">
        <text:list-item>
          <text:p text:style-name="LastListParagraph_List_20_1_Content_First"> <text:a xlink:type="simple" xlink:href="https://pedagowiki.unicaen.fr/doku.php?id=moodle:test:regles_redaction_qcm" text:style-name="Internet_20_link" text:visited-style-name="Visited_20_Internet_20_Link">Règles de rédaction des questions à choix multipl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12:36</meta:creation-date>
    <dc:creator>Generated</dc:creator>
    <dc:date>2026-09-17T02::12:36</dc:date>
    <dc:language>en-US</dc:language>
    <meta:editing-cycles>1</meta:editing-cycles>
    <meta:editing-duration>PT0S</meta:editing-duration>
    <dc:title>moodle:test:choix_questions:qrm_choix_multiples</dc:title>
  </office:meta>
</office:document-meta>
</file>