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248adb339b5150ddee6b39efed4fe26.png"/>
  <manifest:file-entry manifest:media-type="image/png" manifest:full-path="Pictures/f14dd4740d3dacb3a3a8432d8d0c3293.png"/>
  <manifest:file-entry manifest:media-type="image/png" manifest:full-path="Pictures/b4b1d9592023d6a84c7e883dd46e90ab.png"/>
  <manifest:file-entry manifest:media-type="image/png" manifest:full-path="Pictures/2893d6830dd389fa0b5b3e2508f5d92c.png"/>
  <manifest:file-entry manifest:media-type="image/png" manifest:full-path="Pictures/db2cabc1931c5266bef9e2c81bc87a3e.png"/>
  <manifest:file-entry manifest:media-type="image/png" manifest:full-path="Pictures/f0aaaa8516b3d43d603ae564df2ce7c5.png"/>
  <manifest:file-entry manifest:media-type="image/png" manifest:full-path="Pictures/61c18c6e5d50ef0e4c9cbb1602aa760b.png"/>
  <manifest:file-entry manifest:media-type="image/png" manifest:full-path="Pictures/bf8ddf22e7e7c4d07ec37af9aa997909.png"/>
  <manifest:file-entry manifest:media-type="image/png" manifest:full-path="Pictures/5ad24ea9cfd131c7a217923eae44fdf2.png"/>
  <manifest:file-entry manifest:media-type="image/png" manifest:full-path="Pictures/dd31d425e2e69ad70b01dd41287fc1bf.png"/>
  <manifest:file-entry manifest:media-type="image/png" manifest:full-path="Pictures/d1fa7910af80f22200289952ee5c13e3.png"/>
  <manifest:file-entry manifest:media-type="image/png" manifest:full-path="Pictures/0ddf16a7a214ca2b194cb24973fc37a7.png"/>
  <manifest:file-entry manifest:media-type="image/png" manifest:full-path="Pictures/80be7e5468313bd142e925c6cea54573.png"/>
  <manifest:file-entry manifest:media-type="image/png" manifest:full-path="Pictures/e194969f8f863df278b890c3ad8fb1c7.png"/>
  <manifest:file-entry manifest:media-type="image/png" manifest:full-path="Pictures/5bd08789a649a97c1efba34e701ae4e4.png"/>
  <manifest:file-entry manifest:media-type="image/png" manifest:full-path="Pictures/4783e37a609cf0a4c656a97434e8ff22.png"/>
  <manifest:file-entry manifest:media-type="image/png" manifest:full-path="Pictures/bbb7f9223d4a2a824995982645a56637.png"/>
  <manifest:file-entry manifest:media-type="image/png" manifest:full-path="Pictures/a148cd8a49cf4b605039f895e0ec1f0a.png"/>
  <manifest:file-entry manifest:media-type="image/png" manifest:full-path="Pictures/38a53c97c6908da664ea2b617d6cc310.png"/>
  <manifest:file-entry manifest:media-type="image/png" manifest:full-path="Pictures/52d1805b1b14decbd1ad0e2c85a2b9c8.png"/>
  <manifest:file-entry manifest:media-type="image/png" manifest:full-path="Pictures/f5c3470ba4a0627b00cb48cf9540c667.png"/>
  <manifest:file-entry manifest:media-type="image/png" manifest:full-path="Pictures/c94ccb43a08088b9637042ec74f22faf.png"/>
  <manifest:file-entry manifest:media-type="image/png" manifest:full-path="Pictures/818ab65f2575a02e2fd3f625896d7fdb.png"/>
  <manifest:file-entry manifest:media-type="image/png" manifest:full-path="Pictures/3487384f7538f0180d29db1a756206ff.png"/>
  <manifest:file-entry manifest:media-type="image/png" manifest:full-path="Pictures/39154d8e04127843e467fe4c98f3a511.png"/>
  <manifest:file-entry manifest:media-type="image/png" manifest:full-path="Pictures/6a4c9ce5b2f6201b973643f0244451e2.png"/>
  <manifest:file-entry manifest:media-type="image/png" manifest:full-path="Pictures/e76bebdba1902687e991833990f65e47.png"/>
  <manifest:file-entry manifest:media-type="image/png" manifest:full-path="Pictures/9a6265be4c991ac843a1f0c26a71bfa8.png"/>
  <manifest:file-entry manifest:media-type="image/png" manifest:full-path="Pictures/34568da699ba5fcedaf1ee55a48fb3c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.825625cm" svg:height="1.6139583333333cm"><draw:image xlink:href="Pictures/5248adb339b5150ddee6b39efed4fe26.png" xlink:type="simple" xlink:show="embed" xlink:actuate="onLoad"/></draw:frame></text:p>
      <text:h text:style-name="Heading_20_1" text:outline-level="1"><text:bookmark text:name="moodle:test:choix_questions:glisser_deposer_image"/><text:bookmark-start text:name="__RefHeading___creer_une_question_de_type_glisser-deposer_sur_une_image_1"/><text:bookmark-start text:name="creer_une_question_de_type_glisser-deposer_sur_une_image"/>Créer une question de type "Glisser-déposer sur une image"<text:bookmark-end text:name="__RefHeading___creer_une_question_de_type_glisser-deposer_sur_une_image_1"/><text:bookmark-end text:name="creer_une_question_de_type_glisser-deposer_sur_une_image"/></text:h>
      <text:h text:style-name="Heading_20_2" text:outline-level="2"><text:bookmark-start text:name="__RefHeading___etape_1selectionner_le_type_de_question_glisser-deposer_sur_une_image_2"/><text:bookmark-start text:name="etape_1selectionner_le_type_de_question_glisser-deposer_sur_une_image"/>Étape 1 : sélectionner le type de question "Glisser-déposer sur une image"<text:bookmark-end text:name="__RefHeading___etape_1selectionner_le_type_de_question_glisser-deposer_sur_une_image_2"/><text:bookmark-end text:name="etape_1selectionner_le_type_de_question_glisser-deposer_sur_une_image"/></text:h>
      <text:p text:style-name="Text_20_body"><draw:frame draw:style-name="mediacenter" draw:name="1" text:anchor-type="paragraph" draw:z-index="1" svg:width="11.244791666667cm" svg:height="14.657916666667cm"><draw:image xlink:href="Pictures/f14dd4740d3dacb3a3a8432d8d0c3293.png" xlink:type="simple" xlink:show="embed" xlink:actuate="onLoad"/></draw:frame></text:p>
      <text:h text:style-name="Heading_20_2" text:outline-level="2"><text:bookmark-start text:name="__RefHeading___etape_2si_besoin_choisir_la_categorie_3"/><text:bookmark-start text:name="etape_2si_besoin_choisir_la_categorie"/>Étape 2 : si besoin, choisir la catégorie<text:bookmark-end text:name="__RefHeading___etape_2si_besoin_choisir_la_categorie_3"/><text:bookmark-end text:name="etape_2si_besoin_choisir_la_categorie"/></text:h>
      <text:p text:style-name="Text_20_body"><draw:frame draw:style-name="mediacenter" draw:name="2" text:anchor-type="paragraph" draw:z-index="2" svg:width="19.52625cm" style:rel-width="100%" svg:height="11.403541666667cm" style:rel-height="scale"><draw:image xlink:href="Pictures/b4b1d9592023d6a84c7e883dd46e90ab.png" xlink:type="simple" xlink:show="embed" xlink:actuate="onLoad"/></draw:frame></text:p>
      <text:p text:style-name="Text_20_body">Si vous n'avez pas créé de catégorie spécifique pour classer vos questions, laisser la catégorie par <text:span text:style-name="Strong_20_Emphasis">Défaut</text:span>. Si vous souhaitez en savoir plus sur le classement des questions, reportez-vous à la documentation : <text:a xlink:type="simple" xlink:href="https://pedagowiki.unicaen.fr/doku.php?id=moodle:test:banque_questions" text:style-name="Internet_20_link" text:visited-style-name="Visited_20_Internet_20_Link">Créer et gérer une banque de questions</text:a>.</text:p>
      <text:h text:style-name="Heading_20_2" text:outline-level="2"><text:bookmark-start text:name="__RefHeading___etape_3donner_un_nom_a_la_question_4"/><text:bookmark-start text:name="etape_3donner_un_nom_a_la_question"/>Étape 3 : donner un nom à la question<text:bookmark-end text:name="__RefHeading___etape_3donner_un_nom_a_la_question_4"/><text:bookmark-end text:name="etape_3donner_un_nom_a_la_question"/></text:h>
      <text:p text:style-name="Text_20_body"><draw:frame draw:style-name="mediacenter" draw:name="3" text:anchor-type="paragraph" draw:z-index="3" svg:width="16.562916666667cm" svg:height="1.8520833333333cm"><draw:image xlink:href="Pictures/2893d6830dd389fa0b5b3e2508f5d92c.png" xlink:type="simple" xlink:show="embed" xlink:actuate="onLoad"/></draw:frame></text:p>
      <text:h text:style-name="Heading_20_2" text:outline-level="2"><text:bookmark-start text:name="__RefHeading___etape_4indiquer_la_consigne_5"/><text:bookmark-start text:name="etape_4indiquer_la_consigne"/>Étape 4 : indiquer la consigne<text:bookmark-end text:name="__RefHeading___etape_4indiquer_la_consigne_5"/><text:bookmark-end text:name="etape_4indiquer_la_consigne"/></text:h>
      <text:p text:style-name="Text_20_body"><draw:frame draw:style-name="mediacenter" draw:name="4" text:anchor-type="paragraph" draw:z-index="4" svg:width="26.19375cm" style:rel-width="100%" svg:height="9.6308333333333cm" style:rel-height="scale"><draw:image xlink:href="Pictures/db2cabc1931c5266bef9e2c81bc87a3e.png" xlink:type="simple" xlink:show="embed" xlink:actuate="onLoad"/></draw:frame></text:p>
      <text:h text:style-name="Heading_20_2" text:outline-level="2"><text:bookmark-start text:name="__RefHeading___etape_5indiquer_le_nombre_de_points_6"/><text:bookmark-start text:name="etape_5indiquer_le_nombre_de_points"/>Étape 5 : indiquer le nombre de points<text:bookmark-end text:name="__RefHeading___etape_5indiquer_le_nombre_de_points_6"/><text:bookmark-end text:name="etape_5indiquer_le_nombre_de_points"/></text:h>
      <text:p text:style-name="Text_20_body"><draw:frame draw:style-name="mediacenter" draw:name="5" text:anchor-type="paragraph" draw:z-index="5" svg:width="10.927291666667cm" svg:height="1.666875cm"><draw:image xlink:href="Pictures/f0aaaa8516b3d43d603ae564df2ce7c5.png" xlink:type="simple" xlink:show="embed" xlink:actuate="onLoad"/></draw:frame></text:p>
      <text:h text:style-name="Heading_20_2" text:outline-level="2"><text:bookmark-start text:name="__RefHeading___etape_6glisser-deposer_l_image_de_fond_7"/><text:bookmark-start text:name="etape_6glisser-deposer_l_image_de_fond"/>Étape 6 : glisser-déposer l'image de fond<text:bookmark-end text:name="__RefHeading___etape_6glisser-deposer_l_image_de_fond_7"/><text:bookmark-end text:name="etape_6glisser-deposer_l_image_de_fond"/></text:h>
      <text:p text:style-name="Text_20_body"><draw:frame draw:style-name="mediacenter" draw:name="6" text:anchor-type="paragraph" draw:z-index="6" svg:width="11.165416666667cm" svg:height="8.5195833333333cm"><draw:image xlink:href="Pictures/61c18c6e5d50ef0e4c9cbb1602aa760b.png" xlink:type="simple" xlink:show="embed" xlink:actuate="onLoad"/></draw:frame></text:p>
      <text:p text:style-name="Text_20_body">N'hésitez pas à rafraichir l'aperçu pour visualiser comment l'image de fond est intégrée dans Moodle : </text:p>
      <text:p text:style-name="Text_20_body"><draw:frame draw:style-name="mediacenter" draw:name="7" text:anchor-type="paragraph" draw:z-index="7" svg:width="13.573125cm" svg:height="12.197291666667cm"><draw:image xlink:href="Pictures/bf8ddf22e7e7c4d07ec37af9aa997909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8" text:anchor-type="as-char" draw:z-index="8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Astuce : Dans le cas particulier d'un schéma à annoter, prévoyez de la place autour de l'image pour les futures étiquettes.</text:p>
          </table:table-cell>
        </table:table-row>
      </table:table>
      <text:h text:style-name="Heading_20_2" text:outline-level="2"><text:bookmark-start text:name="__RefHeading___etape_7ajouter_des_elements_de_reponse_etiquettes_8"/><text:bookmark-start text:name="etape_7ajouter_des_elements_de_reponse_etiquettes"/>Étape 7 : ajouter des éléments de réponse (étiquettes)<text:bookmark-end text:name="__RefHeading___etape_7ajouter_des_elements_de_reponse_etiquettes_8"/><text:bookmark-end text:name="etape_7ajouter_des_elements_de_reponse_etiquettes"/></text:h>
      <text:list text:style-name="List_20_1" text:continue-numbering="false">
        <text:list-item>
          <text:p text:style-name="LastListParagraph_List_20_1_Content_First"> Indiquer si vous souhaitez que les éléments soient mélangés pour les étudiants : </text:p>
        </text:list-item>
      </text:list>
      <text:p text:style-name="Text_20_body"><draw:frame draw:style-name="mediacenter" draw:name="9" text:anchor-type="paragraph" draw:z-index="9" svg:width="10.900833333333cm" svg:height="1.74625cm"><draw:image xlink:href="Pictures/dd31d425e2e69ad70b01dd41287fc1bf.png" xlink:type="simple" xlink:show="embed" xlink:actuate="onLoad"/></draw:frame></text:p>
      <text:list text:style-name="List_20_1" text:continue-numbering="false">
        <text:list-item>
          <text:p text:style-name="LastListParagraph_List_20_1_Content_First"> Choisir le type d'élément (image ou texte) :</text:p>
        </text:list-item>
      </text:list>
      <text:p text:style-name="Text_20_body"><draw:frame draw:style-name="mediacenter" draw:name="10" text:anchor-type="paragraph" draw:z-index="10" svg:width="14.9225cm" svg:height="8.5195833333333cm"><draw:image xlink:href="Pictures/d1fa7910af80f22200289952ee5c13e3.png" xlink:type="simple" xlink:show="embed" xlink:actuate="onLoad"/></draw:frame></text:p>
      <text:list text:style-name="List_20_1" text:continue-numbering="false">
        <text:list-item>
          <text:p text:style-name="LastListParagraph_List_20_1_Content_First"> Glisser l'image ou écrire le texte : </text:p>
        </text:list-item>
      </text:list>
      <text:p text:style-name="Text_20_body"><draw:frame draw:style-name="mediacenter" draw:name="11" text:anchor-type="paragraph" draw:z-index="11" svg:width="9.36625cm" svg:height="1.4552083333333cm"><draw:image xlink:href="Pictures/0ddf16a7a214ca2b194cb24973fc37a7.png" xlink:type="simple" xlink:show="embed" xlink:actuate="onLoad"/></draw:frame></text:p>
      <text:list text:style-name="List_20_1" text:continue-numbering="false">
        <text:list-item>
          <text:p text:style-name="LastListParagraph_List_20_1_Content_First"> Si besoin, n'hésitez pas à ajouter des éléments à glisser-déposer supplémentaires : </text:p>
        </text:list-item>
      </text:list>
      <text:p text:style-name="Text_20_body"><draw:frame draw:style-name="mediacenter" draw:name="12" text:anchor-type="paragraph" draw:z-index="12" svg:width="8.3079166666667cm" svg:height="1.5610416666667cm"><draw:image xlink:href="Pictures/80be7e5468313bd142e925c6cea54573.png" xlink:type="simple" xlink:show="embed" xlink:actuate="onLoad"/></draw:frame></text:p>
      <text:h text:style-name="Heading_20_2" text:outline-level="2"><text:bookmark-start text:name="__RefHeading___etape_8ajouter_des_zones_de_glisser-deposer_espaces_de_depot_pour_les_etiquettes_9"/><text:bookmark-start text:name="etape_8ajouter_des_zones_de_glisser-deposer_espaces_de_depot_pour_les_etiquettes"/>Étape 8 : ajouter des zones de glisser-déposer (espaces de dépôt pour les étiquettes)<text:bookmark-end text:name="__RefHeading___etape_8ajouter_des_zones_de_glisser-deposer_espaces_de_depot_pour_les_etiquettes_9"/><text:bookmark-end text:name="etape_8ajouter_des_zones_de_glisser-deposer_espaces_de_depot_pour_les_etiquettes"/></text:h>
      <text:p text:style-name="Text_20_body"><draw:frame draw:style-name="mediacenter" draw:name="13" text:anchor-type="paragraph" draw:z-index="13" svg:width="22.225cm" style:rel-width="100%" svg:height="6.2970833333333cm" style:rel-height="scale"><draw:image xlink:href="Pictures/e194969f8f863df278b890c3ad8fb1c7.png" xlink:type="simple" xlink:show="embed" xlink:actuate="onLoad"/></draw:frame></text:p>
      <text:list text:style-name="List_20_1" text:continue-numbering="false">
        <text:list-item>
          <text:p text:style-name="LastListParagraph_List_20_1_Content_First"> Si besoin, n'hésitez pas à ajouter des zones à glisser-déposer supplémentaires : </text:p>
        </text:list-item>
      </text:list>
      <text:p text:style-name="Text_20_body"><draw:frame draw:style-name="mediacenter" draw:name="14" text:anchor-type="paragraph" draw:z-index="14" svg:width="7.5670833333333cm" svg:height="1.508125cm"><draw:image xlink:href="Pictures/5bd08789a649a97c1efba34e701ae4e4.png" xlink:type="simple" xlink:show="embed" xlink:actuate="onLoad"/></draw:frame></text:p>
      <text:list text:style-name="List_20_1" text:continue-numbering="false">
        <text:list-item>
          <text:p text:style-name="LastListParagraph_List_20_1_Content_First"> Pour le schéma pris en exemple, voici les zones de dépôt créées : </text:p>
        </text:list-item>
      </text:list>
      <text:p text:style-name="Text_20_body"><draw:frame draw:style-name="mediacenter" draw:name="15" text:anchor-type="paragraph" draw:z-index="15" svg:width="22.013333333333cm" style:rel-width="100%" svg:height="10.00125cm" style:rel-height="scale"><draw:image xlink:href="Pictures/4783e37a609cf0a4c656a97434e8ff22.png" xlink:type="simple" xlink:show="embed" xlink:actuate="onLoad"/></draw:frame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6" text:anchor-type="as-char" draw:z-index="16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Il est recommandé de ne dépasser 10 zones de glisser-déposer puisqu’au delà le schéma à annoter devient trop chargé. </text:p>
          </table:table-cell>
        </table:table-row>
      </table:table>
      <text:h text:style-name="Heading_20_2" text:outline-level="2"><text:bookmark-start text:name="__RefHeading___etape_9placer_les_etiquettes_sur_l_image_de_fond_10"/><text:bookmark-start text:name="etape_9placer_les_etiquettes_sur_l_image_de_fond"/>Étape 9 : placer les étiquettes sur l'image de fond<text:bookmark-end text:name="__RefHeading___etape_9placer_les_etiquettes_sur_l_image_de_fond_10"/><text:bookmark-end text:name="etape_9placer_les_etiquettes_sur_l_image_de_fond"/></text:h>
      <text:list text:style-name="List_20_1" text:continue-numbering="false">
        <text:list-item>
          <text:p text:style-name="LastListParagraph_List_20_1_Content_First"> Remonter et cliquer le bouton “Rafraichir l'aperçu” au-dessus de l'image de fond : </text:p>
        </text:list-item>
      </text:list>
      <text:p text:style-name="Text_20_body"><draw:frame draw:style-name="mediacenter" draw:name="17" text:anchor-type="paragraph" draw:z-index="17" svg:width="14.44625cm" svg:height="3.3602083333333cm"><draw:image xlink:href="Pictures/a148cd8a49cf4b605039f895e0ec1f0a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la première étiquette et tout en tenant cliqué, délacer là jusqu'à la zone où elle doit se situer :</text:p>
        </text:list-item>
      </text:list>
      <text:p text:style-name="Text_20_body"><draw:frame draw:style-name="mediacenter" draw:name="18" text:anchor-type="paragraph" draw:z-index="18" svg:width="14.9225cm" svg:height="7.3025cm"><draw:image xlink:href="Pictures/38a53c97c6908da664ea2b617d6cc310.png" xlink:type="simple" xlink:show="embed" xlink:actuate="onLoad"/></draw:frame></text:p>
      <text:list text:style-name="List_20_1" text:continue-numbering="false">
        <text:list-item>
          <text:p text:style-name="LastListParagraph_List_20_1_Content_First"> Positionner toutes les étiquettes disponibles : </text:p>
        </text:list-item>
      </text:list>
      <text:p text:style-name="Text_20_body"><draw:frame draw:style-name="mediacenter" draw:name="19" text:anchor-type="paragraph" draw:z-index="19" svg:width="14.684375cm" svg:height="6.5352083333333cm"><draw:image xlink:href="Pictures/52d1805b1b14decbd1ad0e2c85a2b9c8.png" xlink:type="simple" xlink:show="embed" xlink:actuate="onLoad"/></draw:frame></text:p>
      <text:list text:style-name="List_20_1" text:continue-numbering="false">
        <text:list-item>
          <text:p text:style-name="List_20_1_Content_First"> S'il manque une étiquette comme ci-dessus, dans l'ordre : </text:p>
          <text:list text:style-name="List_20_1">
            <text:list-item>
              <text:p text:style-name="List_20_1_Content"> cliquer sur “Rafraichir l'aperçu” ;</text:p>
            </text:list-item>
            <text:list-item>
              <text:p text:style-name="List_20_1_Content"> si cela ne suffit pas, aller vérifier plus bas : </text:p>
              <text:list text:style-name="List_20_1">
                <text:list-item>
                  <text:p text:style-name="List_20_1_Content"> si l'élément à glisser-déposer n'a pas été oublié, </text:p>
                </text:list-item>
                <text:list-item>
                  <text:p text:style-name="List_20_1_Content"> si vous avez choisi le bon type (image ou texte),</text:p>
                </text:list-item>
                <text:list-item>
                  <text:p text:style-name="List_20_1_Content"> si sa zone de glisser-déposer est bien créée ;</text:p>
                </text:list-item>
              </text:list>
            </text:list-item>
            <text:list-item>
              <text:p text:style-name="List_20_1_Content_Last"> cliquer de nouveau sur “Rafraichir l'aperçu” :</text:p>
            </text:list-item>
          </text:list>
        </text:list-item>
      </text:list>
      <text:p text:style-name="Text_20_body"><draw:frame draw:style-name="mediacenter" draw:name="20" text:anchor-type="paragraph" draw:z-index="20" svg:width="2.9897916666667cm" svg:height="1.27cm"><draw:image xlink:href="Pictures/f5c3470ba4a0627b00cb48cf9540c667.png" xlink:type="simple" xlink:show="embed" xlink:actuate="onLoad"/></draw:frame></text:p>
      <text:list text:style-name="List_20_1" text:continue-numbering="false">
        <text:list-item>
          <text:p text:style-name="LastListParagraph_List_20_1_Content_First"> Vous pouvez placer l'étiquette manquante : </text:p>
        </text:list-item>
      </text:list>
      <text:p text:style-name="Text_20_body"><draw:frame draw:style-name="mediacenter" draw:name="21" text:anchor-type="paragraph" draw:z-index="21" svg:width="14.896041666667cm" svg:height="7.3554166666667cm"><draw:image xlink:href="Pictures/c94ccb43a08088b9637042ec74f22faf.png" xlink:type="simple" xlink:show="embed" xlink:actuate="onLoad"/></draw:frame></text:p>
      <text:h text:style-name="Heading_20_2" text:outline-level="2"><text:bookmark-start text:name="__RefHeading___etape_10previsualiser_11"/><text:bookmark-start text:name="etape_10previsualiser"/>Étape 10 : prévisualiser<text:bookmark-end text:name="__RefHeading___etape_10previsualiser_11"/><text:bookmark-end text:name="etape_10previsualiser"/></text:h>
      <text:list text:style-name="List_20_1" text:continue-numbering="false">
        <text:list-item>
          <text:p text:style-name="LastListParagraph_List_20_1_Content_First"> Cliquer sur “Enregistrer les modifications et continuer” : </text:p>
        </text:list-item>
      </text:list>
      <text:p text:style-name="Text_20_body"><draw:frame draw:style-name="mediacenter" draw:name="22" text:anchor-type="paragraph" draw:z-index="22" svg:width="5.1858333333333cm" svg:height="1.7991666666667cm"><draw:image xlink:href="Pictures/818ab65f2575a02e2fd3f625896d7fdb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Aperçu” :</text:p>
        </text:list-item>
      </text:list>
      <text:p text:style-name="Text_20_body"><draw:frame draw:style-name="mediacenter" draw:name="23" text:anchor-type="paragraph" draw:z-index="23" svg:width="6.7997916666667cm" svg:height="1.984375cm"><draw:image xlink:href="Pictures/3487384f7538f0180d29db1a756206ff.png" xlink:type="simple" xlink:show="embed" xlink:actuate="onLoad"/></draw:frame></text:p>
      <text:list text:style-name="List_20_1" text:continue-numbering="false">
        <text:list-item>
          <text:p text:style-name="LastListParagraph_List_20_1_Content_First"> Tester la fonctionnalité de la question : </text:p>
        </text:list-item>
      </text:list>
      <text:p text:style-name="Text_20_body"><draw:frame draw:style-name="mediacenter" draw:name="24" text:anchor-type="paragraph" draw:z-index="24" svg:width="12.673541666667cm" svg:height="9.3133333333333cm"><draw:image xlink:href="Pictures/39154d8e04127843e467fe4c98f3a511.png" xlink:type="simple" xlink:show="embed" xlink:actuate="onLoad"/></draw:frame></text:p>
      <text:list text:style-name="List_20_1" text:continue-numbering="false">
        <text:list-item>
          <text:p text:style-name="LastListParagraph_List_20_1_Content_First"> Fermer l'aperçu et revenez sur les étapes qui nécessitent des ajustements.</text:p>
        </text:list-item>
      </text:list>
      <text:h text:style-name="Heading_20_2" text:outline-level="2"><text:bookmark-start text:name="__RefHeading___etape_11cliquer_sur_enregistrer_12"/><text:bookmark-start text:name="etape_11cliquer_sur_enregistrer"/>Étape 11 : cliquer sur "Enregistrer"<text:bookmark-end text:name="__RefHeading___etape_11cliquer_sur_enregistrer_12"/><text:bookmark-end text:name="etape_11cliquer_sur_enregistrer"/></text:h>
      <text:p text:style-name="Text_20_body"><draw:frame draw:style-name="mediacenter" draw:name="25" text:anchor-type="paragraph" draw:z-index="25" svg:width="7.7258333333333cm" svg:height="3.1220833333333cm"><draw:image xlink:href="Pictures/6a4c9ce5b2f6201b973643f0244451e2.png" xlink:type="simple" xlink:show="embed" xlink:actuate="onLoad"/></draw:frame></text:p>
      <text:h text:style-name="Heading_20_1" text:outline-level="1"><text:bookmark-start text:name="__RefHeading___optionajouter_un_leurre_fausse_reponse_13"/><text:bookmark-start text:name="optionajouter_un_leurre_fausse_reponse"/>Option : ajouter un leurre (fausse réponse)<text:bookmark-end text:name="__RefHeading___optionajouter_un_leurre_fausse_reponse_13"/><text:bookmark-end text:name="optionajouter_un_leurre_fausse_reponse"/></text:h>
      <text:p text:style-name="Text_20_body">Pour cela, il suffit de créer un élément mais ne pas lui créer d'espace de glisser-déposer associé. L'étudiant pourra utiliser cette étiquette leurre comme les autres.</text:p>
      <text:h text:style-name="Heading_20_1" text:outline-level="1"><text:bookmark-start text:name="__RefHeading___optionavoir_deux_fois_ou_plus_la_meme_etiquette_14"/><text:bookmark-start text:name="optionavoir_deux_fois_ou_plus_la_meme_etiquette"/>Option : avoir deux fois (ou plus) la même étiquette<text:bookmark-end text:name="__RefHeading___optionavoir_deux_fois_ou_plus_la_meme_etiquette_14"/><text:bookmark-end text:name="optionavoir_deux_fois_ou_plus_la_meme_etiquette"/></text:h>
      <text:p text:style-name="Text_20_body">Au lieu de créer deux éléments (ou étiquettes) identiques, nous vous recommandons de plutôt créer une seul élément mais de cocher l'option “Réutilisable” : </text:p>
      <text:p text:style-name="Text_20_body"><draw:frame draw:style-name="mediacenter" draw:name="26" text:anchor-type="paragraph" draw:z-index="26" svg:width="12.038541666667cm" svg:height="1.6404166666667cm"><draw:image xlink:href="Pictures/e76bebdba1902687e991833990f65e47.png" xlink:type="simple" xlink:show="embed" xlink:actuate="onLoad"/></draw:frame></text:p>
      <text:h text:style-name="Heading_20_1" text:outline-level="1"><text:bookmark-start text:name="__RefHeading___optionfaire_des_groupes_d_elements_de_reponses_15"/><text:bookmark-start text:name="optionfaire_des_groupes_d_elements_de_reponses"/>Option : faire des groupes d'éléments de réponses<text:bookmark-end text:name="__RefHeading___optionfaire_des_groupes_d_elements_de_reponses_15"/><text:bookmark-end text:name="optionfaire_des_groupes_d_elements_de_reponses"/></text:h>
      <text:p text:style-name="Text_20_body">Dans le schéma à annoter décrit ci-dessus, nous pouvons envisager de classer les éléments en deux catégories : les vaisseaux sanguins et les cavités. </text:p>
      <text:p text:style-name="Text_20_body">En pratique, on affectera par exemple les vaisseaux sanguins dans le Groupe A et les cavités dans le groupe B : </text:p>
      <text:p text:style-name="Text_20_body"><draw:frame draw:style-name="mediacenter" draw:name="27" text:anchor-type="paragraph" draw:z-index="27" svg:width="15.531041666667cm" svg:height="7.1172916666667cm"><draw:image xlink:href="Pictures/9a6265be4c991ac843a1f0c26a71bfa8.png" xlink:type="simple" xlink:show="embed" xlink:actuate="onLoad"/></draw:frame></text:p>
      <text:p text:style-name="Text_20_body">Le rendu pour le schéma présenté est le suivant :</text:p>
      <text:p text:style-name="Text_20_body"><draw:frame draw:style-name="mediacenter" draw:name="28" text:anchor-type="paragraph" draw:z-index="28" svg:width="12.7cm" svg:height="9.9747916666667cm"><draw:image xlink:href="Pictures/34568da699ba5fcedaf1ee55a48fb3ca.png" xlink:type="simple" xlink:show="embed" xlink:actuate="onLoad"/></draw:frame></text:p>
      <text:p text:style-name="Text_20_body">Les éléments du groupe B ne peuvent être positionnés dans une zone dédiée au groupe A et vice-vers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3::33:48</meta:creation-date>
    <dc:creator>Generated</dc:creator>
    <dc:date>2026-09-17T13::33:48</dc:date>
    <dc:language>en-US</dc:language>
    <meta:editing-cycles>1</meta:editing-cycles>
    <meta:editing-duration>PT0S</meta:editing-duration>
    <dc:title>moodle:test:choix_questions:glisser_deposer_image</dc:title>
  </office:meta>
</office:document-meta>
</file>