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jpeg" manifest:full-path="Pictures/a3f3d7292938b174e1b693fff66ac83c.jpg"/>
  <manifest:file-entry manifest:media-type="image/jpeg" manifest:full-path="Pictures/9a91bb565db048bb6da5b1ef144a3222.jpg"/>
  <manifest:file-entry manifest:media-type="image/jpeg" manifest:full-path="Pictures/cb41dd924d27ad8a834856b3eb4c25ec.jpg"/>
  <manifest:file-entry manifest:media-type="image/jpeg" manifest:full-path="Pictures/0fbaa73eb29e232baeb383f2e212c2e4.jpg"/>
  <manifest:file-entry manifest:media-type="image/png" manifest:full-path="Pictures/5ad24ea9cfd131c7a217923eae44fdf2.png"/>
  <manifest:file-entry manifest:media-type="image/jpeg" manifest:full-path="Pictures/31603749bba7d80147c16f295336aacd.jpg"/>
  <manifest:file-entry manifest:media-type="image/jpeg" manifest:full-path="Pictures/b2d97d3b6265bc02ae6f0388575dc52e.jpg"/>
  <manifest:file-entry manifest:media-type="image/jpeg" manifest:full-path="Pictures/dd2fbed9404c97823110b0d1ce829cb4.jpg"/>
  <manifest:file-entry manifest:media-type="image/jpeg" manifest:full-path="Pictures/65430d99de6040e56a358663633056f3.jpg"/>
  <manifest:file-entry manifest:media-type="image/jpeg" manifest:full-path="Pictures/630c3970262b1f6cdbc33cd17517b977.jpg"/>
  <manifest:file-entry manifest:media-type="image/jpeg" manifest:full-path="Pictures/3baa459bc868504b505cab23b98ddb53.jpg"/>
  <manifest:file-entry manifest:media-type="image/jpeg" manifest:full-path="Pictures/5e9ac2237185a4be24ae01bb9ef7e785.jpg"/>
  <manifest:file-entry manifest:media-type="image/jpeg" manifest:full-path="Pictures/6236cc58067a899c63ec6b1775309065.jpg"/>
  <manifest:file-entry manifest:media-type="image/jpeg" manifest:full-path="Pictures/d3b805196f2fb6b49add24fb980675cd.jpg"/>
  <manifest:file-entry manifest:media-type="image/jpeg" manifest:full-path="Pictures/d9fd390432a4ff42bf8566f802ea4c59.jpg"/>
  <manifest:file-entry manifest:media-type="image/jpeg" manifest:full-path="Pictures/5af388c7a1c5f1d33bc464c7d8661518.jpg"/>
  <manifest:file-entry manifest:media-type="image/jpeg" manifest:full-path="Pictures/741f3049350f65ae64b136338099045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choix_multiple-tout-ou-rien"/><text:bookmark-start text:name="__RefHeading___question_a_choix_multiple_tout-ou-rien_1"/><text:bookmark-start text:name="question_a_choix_multiple_tout-ou-rien"/>Question à choix multiple tout-ou-rien<text:bookmark-end text:name="__RefHeading___question_a_choix_multiple_tout-ou-rien_1"/><text:bookmark-end text:name="question_a_choix_multiple_tout-ou-rien"/></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Pour savoir comment créer les questions directement dans la banque de question, se reporter à la documentation : <text:a xlink:type="simple" xlink:href="https://pedagowiki.unicaen.fr/doku.php?id=moodle:test:banque_questions" text:style-name="Internet_20_link" text:visited-style-name="Visited_20_Internet_20_Link">Créer et gérer une banque de questions</text:a>.</text:p>
          </table:table-cell>
        </table:table-row>
      </table:table>
      <text:h text:style-name="Heading_20_2" text:outline-level="2"><text:bookmark-start text:name="__RefHeading___etape_1selectionner_le_type_de_question_choix_multiple_tout-ou-rien_2"/><text:bookmark-start text:name="etape_1selectionner_le_type_de_question_choix_multiple_tout-ou-rien"/>Étape 1 : Sélectionner le type de question « choix multiple tout-ou-rien »<text:bookmark-end text:name="__RefHeading___etape_1selectionner_le_type_de_question_choix_multiple_tout-ou-rien_2"/><text:bookmark-end text:name="etape_1selectionner_le_type_de_question_choix_multiple_tout-ou-rien"/></text:h>
      <text:p text:style-name="Text_20_body"><draw:frame draw:style-name="media" draw:name="1" text:anchor-type="as-char" draw:z-index="1" svg:width="10.583333333333cm" svg:height="9.125086986778cm"><draw:image xlink:href="Pictures/a3f3d7292938b174e1b693fff66ac83c.jpg" xlink:type="simple" xlink:show="embed" xlink:actuate="onLoad"/></draw:frame></text:p>
      <text:h text:style-name="Heading_20_2" text:outline-level="2"><text:bookmark-start text:name="__RefHeading___etape_2si_besoin_choisir_la_categorie_3"/><text:bookmark-start text:name="etape_2si_besoin_choisir_la_categorie"/>Étape 2 : Si besoin, choisir la catégorie<text:bookmark-end text:name="__RefHeading___etape_2si_besoin_choisir_la_categorie_3"/><text:bookmark-end text:name="etape_2si_besoin_choisir_la_categorie"/></text:h>
      <text:p text:style-name="Text_20_body"><draw:frame draw:style-name="media" draw:name="2" text:anchor-type="as-char" draw:z-index="2" svg:width="10.583333333333cm" style:rel-width="100%" svg:height="6.1807813911472cm" style:rel-height="scale"><draw:image xlink:href="Pictures/9a91bb565db048bb6da5b1ef144a3222.jpg" xlink:type="simple" xlink:show="embed" xlink:actuate="onLoad"/></draw:frame></text:p>
      <text:p text:style-name="Text_20_body">Si vous n'avez pas créé de catégorie spécifique pour classer vos questions, laissez la catégorie par Défaut. Si vous souhaitez en savoir plus sur le classement des questions, reportez-vous à la documentation : <text:a xlink:type="simple" xlink:href="https://pedagowiki.unicaen.fr/doku.php?id=moodle:test:banque_questions:creation" text:style-name="Internet_20_link" text:visited-style-name="Visited_20_Internet_20_Link">Créer et gérer une banque de questions</text:a>.</text:p>
      <text:h text:style-name="Heading_20_2" text:outline-level="2"><text:bookmark-start text:name="__RefHeading___etape_3donner_un_nom_a_la_question_4"/><text:bookmark-start text:name="etape_3donner_un_nom_a_la_question"/>Étape 3 : Donner un nom à la question<text:bookmark-end text:name="__RefHeading___etape_3donner_un_nom_a_la_question_4"/><text:bookmark-end text:name="etape_3donner_un_nom_a_la_question"/></text:h>
      <text:p text:style-name="Text_20_body"><draw:frame draw:style-name="media" draw:name="3" text:anchor-type="as-char" draw:z-index="3" svg:width="10.583333333333cm" style:rel-width="100%" svg:height="2.3007246376812cm" style:rel-height="scale"><draw:image xlink:href="Pictures/cb41dd924d27ad8a834856b3eb4c25ec.jpg" xlink:type="simple" xlink:show="embed" xlink:actuate="onLoad"/></draw:frame></text:p>
      <text:h text:style-name="Heading_20_2" text:outline-level="2"><text:bookmark-start text:name="__RefHeading___etape_4ecrire_la_consigne_amorce_5"/><text:bookmark-start text:name="etape_4ecrire_la_consigne_amorce"/>Étape 4 : Écrire la consigne (amorce)<text:bookmark-end text:name="__RefHeading___etape_4ecrire_la_consigne_amorce_5"/><text:bookmark-end text:name="etape_4ecrire_la_consigne_amorce"/></text:h>
      <text:p text:style-name="Text_20_body"><draw:frame draw:style-name="media" draw:name="4" text:anchor-type="as-char" draw:z-index="4" svg:width="10.583333333333cm" style:rel-width="100%" svg:height="6.5983401546157cm" style:rel-height="scale"><draw:image xlink:href="Pictures/0fbaa73eb29e232baeb383f2e212c2e4.jp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 Si besoin, n’hésitez pas à consulter la documentation : <text:a xlink:type="simple" xlink:href="https://pedagowiki.unicaen.fr/doku.php?id=moodle:wysiwyg" text:style-name="Internet_20_link" text:visited-style-name="Visited_20_Internet_20_Link">Utiliser l'éditeur de texte WYSIWYG</text:a> </text:p>
          </table:table-cell>
        </table:table-row>
      </table:table>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draw:frame draw:style-name="media" draw:name="6" text:anchor-type="as-char" draw:z-index="6" svg:width="10.583333333333cm" style:rel-width="100%" svg:height="1.7290294246816cm" style:rel-height="scale"><draw:image xlink:href="Pictures/31603749bba7d80147c16f295336aacd.jpg" xlink:type="simple" xlink:show="embed" xlink:actuate="onLoad"/></draw:frame></text:p>
      <text:h text:style-name="Heading_20_2" text:outline-level="2"><text:bookmark-start text:name="__RefHeading___etape_6melanger_les_reponses_7"/><text:bookmark-start text:name="etape_6melanger_les_reponses"/>Étape 6 : Mélanger les réponses<text:bookmark-end text:name="__RefHeading___etape_6melanger_les_reponses_7"/><text:bookmark-end text:name="etape_6melanger_les_reponses"/></text:h>
      <text:p text:style-name="Text_20_body">Si vous cochez cette option, l'ordre des réponses proposées sera mélangé aléatoirement au début de chaque tentative d'un test contenant cette question, étant entendu que l'option « Mélanger les réponses possibles » soit également activée dans les réglages du test.</text:p>
      <text:p text:style-name="Text_20_body"><draw:frame draw:style-name="media" draw:name="7" text:anchor-type="as-char" draw:z-index="7" svg:width="10.583333333333cm" svg:height="1.5836374695864cm"><draw:image xlink:href="Pictures/b2d97d3b6265bc02ae6f0388575dc52e.jpg" xlink:type="simple" xlink:show="embed" xlink:actuate="onLoad"/></draw:frame></text:p>
      <text:h text:style-name="Heading_20_2" text:outline-level="2"><text:bookmark-start text:name="__RefHeading___etape_7supprimer_la_numerotation_des_choix_8"/><text:bookmark-start text:name="etape_7supprimer_la_numerotation_des_choix"/>Étape 7 : Supprimer la numérotation des choix<text:bookmark-end text:name="__RefHeading___etape_7supprimer_la_numerotation_des_choix_8"/><text:bookmark-end text:name="etape_7supprimer_la_numerotation_des_choix"/></text:h>
      <text:p text:style-name="Text_20_body"><draw:frame draw:style-name="media" draw:name="8" text:anchor-type="as-char" draw:z-index="8" svg:width="10.583333333333cm" svg:height="6.7308228730823cm"><draw:image xlink:href="Pictures/dd2fbed9404c97823110b0d1ce829cb4.jpg" xlink:type="simple" xlink:show="embed" xlink:actuate="onLoad"/></draw:frame></text:p>
      <text:h text:style-name="Heading_20_2" text:outline-level="2"><text:bookmark-start text:name="__RefHeading___etape_8ecrire_les_propositions_et_indiquer_si_elles_sont_correctes_9"/><text:bookmark-start text:name="etape_8ecrire_les_propositions_et_indiquer_si_elles_sont_correctes"/>Étape 8 : Écrire les propositions et indiquer si elles sont correctes<text:bookmark-end text:name="__RefHeading___etape_8ecrire_les_propositions_et_indiquer_si_elles_sont_correctes_9"/><text:bookmark-end text:name="etape_8ecrire_les_propositions_et_indiquer_si_elles_sont_correctes"/></text:h>
      <text:p text:style-name="Text_20_body"><draw:frame draw:style-name="media" draw:name="9" text:anchor-type="as-char" draw:z-index="9" svg:width="10.583333333333cm" style:rel-width="100%" svg:height="7.8080301129235cm" style:rel-height="scale"><draw:image xlink:href="Pictures/65430d99de6040e56a358663633056f3.jpg" xlink:type="simple" xlink:show="embed" xlink:actuate="onLoad"/></draw:frame></text:p>
      <text:h text:style-name="Heading_20_2" text:outline-level="2"><text:bookmark-start text:name="__RefHeading___etape_9cliquer_sur_enregistrer_les_modifications_et_continuer_10"/><text:bookmark-start text:name="etape_9cliquer_sur_enregistrer_les_modifications_et_continuer"/>Étape 9 : Cliquer sur « Enregistrer les modifications et continuer »<text:bookmark-end text:name="__RefHeading___etape_9cliquer_sur_enregistrer_les_modifications_et_continuer_10"/><text:bookmark-end text:name="etape_9cliquer_sur_enregistrer_les_modifications_et_continuer"/></text:h>
      <text:p text:style-name="Text_20_body"><draw:frame draw:style-name="media" draw:name="10" text:anchor-type="as-char" draw:z-index="10" svg:width="10.583333333333cm" svg:height="3.4981325863679cm"><draw:image xlink:href="Pictures/630c3970262b1f6cdbc33cd17517b977.jpg" xlink:type="simple" xlink:show="embed" xlink:actuate="onLoad"/></draw:frame></text:p>
      <text:h text:style-name="Heading_20_2" text:outline-level="2"><text:bookmark-start text:name="__RefHeading___etape_10previsualiser_la_question_11"/><text:bookmark-start text:name="etape_10previsualiser_la_question"/>Étape 10 : Prévisualiser la question<text:bookmark-end text:name="__RefHeading___etape_10previsualiser_la_question_11"/><text:bookmark-end text:name="etape_10previsualiser_la_question"/></text:h>
      <text:list text:style-name="List_20_1" text:continue-numbering="false">
        <text:list-item>
          <text:p text:style-name="LastListParagraph_List_20_1_Content_First"> Cliquer sur « <text:span text:style-name="Strong_20_Emphasis">Aperçu</text:span> » : </text:p>
        </text:list-item>
      </text:list>
      <text:p text:style-name="Text_20_body"><draw:frame draw:style-name="media" draw:name="11" text:anchor-type="as-char" draw:z-index="11" svg:width="10.583333333333cm" svg:height="2.6398337112623cm"><draw:image xlink:href="Pictures/3baa459bc868504b505cab23b98ddb53.jpg" xlink:type="simple" xlink:show="embed" xlink:actuate="onLoad"/></draw:frame></text:p>
      <text:list text:style-name="List_20_1" text:continue-numbering="false">
        <text:list-item>
          <text:p text:style-name="LastListParagraph_List_20_1_Content_First"> Choisir les réponses et cliquer sur « Envoyer et Terminer » :</text:p>
        </text:list-item>
      </text:list>
      <text:p text:style-name="Text_20_body"><draw:frame draw:style-name="media" draw:name="12" text:anchor-type="as-char" draw:z-index="12" svg:width="10.583333333333cm" style:rel-width="100%" svg:height="8.4221328382838cm" style:rel-height="scale"><draw:image xlink:href="Pictures/5e9ac2237185a4be24ae01bb9ef7e785.jpg" xlink:type="simple" xlink:show="embed" xlink:actuate="onLoad"/></draw:frame></text:p>
      <text:list text:style-name="List_20_1" text:continue-numbering="false">
        <text:list-item>
          <text:p text:style-name="LastListParagraph_List_20_1_Content_First"> Cliquer sur « Recommencer » autant que souhaité et sur « Remplir les réponses correctes » pour vérifier le comportement adéquat de la question. Puis, cliquer sur « Fermer le prévisualisation » :</text:p>
        </text:list-item>
      </text:list>
      <text:p text:style-name="Text_20_body">Toutes les réponses sont correctes :</text:p>
      <text:p text:style-name="Text_20_body"><draw:frame draw:style-name="media" draw:name="13" text:anchor-type="as-char" draw:z-index="13" svg:width="10.583333333333cm" style:rel-width="100%" svg:height="5.3129183400268cm" style:rel-height="scale"><draw:image xlink:href="Pictures/6236cc58067a899c63ec6b1775309065.jpg" xlink:type="simple" xlink:show="embed" xlink:actuate="onLoad"/></draw:frame></text:p>
      <text:p text:style-name="Text_20_body">Toutes les réponses ne sont pas correctes :</text:p>
      <text:p text:style-name="Text_20_body"><draw:frame draw:style-name="media" draw:name="14" text:anchor-type="as-char" draw:z-index="14" svg:width="10.583333333333cm" style:rel-width="100%" svg:height="5.3774311183144cm" style:rel-height="scale"><draw:image xlink:href="Pictures/d3b805196f2fb6b49add24fb980675cd.jpg" xlink:type="simple" xlink:show="embed" xlink:actuate="onLoad"/></draw:frame></text:p>
      <text:h text:style-name="Heading_20_2" text:outline-level="2"><text:bookmark-start text:name="__RefHeading___etape_11cliquer_sur_enregistrer_12"/><text:bookmark-start text:name="etape_11cliquer_sur_enregistrer"/>Étape 11 : Cliquer sur « Enregistrer »<text:bookmark-end text:name="__RefHeading___etape_11cliquer_sur_enregistrer_12"/><text:bookmark-end text:name="etape_11cliquer_sur_enregistrer"/></text:h>
      <text:p text:style-name="Text_20_body"><draw:frame draw:style-name="media" draw:name="15" text:anchor-type="as-char" draw:z-index="15" svg:width="10.583333333333cm" svg:height="2.884083728278cm"><draw:image xlink:href="Pictures/d9fd390432a4ff42bf8566f802ea4c59.jpg" xlink:type="simple" xlink:show="embed" xlink:actuate="onLoad"/></draw:frame></text:p>
      <text:p text:style-name="Text_20_body">La question a été ajoutée dans votre banque de questions.</text:p>
      <text:h text:style-name="Heading_20_2" text:outline-level="2"><text:bookmark-start text:name="__RefHeading___optionajouter_un_feedback_retroaction_13"/><text:bookmark-start text:name="optionajouter_un_feedback_retroaction"/>Option : Ajouter un feedback (rétroaction)<text:bookmark-end text:name="__RefHeading___optionajouter_un_feedback_retroaction_13"/><text:bookmark-end text:name="optionajouter_un_feedback_retroaction"/></text:h>
      <text:p text:style-name="Text_20_body">Il y a deux types de feedbacks classiques disponibles dans une question réponse multiple : </text:p>
      <text:list text:style-name="List_20_1" text:continue-numbering="false">
        <text:list-item>
          <text:p text:style-name="LastListParagraph_List_20_1_Content_First"> Le <text:span text:style-name="Strong_20_Emphasis">feedback spécifique</text:span> de chaque réponse : une rétroaction différenciée est affichée en fonction de la réponse fournie par l’étudiant. Vous pouvez ainsi fournir à l’étudiant des éléments pour comprendre pourquoi la réponse est correcte ou incorrecte.</text:p>
        </text:list-item>
      </text:list>
      <text:p text:style-name="Text_20_body"><draw:frame draw:style-name="media" draw:name="16" text:anchor-type="as-char" draw:z-index="16" svg:width="10.583333333333cm" style:rel-width="100%" svg:height="5.6530487804878cm" style:rel-height="scale"><draw:image xlink:href="Pictures/5af388c7a1c5f1d33bc464c7d8661518.jpg" xlink:type="simple" xlink:show="embed" xlink:actuate="onLoad"/></draw:frame></text:p>
      <text:list text:style-name="List_20_1" text:continue-numbering="false">
        <text:list-item>
          <text:p text:style-name="LastListParagraph_List_20_1_Content_First"> Le <text:span text:style-name="Strong_20_Emphasis">feedback général</text:span> de la question : une même rétroaction est affichée à tous les étudiants quelle que soit la réponse fournie par l’étudiant. Vous pouvez utiliser la rétroaction générale pour donner aux étudiants des éléments de compréhension générales, une description de ce que la question cherchait à évaluer, ou pour leur donner un lien pour en savoir plus.</text:p>
        </text:list-item>
      </text:list>
      <text:p text:style-name="Text_20_body"><draw:frame draw:style-name="media" draw:name="17" text:anchor-type="as-char" draw:z-index="17" svg:width="10.583333333333cm" svg:height="4.0200258397933cm"><draw:image xlink:href="Pictures/741f3049350f65ae64b136338099045c.jpg" xlink:type="simple" xlink:show="embed" xlink:actuate="onLoad"/></draw:frame></text:p>
      <text:p text:style-name="Text_20_body">Vous pouvez contrôler à quel moment le feedback spécifique et le feedback général sont montrés aux étudiants en sélectionnant les « Options de relecture » dans les paramètres du test.</text:p>
      <text:h text:style-name="Heading_20_2" text:outline-level="2"><text:bookmark-start text:name="__RefHeading___pour_aller_plus_loinles_regles_de_redaction_des_qcm_14"/><text:bookmark-start text:name="pour_aller_plus_loinles_regles_de_redaction_des_qcm"/>Pour aller plus loin : les règles de rédaction des QCM<text:bookmark-end text:name="__RefHeading___pour_aller_plus_loinles_regles_de_redaction_des_qcm_14"/><text:bookmark-end text:name="pour_aller_plus_loinles_regles_de_redaction_des_qcm"/></text:h>
      <text:list text:style-name="List_20_1" text:continue-numbering="false">
        <text:list-item>
          <text:p text:style-name="LastListParagraph_List_20_1_Content_First"> <text:a xlink:type="simple" xlink:href="https://pedagowiki.unicaen.fr/doku.php?id=moodle:test:regles_redaction_qcm" text:style-name="Internet_20_link" text:visited-style-name="Visited_20_Internet_20_Link">Règles de rédaction des questions à choix multipl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4::15:53</meta:creation-date>
    <dc:creator>Generated</dc:creator>
    <dc:date>2026-09-17T04::15:53</dc:date>
    <dc:language>en-US</dc:language>
    <meta:editing-cycles>1</meta:editing-cycles>
    <meta:editing-duration>PT0S</meta:editing-duration>
    <dc:title>moodle:test:choix_questions:choix_multiple-tout-ou-rien</dc:title>
  </office:meta>
</office:document-meta>
</file>