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56fb779a3a3464e42a525bcd39211.png"/>
  <manifest:file-entry manifest:media-type="image/png" manifest:full-path="Pictures/2e7ac2bb3be46039a12e289c6c1c45b1.png"/>
  <manifest:file-entry manifest:media-type="image/png" manifest:full-path="Pictures/64f5d768af17c6690ab68163f742d9a8.png"/>
  <manifest:file-entry manifest:media-type="image/png" manifest:full-path="Pictures/c5de3e3b3f72b58369d39adbc9e0dcea.png"/>
  <manifest:file-entry manifest:media-type="image/png" manifest:full-path="Pictures/4a85091533baa8b668078c98578e587a.png"/>
  <manifest:file-entry manifest:media-type="image/png" manifest:full-path="Pictures/9bc5cbb8f29127cd44a692ca407d1a1b.png"/>
  <manifest:file-entry manifest:media-type="image/png" manifest:full-path="Pictures/8c1351721c301d757d79d0139a444289.png"/>
  <manifest:file-entry manifest:media-type="image/png" manifest:full-path="Pictures/187ca1f72ab8a3426a3275e70d92f59e.png"/>
  <manifest:file-entry manifest:media-type="image/png" manifest:full-path="Pictures/fa6fe159757ab363919989310601d9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apitrage"/><text:bookmark-start text:name="__RefHeading___chapitrer_un_test_1"/><text:bookmark-start text:name="chapitrer_un_test"/>Chapitrer un test<text:bookmark-end text:name="__RefHeading___chapitrer_un_test_1"/><text:bookmark-end text:name="chapitrer_un_test"/></text:h>
      <text:h text:style-name="Heading_20_2" text:outline-level="2"><text:bookmark-start text:name="__RefHeading___etape_1aller_dans_l_espace_de_modification_du_test_2"/><text:bookmark-start text:name="etape_1aller_dans_l_espace_de_modification_du_test"/>Étape 1 : aller dans l'espace de modification du test<text:bookmark-end text:name="__RefHeading___etape_1aller_dans_l_espace_de_modification_du_test_2"/><text:bookmark-end text:name="etape_1aller_dans_l_espace_de_modification_du_test"/></text:h>
      <text:p text:style-name="Text_20_body"><draw:frame draw:style-name="mediacenter" draw:name="0" text:anchor-type="paragraph" draw:z-index="0" svg:width="18.176875cm" style:rel-width="100%" svg:height="4.2597916666667cm" style:rel-height="scale"><draw:image xlink:href="Pictures/a2156fb779a3a3464e42a525bcd39211.png" xlink:type="simple" xlink:show="embed" xlink:actuate="onLoad"/></draw:frame></text:p>
      <text:h text:style-name="Heading_20_2" text:outline-level="2"><text:bookmark-start text:name="__RefHeading___etape_2editer_le_premier_titre_3"/><text:bookmark-start text:name="etape_2editer_le_premier_titre"/>Étape 2 : éditer le premier titre<text:bookmark-end text:name="__RefHeading___etape_2editer_le_premier_titre_3"/><text:bookmark-end text:name="etape_2editer_le_premier_titre"/></text:h>
      <text:list text:style-name="List_20_1" text:continue-numbering="false">
        <text:list-item>
          <text:p text:style-name="LastListParagraph_List_20_1_Content_First"> Cliquer sur le petit crayon :</text:p>
        </text:list-item>
      </text:list>
      <text:p text:style-name="Text_20_body"><draw:frame draw:style-name="mediacenter" draw:name="1" text:anchor-type="paragraph" draw:z-index="1" svg:width="22.251458333333cm" style:rel-width="100%" svg:height="6.35cm" style:rel-height="scale"><draw:image xlink:href="Pictures/2e7ac2bb3be46039a12e289c6c1c45b1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le texte du premier titre :</text:p>
        </text:list-item>
      </text:list>
      <text:p text:style-name="Text_20_body"><draw:frame draw:style-name="mediacenter" draw:name="2" text:anchor-type="paragraph" draw:z-index="2" svg:width="14.2875cm" svg:height="4.3127083333333cm"><draw:image xlink:href="Pictures/64f5d768af17c6690ab68163f742d9a8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sur la touche “<text:span text:style-name="Strong_20_Emphasis">Entrée</text:span>” pour valider : </text:p>
        </text:list-item>
      </text:list>
      <text:p text:style-name="Text_20_body"><draw:frame draw:style-name="mediacenter" draw:name="3" text:anchor-type="paragraph" draw:z-index="3" svg:width="6.905625cm" svg:height="3.5983333333333cm"><draw:image xlink:href="Pictures/c5de3e3b3f72b58369d39adbc9e0dcea.png" xlink:type="simple" xlink:show="embed" xlink:actuate="onLoad"/></draw:frame></text:p>
      <text:h text:style-name="Heading_20_2" text:outline-level="2"><text:bookmark-start text:name="__RefHeading___etape_3inserer_un_saut_de_page_4"/><text:bookmark-start text:name="etape_3inserer_un_saut_de_page"/>Étape 3 : insérer un saut de page<text:bookmark-end text:name="__RefHeading___etape_3inserer_un_saut_de_page_4"/><text:bookmark-end text:name="etape_3inserer_un_saut_de_page"/></text:h>
      <text:p text:style-name="Text_20_body"><draw:frame draw:style-name="mediacenter" draw:name="4" text:anchor-type="paragraph" draw:z-index="4" svg:width="5.5827083333333cm" svg:height="2.8839583333333cm"><draw:image xlink:href="Pictures/4a85091533baa8b668078c98578e587a.png" xlink:type="simple" xlink:show="embed" xlink:actuate="onLoad"/></draw:frame></text:p>
      <text:h text:style-name="Heading_20_2" text:outline-level="2"><text:bookmark-start text:name="__RefHeading___etape_4ajouter_un_nouveau_titre_de_section_5"/><text:bookmark-start text:name="etape_4ajouter_un_nouveau_titre_de_section"/>Étape 4 : ajouter un nouveau titre de section<text:bookmark-end text:name="__RefHeading___etape_4ajouter_un_nouveau_titre_de_section_5"/><text:bookmark-end text:name="etape_4ajouter_un_nouveau_titre_de_section"/></text:h>
      <text:p text:style-name="Text_20_body"><draw:frame draw:style-name="mediacenter" draw:name="5" text:anchor-type="paragraph" draw:z-index="5" svg:width="21.695833333333cm" style:rel-width="100%" svg:height="4.4714583333333cm" style:rel-height="scale"><draw:image xlink:href="Pictures/9bc5cbb8f29127cd44a692ca407d1a1b.png" xlink:type="simple" xlink:show="embed" xlink:actuate="onLoad"/></draw:frame></text:p>
      <text:h text:style-name="Heading_20_2" text:outline-level="2"><text:bookmark-start text:name="__RefHeading___etape_5editer_le_nouveau_titre_6"/><text:bookmark-start text:name="etape_5editer_le_nouveau_titre"/>Étape 5 : éditer le nouveau titre<text:bookmark-end text:name="__RefHeading___etape_5editer_le_nouveau_titre_6"/><text:bookmark-end text:name="etape_5editer_le_nouveau_titre"/></text:h>
      <text:list text:style-name="List_20_1" text:continue-numbering="false">
        <text:list-item>
          <text:p text:style-name="LastListParagraph_List_20_1_Content_First"> Cliquer sur le petit crayon :</text:p>
        </text:list-item>
      </text:list>
      <text:p text:style-name="Text_20_body"><draw:frame draw:style-name="mediacenter" draw:name="6" text:anchor-type="paragraph" draw:z-index="6" svg:width="9.68375cm" svg:height="2.8310416666667cm"><draw:image xlink:href="Pictures/8c1351721c301d757d79d0139a444289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le texte du nouveau titre puis valider en tapant sur la touche “<text:span text:style-name="Strong_20_Emphasis">Entrée</text:span>” :</text:p>
        </text:list-item>
      </text:list>
      <text:p text:style-name="Text_20_body"><draw:frame draw:style-name="mediacenter" draw:name="7" text:anchor-type="paragraph" draw:z-index="7" svg:width="12.514791666667cm" svg:height="2.8575cm"><draw:image xlink:href="Pictures/187ca1f72ab8a3426a3275e70d92f59e.png" xlink:type="simple" xlink:show="embed" xlink:actuate="onLoad"/></draw:frame></text:p>
      <text:h text:style-name="Heading_20_2" text:outline-level="2"><text:bookmark-start text:name="__RefHeading___optionmelange_des_questions_7"/><text:bookmark-start text:name="optionmelange_des_questions"/>Option : mélange des questions<text:bookmark-end text:name="__RefHeading___optionmelange_des_questions_7"/><text:bookmark-end text:name="optionmelange_des_questions"/></text:h>
      <text:p text:style-name="Text_20_body">Maintenant que le test est chapitré, l'option “Mélanger” ne brassera que les questions des sections pour lesquelles l'option est cochée :</text:p>
      <text:p text:style-name="Text_20_body"><draw:frame draw:style-name="mediacenter" draw:name="8" text:anchor-type="paragraph" draw:z-index="8" svg:width="21.933958333333cm" style:rel-width="100%" svg:height="3.571875cm" style:rel-height="scale"><draw:image xlink:href="Pictures/fa6fe159757ab363919989310601d9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16:10</meta:creation-date>
    <dc:creator>Generated</dc:creator>
    <dc:date>2026-09-15T18::16:10</dc:date>
    <dc:language>en-US</dc:language>
    <meta:editing-cycles>1</meta:editing-cycles>
    <meta:editing-duration>PT0S</meta:editing-duration>
    <dc:title>moodle:test:chapitrage</dc:title>
  </office:meta>
</office:document-meta>
</file>