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ad24ea9cfd131c7a217923eae44fdf2.png"/>
  <manifest:file-entry manifest:media-type="image/png" manifest:full-path="Pictures/bbb7f9223d4a2a824995982645a56637.png"/>
  <manifest:file-entry manifest:media-type="image/png" manifest:full-path="Pictures/06842e94ab172be1b385143d927a2d60.png"/>
  <manifest:file-entry manifest:media-type="image/png" manifest:full-path="Pictures/5b23286cc14b7e7a74d263b8d0f5bf3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test:barre_passage"/><text:bookmark-start text:name="__RefHeading___definir_la_barre_de_passage_d_un_examen_dans_test_1"/><text:bookmark-start text:name="definir_la_barre_de_passage_d_un_examen_dans_test"/>Définir la barre de passage d'un examen dans "Test"<text:bookmark-end text:name="__RefHeading___definir_la_barre_de_passage_d_un_examen_dans_test_1"/><text:bookmark-end text:name="definir_la_barre_de_passage_d_un_examen_dans_test"/></text:h>
      <text:h text:style-name="Heading_20_2" text:outline-level="2"><text:bookmark-start text:name="__RefHeading___du_score_a_la_note_administrative_2"/><text:bookmark-start text:name="du_score_a_la_note_administrative"/>Du score à la note administrative<text:bookmark-end text:name="__RefHeading___du_score_a_la_note_administrative_2"/><text:bookmark-end text:name="du_score_a_la_note_administrative"/></text:h>
      <text:p text:style-name="Text_20_body"><text:span text:style-name="Strong_20_Emphasis">Le score obtenu ne doit pas être confondu avec la note</text:span>. C'est là qu'intervient la notion de <text:span text:style-name="Strong_20_Emphasis">barre de passage</text:span> que l'on met en regard de la <text:span text:style-name="Strong_20_Emphasis">note de validation administrative</text:span>. Dans notre système français, la note de validation administrative est définie à 10/20.</text:p>
      <text:p text:style-name="Text_20_body">Lors d'une épreuve ayant recours à une méthode additive corrigée ou tout-ou-rien, on peut considérer une barre de passage par exemple à 8. On obtiendra la note des étudiants en faisant une règle de trois pour transformer le score de 8 en note administrative de 10/20. Toute note dépassant 20, lorsqu'elle existe, est ramenée à 20/20, c'est-à-dire un étudiant ayant parfaitement satisfait aux exigences de l’évaluation.</text:p>
      <text:p text:style-name="Text_20_body">À l'inverse, la méthode additive simple ayant tendance à surnoter, on positionnera plutôt la barre de passage à 12, voire 15 (et parfois même 18). </text:p>
      <text:h text:style-name="Heading_20_2" text:outline-level="2"><text:bookmark-start text:name="__RefHeading___configurer_une_barre_de_passage_dans_moodle_3"/><text:bookmark-start text:name="configurer_une_barre_de_passage_dans_moodle"/>Configurer une barre de passage dans Moodle<text:bookmark-end text:name="__RefHeading___configurer_une_barre_de_passage_dans_moodle_3"/><text:bookmark-end text:name="configurer_une_barre_de_passage_dans_moodle"/></text:h>
      <text:h text:style-name="Heading_20_3" text:outline-level="3"><text:bookmark-start text:name="__RefHeading___a_-_dans_modifier_le_test_4"/><text:bookmark-start text:name="a_-_dans_modifier_le_test"/>A - Dans "Modifier le test"<text:bookmark-end text:name="__RefHeading___a_-_dans_modifier_le_test_4"/><text:bookmark-end text:name="a_-_dans_modifier_le_test"/></text:h>
      <text:p text:style-name="Text_20_body">1 - Inscrire le score maximal souhaité</text:p>
      <text:list text:style-name="List_20_1" text:continue-numbering="false">
        <text:list-item>
          <text:p text:style-name="List_20_1_Content_First">   Par défaut, le score maximal dans Moodle est 10</text:p>
        </text:list-item>
        <text:list-item>
          <text:p text:style-name="List_20_1_Content">   Un score sur 20 (cohérent avec notre système de notation) est recommandé en cas d’évaluation certifiante</text:p>
        </text:list-item>
        <text:list-item>
          <text:p text:style-name="List_20_1_Content_Last">   Un score sur 100 (équivalent d'un pourcentage de réussite) est recommandé en cas d’évaluation formative/régulation</text:p>
        </text:list-item>
      </text:list>
      <text:p text:style-name="Text_20_body">2 - Attention, il faut cliquer sur le bouton “Enregistrer” situé juste à côté !</text:p>
      <text:h text:style-name="Heading_20_3" text:outline-level="3"><text:bookmark-start text:name="__RefHeading___b_-_dans_parametres_du_test_5"/><text:bookmark-start text:name="b_-_dans_parametres_du_test"/>B - Dans "Paramètres" du test<text:bookmark-end text:name="__RefHeading___b_-_dans_parametres_du_test_5"/><text:bookmark-end text:name="b_-_dans_parametres_du_test"/></text:h>
      <text:list text:style-name="Numbering_20_1" text:continue-numbering="false">
        <text:list-item>
          <text:p text:style-name="Numbering_20_1_Content_First">   Aller dans la section “Note”  </text:p>
        </text:list-item>
        <text:list-item>
          <text:p text:style-name="Numbering_20_1_Content_Last">   Définir la barre de passage selon votre objectif</text:p>
        </text:list-item>
      </text:list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La valeur de la barre de passage est utilisée dans <text:span text:style-name="underline">l'achèvement d'activités</text:span> et dans <text:span text:style-name="underline">le carnet de notes</text:span>, où les notes supérieures sont en vert et les notes inférieures en rouge.</text:p>
          </table:table-cell>
        </table:table-row>
      </table:table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1" text:anchor-type="as-char" draw:z-index="1" svg:width="1.27cm" svg:height="1.27cm"><draw:image xlink:href="Pictures/bbb7f9223d4a2a824995982645a56637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Attention : si vous souhaitez transformer la note du test en note administrative pour la transmettre à l'administration, vous devez le réaliser en dehors de Moodle. (ex : export Excel et modification automatique des notes grâce aux fonctions).</text:p>
          </table:table-cell>
        </table:table-row>
      </table:table>
      <text:p text:style-name="Text_20_body">Affichage pour l'enseignant : </text:p>
      <text:p text:style-name="Text_20_body"><draw:frame draw:style-name="mediacenter" draw:name="2" text:anchor-type="paragraph" draw:z-index="2" svg:width="19.870208333333cm" style:rel-width="100%" svg:height="5.7679166666667cm" style:rel-height="scale"><draw:image xlink:href="Pictures/06842e94ab172be1b385143d927a2d60.png" xlink:type="simple" xlink:show="embed" xlink:actuate="onLoad"/></draw:frame></text:p>
      <text:p text:style-name="Text_20_body">Affichage pour l’étudiant : </text:p>
      <text:p text:style-name="Text_20_body"><draw:frame draw:style-name="mediacenter" draw:name="3" text:anchor-type="paragraph" draw:z-index="3" svg:width="12.356041666667cm" svg:height="6.0589583333333cm"><draw:image xlink:href="Pictures/5b23286cc14b7e7a74d263b8d0f5bf36.png" xlink:type="simple" xlink:show="embed" xlink:actuate="onLoad"/></draw:frame></text:p>
      <text:h text:style-name="Heading_20_4" text:outline-level="4"><text:bookmark-start text:name="__RefHeading___optionvous_utilisez_un_achevement_d_activite_6"/><text:bookmark-start text:name="optionvous_utilisez_un_achevement_d_activite"/>Option : vous utilisez un achèvement d'activité ?<text:bookmark-end text:name="__RefHeading___optionvous_utilisez_un_achevement_d_activite_6"/><text:bookmark-end text:name="optionvous_utilisez_un_achevement_d_activite"/></text:h>
      <text:list text:style-name="Numbering_20_1" text:continue-numbering="false">
        <text:list-item>
          <text:p text:style-name="Numbering_20_1_Content_First"> Aller dans “Paramètres” → “Achèvement d'activité”</text:p>
        </text:list-item>
        <text:list-item>
          <text:p text:style-name="Numbering_20_1_Content"> Aller dans “Suivi d'activité”</text:p>
        </text:list-item>
        <text:list-item>
          <text:p text:style-name="Numbering_20_1_Content"> Sélectionner “Afficher l’activité comme terminée lorsque les conditions sont remplies”</text:p>
        </text:list-item>
        <text:list-item>
          <text:p text:style-name="Numbering_20_1_Content_Last"> Cocher “Les étudiants doivent recevoir une note pour terminer cette activité”, puis “Requiert la note de passage”</text:p>
        </text:list-item>
      </text:list>
      <text:p text:style-name="Text_20_body">Pour en savoir plus sur les achèvements d'activités des test, voir la page : <text:a xlink:type="simple" xlink:href="https://pedagowiki.unicaen.fr/doku.php?id=moodle:test:parametrages" text:style-name="Internet_20_link" text:visited-style-name="Visited_20_Internet_20_Link">Découvrir les principaux paramétrages avancés d'un tes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02::08:08</meta:creation-date>
    <dc:creator>Generated</dc:creator>
    <dc:date>2026-09-16T02::08:08</dc:date>
    <dc:language>en-US</dc:language>
    <meta:editing-cycles>1</meta:editing-cycles>
    <meta:editing-duration>PT0S</meta:editing-duration>
    <dc:title>moodle:test:barre_passage</dc:title>
  </office:meta>
</office:document-meta>
</file>