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d4791669a39fd35d19c07151f4a1c8.png"/>
  <manifest:file-entry manifest:media-type="image/png" manifest:full-path="Pictures/d8cef3b71a848c3a0d97aa33a119f59c.png"/>
  <manifest:file-entry manifest:media-type="image/png" manifest:full-path="Pictures/84c286fb2ad15ff5f9554592b8f9068c.png"/>
  <manifest:file-entry manifest:media-type="image/png" manifest:full-path="Pictures/ae08f1f4275952eb2bdec0110babb0a8.png"/>
  <manifest:file-entry manifest:media-type="image/png" manifest:full-path="Pictures/0e32a73c406e4d1762706a2e34bed660.png"/>
  <manifest:file-entry manifest:media-type="image/png" manifest:full-path="Pictures/749a00634c9664d63acadc93693c41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importer"/><text:bookmark-start text:name="__RefHeading___importer_des_questions_1"/><text:bookmark-start text:name="importer_des_questions"/>Importer des questions<text:bookmark-end text:name="__RefHeading___importer_des_questions_1"/><text:bookmark-end text:name="importer_des_questions"/></text:h>
      <text:p text:style-name="Text_20_body">Vous pouvez importer des questions conçues dans un autre espace de cours dans la plateforme voire avec d'autres outils (exemple : exerciseur HotPotatoes, autre LMS, <text:span text:style-name="Emphasis">etc</text:span>.).</text:p>
      <text:h text:style-name="Heading_20_2" text:outline-level="2"><text:bookmark-start text:name="__RefHeading___etape_1acceder_a_l_interface_d_importation_de_la_banque_de_question_2"/><text:bookmark-start text:name="etape_1acceder_a_l_interface_d_importation_de_la_banque_de_question"/>Étape 1 : accéder à l'interface d'importation de la banque de question<text:bookmark-end text:name="__RefHeading___etape_1acceder_a_l_interface_d_importation_de_la_banque_de_question_2"/><text:bookmark-end text:name="etape_1acceder_a_l_interface_d_importation_de_la_banque_de_question"/></text:h>
      <text:h text:style-name="Heading_20_2" text:outline-level="2"><text:bookmark-start text:name="__RefHeading___etape_2choisir_le_format_d_import_3"/><text:bookmark-start text:name="etape_2choisir_le_format_d_import"/>Étape 2 : choisir le format d'import<text:bookmark-end text:name="__RefHeading___etape_2choisir_le_format_d_import_3"/><text:bookmark-end text:name="etape_2choisir_le_format_d_import"/></text:h>
      <text:p text:style-name="Text_20_body"><draw:frame draw:style-name="mediacenter" draw:name="0" text:anchor-type="paragraph" draw:z-index="0" svg:width="12.911666666667cm" svg:height="6.985cm"><draw:image xlink:href="Pictures/72d4791669a39fd35d19c07151f4a1c8.png" xlink:type="simple" xlink:show="embed" xlink:actuate="onLoad"/></draw:frame></text:p>
      <text:h text:style-name="Heading_20_2" text:outline-level="2"><text:bookmark-start text:name="__RefHeading___etape_3choisir_les_options_d_import_4"/><text:bookmark-start text:name="etape_3choisir_les_options_d_import"/>Étape 3 : choisir les options d'import<text:bookmark-end text:name="__RefHeading___etape_3choisir_les_options_d_import_4"/><text:bookmark-end text:name="etape_3choisir_les_options_d_import"/></text:h>
      <text:list text:style-name="List_20_1" text:continue-numbering="false">
        <text:list-item>
          <text:p text:style-name="LastListParagraph_List_20_1_Content_First"> Cliquer sur “<text:span text:style-name="Strong_20_Emphasis">Généraux</text:span>” : </text:p>
        </text:list-item>
      </text:list>
      <text:p text:style-name="Text_20_body"><draw:frame draw:style-name="mediacenter" draw:name="1" text:anchor-type="paragraph" draw:z-index="1" svg:width="2.8310416666667cm" svg:height="1.6404166666667cm"><draw:image xlink:href="Pictures/d8cef3b71a848c3a0d97aa33a119f59c.png" xlink:type="simple" xlink:show="embed" xlink:actuate="onLoad"/></draw:frame></text:p>
      <text:list text:style-name="List_20_1" text:continue-numbering="false">
        <text:list-item>
          <text:p text:style-name="LastListParagraph_List_20_1_Content_First"> décocher les options qui ne vous intéressent pas : </text:p>
        </text:list-item>
      </text:list>
      <text:p text:style-name="Text_20_body"><draw:frame draw:style-name="mediacenter" draw:name="2" text:anchor-type="paragraph" draw:z-index="2" svg:width="15.742708333333cm" svg:height="3.9422916666667cm"><draw:image xlink:href="Pictures/84c286fb2ad15ff5f9554592b8f9068c.png" xlink:type="simple" xlink:show="embed" xlink:actuate="onLoad"/></draw:frame></text:p>
      <text:p text:style-name="Text_20_body">“<text:span text:style-name="Strong_20_Emphasis">Obtenir la catégorie à partir du fichier</text:span>” permet de conserver la catégorie et l'ensemble de ses sous-catégories d'origine avec les questions importées. Autrement dit, lorsque l'on va importer le fichier dans cet espace de cours, la catégorie et ses sous-catégories d'origine seront recréés avec le classement des questions à l'identique (comme quant on colle un dossier de fichiers).</text:p>
      <text:p text:style-name="Text_20_body">“<text:span text:style-name="Strong_20_Emphasis">Obtenir le contexte à partir du fichier</text:span>” permet de conserver les questions avec l'ensemble de l’architecture des catégories dans lesquelles elles se situent (les catégories au dessus et les sous-catégories). Cette option permet de conserver entre-autres le titre des espaces de cours d'origine. La plupart du temps, il vaut mieux décocher cette option : </text:p>
      <text:p text:style-name="Text_20_body"><text:span text:style-name="Strong_20_Emphasis">Si la catégorie et le contexte ne vous intéressent pas, décocher les deux options</text:span> : </text:p>
      <text:p text:style-name="Text_20_body"><draw:frame draw:style-name="mediacenter" draw:name="3" text:anchor-type="paragraph" draw:z-index="3" svg:width="9.4191666666667cm" svg:height="1.0583333333333cm"><draw:image xlink:href="Pictures/ae08f1f4275952eb2bdec0110babb0a8.png" xlink:type="simple" xlink:show="embed" xlink:actuate="onLoad"/></draw:frame></text:p>
      <text:h text:style-name="Heading_20_2" text:outline-level="2"><text:bookmark-start text:name="__RefHeading___etape_4choisir_le_fichier_d_import_5"/><text:bookmark-start text:name="etape_4choisir_le_fichier_d_import"/>Étape 4 : choisir le fichier d'import<text:bookmark-end text:name="__RefHeading___etape_4choisir_le_fichier_d_import_5"/><text:bookmark-end text:name="etape_4choisir_le_fichier_d_import"/></text:h>
      <text:p text:style-name="Text_20_body"><draw:frame draw:style-name="mediacenter" draw:name="4" text:anchor-type="paragraph" draw:z-index="4" svg:width="12.594166666667cm" svg:height="3.730625cm"><draw:image xlink:href="Pictures/0e32a73c406e4d1762706a2e34bed660.png" xlink:type="simple" xlink:show="embed" xlink:actuate="onLoad"/></draw:frame></text:p>
      <text:h text:style-name="Heading_20_2" text:outline-level="2"><text:bookmark-start text:name="__RefHeading___etape_5cliquer_sur_importer_6"/><text:bookmark-start text:name="etape_5cliquer_sur_importer"/>Étape 5 : cliquer sur "Importer"<text:bookmark-end text:name="__RefHeading___etape_5cliquer_sur_importer_6"/><text:bookmark-end text:name="etape_5cliquer_sur_importer"/></text:h>
      <text:p text:style-name="Text_20_body"><draw:frame draw:style-name="mediacenter" draw:name="5" text:anchor-type="paragraph" draw:z-index="5" svg:width="2.143125cm" svg:height="1.42875cm"><draw:image xlink:href="Pictures/749a00634c9664d63acadc93693c41b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34:53</meta:creation-date>
    <dc:creator>Generated</dc:creator>
    <dc:date>2026-09-16T19::34:53</dc:date>
    <dc:language>en-US</dc:language>
    <meta:editing-cycles>1</meta:editing-cycles>
    <meta:editing-duration>PT0S</meta:editing-duration>
    <dc:title>moodle:test:banque_questions:importer</dc:title>
  </office:meta>
</office:document-meta>
</file>