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775fb11e3529e129b8d274c7e9d866.png"/>
  <manifest:file-entry manifest:media-type="image/png" manifest:full-path="Pictures/bdeb153a9a189ddf92c97308204f9fdd.png"/>
  <manifest:file-entry manifest:media-type="image/png" manifest:full-path="Pictures/5ad24ea9cfd131c7a217923eae44fdf2.png"/>
  <manifest:file-entry manifest:media-type="image/png" manifest:full-path="Pictures/85541e14004fb8161c150e65191cdc54.png"/>
  <manifest:file-entry manifest:media-type="image/png" manifest:full-path="Pictures/e0d387086244041d3dcdf36c5dfcc3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format_gift"/><text:bookmark-start text:name="__RefHeading___creer_et_importer_facilement_de_grands_lots_de_questions_grace_au_format_gift_et_a_l_editeur_visual_studio_code_1"/><text:bookmark-start text:name="creer_et_importer_facilement_de_grands_lots_de_questions_grace_au_format_gift_et_a_l_editeur_visual_studio_code"/>Créer et importer facilement de grands lots de questions grâce au format GIFT et à l'éditeur Visual Studio Code<text:bookmark-end text:name="__RefHeading___creer_et_importer_facilement_de_grands_lots_de_questions_grace_au_format_gift_et_a_l_editeur_visual_studio_code_1"/><text:bookmark-end text:name="creer_et_importer_facilement_de_grands_lots_de_questions_grace_au_format_gift_et_a_l_editeur_visual_studio_code"/></text:h>
      <text:h text:style-name="Heading_20_2" text:outline-level="2"><text:bookmark-start text:name="__RefHeading___le_format_gift_2"/><text:bookmark-start text:name="le_format_gift"/>Le format GIFT<text:bookmark-end text:name="__RefHeading___le_format_gift_2"/><text:bookmark-end text:name="le_format_gift"/></text:h>
      <text:p text:style-name="Text_20_body">Le format GIFT permet de rédiger facilement de grands lots de questions. C'est le format que nous recommandons pour les <text:a xlink:type="simple" xlink:href="https://webcemu.unicaen.fr/dokuwiki/doku.php?id=moodle:test:banque_questions:exporter#qcm_sans_multimedia" text:style-name="Internet_20_link" text:visited-style-name="Visited_20_Internet_20_Link">QCM sans image, son ou vidéo</text:a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20.79625cm" style:rel-width="100%" svg:height="7.064375cm" style:rel-height="scale"><draw:image xlink:href="Pictures/28775fb11e3529e129b8d274c7e9d866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20.928541666667cm" style:rel-width="100%" svg:height="10.874375cm" style:rel-height="scale"><draw:image xlink:href="Pictures/bdeb153a9a189ddf92c97308204f9fdd.png" xlink:type="simple" xlink:show="embed" xlink:actuate="onLoad"/></draw:frame></text:p>
          </table:table-cell>
        </table:table-row>
      </table:table>
      <text:p text:style-name="Text_20_body">Il permet d'exporter ou d'importer des questions de votre banque de questions, notamment pour pouvoir les éditer à l'extérieur de Moodle, avec </text:p>
      <text:h text:style-name="Heading_20_2" text:outline-level="2"><text:bookmark-start text:name="__RefHeading___installer_l_editeur_visual_studio_code_et_les_extensions_gift_3"/><text:bookmark-start text:name="installer_l_editeur_visual_studio_code_et_les_extensions_gift"/>Installer l'éditeur Visual Studio Code et les extensions GIFT<text:bookmark-end text:name="__RefHeading___installer_l_editeur_visual_studio_code_et_les_extensions_gift_3"/><text:bookmark-end text:name="installer_l_editeur_visual_studio_code_et_les_extensions_gift"/></text:h>
      <text:p text:style-name="Text_20_body">En utilisant un simple éditeur de texte, vous pouvez créer, modifier et tester des quiz Moodle sans avoir besoin de vous connecter à Moodle. Une fois que votre banque de questions est prête à être utilisée, vous pouvez importer les questions écrites dans GIFT dans votre cours Moodle.</text:p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ette méthode convient parfaitement pour des questions qui ne possèdent <text:span text:style-name="Strong_20_Emphasis">pas d'éléments graphiques</text:span> (caractères spéciaux, images, vidéos, <text:span text:style-name="Emphasis">etc</text:span>.). Elle peut être utilisée pour les types de questions suivants :</text:p>
            <text:list text:style-name="List_20_1" text:continue-numbering="false">
              <text:list-item>
                <text:p text:style-name="List_20_1_Content_First"> Choix multiple</text:p>
              </text:list-item>
              <text:list-item>
                <text:p text:style-name="List_20_1_Content"> Choix multiple avec réponses multiples</text:p>
              </text:list-item>
              <text:list-item>
                <text:p text:style-name="List_20_1_Content"> Appariement</text:p>
              </text:list-item>
              <text:list-item>
                <text:p text:style-name="List_20_1_Content"> Réponse courte</text:p>
              </text:list-item>
              <text:list-item>
                <text:p text:style-name="List_20_1_Content"> Cloze</text:p>
              </text:list-item>
              <text:list-item>
                <text:p text:style-name="List_20_1_Content"> Vrai-faux</text:p>
              </text:list-item>
              <text:list-item>
                <text:p text:style-name="List_20_1_Content"> Composition</text:p>
              </text:list-item>
              <text:list-item>
                <text:p text:style-name="List_20_1_Content_Last"> Numérique</text:p>
              </text:list-item>
            </text:list>
          </table:table-cell>
        </table:table-row>
      </table:table>
      <text:p text:style-name="Text_20_body">L'utilisation de l'éditeur Visual Studio Code et de ses extensions GIFT rend le processus de création (et de vérification) des questions encore plus rapide.</text:p>
      <text:p text:style-name="Text_20_body">Vous pouvez télécharger l'éditeur en cliquant sur le lien suivant.</text:p>
      <text:p text:style-name="Text_20_body"><text:span text:style-name="Strong_20_Emphasis">Editeur Visual Code Studio</text:span> : <text:a xlink:type="simple" xlink:href="https://code.visualstudio.com" text:style-name="Internet_20_link" text:visited-style-name="Visited_20_Internet_20_Link">https://code.visualstudio.com</text:a></text:p>
      <text:p text:style-name="Text_20_body">Une fois l'éditeur installé, vous pouvez l'ouvrir et installer le plug-in GIFT en cliquant sur <text:span text:style-name="Emphasis">View</text:span> &gt; <text:span text:style-name="Emphasis">Extensions</text:span>.</text:p>
      <text:p text:style-name="Text_20_body"><draw:frame draw:style-name="media" draw:name="3" text:anchor-type="as-char" draw:z-index="3" svg:width="10.583333333333cm" svg:height="6.6698144466534cm"><draw:image xlink:href="Pictures/85541e14004fb8161c150e65191cdc54.png" xlink:type="simple" xlink:show="embed" xlink:actuate="onLoad"/></draw:frame></text:p>
      <text:p text:style-name="Text_20_body">Il suffit ensuite de taper GIFT dans la barre de recherche qui s'affiche puis d'installer les 3 extensions proposées (<text:span text:style-name="Strong_20_Emphasis">GIFT Format</text:span>, <text:span text:style-name="Strong_20_Emphasis">GIFT Format Pack</text:span> et <text:span text:style-name="Strong_20_Emphasis">GIFT Format Preview</text:span>).</text:p>
      <text:p text:style-name="Text_20_body"><draw:frame draw:style-name="media" draw:name="4" text:anchor-type="as-char" draw:z-index="4" svg:width="23.8125cm" style:rel-width="100%" svg:height="6.4387603116407cm" style:rel-height="scale"><draw:image xlink:href="Pictures/e0d387086244041d3dcdf36c5dfcc39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59:24</meta:creation-date>
    <dc:creator>Generated</dc:creator>
    <dc:date>2026-09-17T01::59:24</dc:date>
    <dc:language>en-US</dc:language>
    <meta:editing-cycles>1</meta:editing-cycles>
    <meta:editing-duration>PT0S</meta:editing-duration>
    <dc:title>moodle:test:banque_questions:format_gift</dc:title>
  </office:meta>
</office:document-meta>
</file>