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133efdf1f5a306e6bdf3c47f801ea.png"/>
  <manifest:file-entry manifest:media-type="image/png" manifest:full-path="Pictures/2cf59296bd87d9ddf4fa409fdb775183.png"/>
  <manifest:file-entry manifest:media-type="image/png" manifest:full-path="Pictures/871ed0c4cc9fff022a5bbb385adf4a61.png"/>
  <manifest:file-entry manifest:media-type="image/png" manifest:full-path="Pictures/251328e4bd718052535bdf7a87f8e540.png"/>
  <manifest:file-entry manifest:media-type="image/png" manifest:full-path="Pictures/3f458ace026a56ab6656343469d0c3af.png"/>
  <manifest:file-entry manifest:media-type="image/png" manifest:full-path="Pictures/532497b262f742a7d1bfdc42cc1ef44f.png"/>
  <manifest:file-entry manifest:media-type="image/png" manifest:full-path="Pictures/13779d6e228533ff2ea9050a74ce4290.png"/>
  <manifest:file-entry manifest:media-type="image/png" manifest:full-path="Pictures/cbb4a797883e2a179238760014ee1de0.png"/>
  <manifest:file-entry manifest:media-type="image/png" manifest:full-path="Pictures/4993bd4862c6d2ae7ca7ed5e90dc9f30.png"/>
  <manifest:file-entry manifest:media-type="image/png" manifest:full-path="Pictures/a97aed66a8b8d0ca258260714c205f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exporter"/><text:bookmark-start text:name="__RefHeading___exporter_des_questions_1"/><text:bookmark-start text:name="exporter_des_questions"/>Exporter des questions<text:bookmark-end text:name="__RefHeading___exporter_des_questions_1"/><text:bookmark-end text:name="exporter_des_questions"/></text:h>
      <text:h text:style-name="Heading_20_2" text:outline-level="2"><text:bookmark-start text:name="__RefHeading___etape_1acceder_a_l_interface_d_export_de_la_banque_de_question_2"/><text:bookmark-start text:name="etape_1acceder_a_l_interface_d_export_de_la_banque_de_question"/>Étape 1 : accéder à l'interface d'export de la banque de question<text:bookmark-end text:name="__RefHeading___etape_1acceder_a_l_interface_d_export_de_la_banque_de_question_2"/><text:bookmark-end text:name="etape_1acceder_a_l_interface_d_export_de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0" text:anchor-type="paragraph" draw:z-index="0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Exporter</text:span>” dans la partie réservée à la “Banque de question” : </text:p>
        </text:list-item>
      </text:list>
      <text:p text:style-name="Text_20_body"><draw:frame draw:style-name="mediacenter" draw:name="1" text:anchor-type="paragraph" draw:z-index="1" svg:width="11.350625cm" svg:height="13.467291666667cm"><draw:image xlink:href="Pictures/2cf59296bd87d9ddf4fa409fdb775183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Exporter</text:span>*” dans la partie réservée à la “Banque de question” :</text:p>
        </text:list-item>
      </text:list>
      <text:p text:style-name="Text_20_body"><draw:frame draw:style-name="mediacenter" draw:name="2" text:anchor-type="paragraph" draw:z-index="2" svg:width="4.4185416666667cm" svg:height="13.599583333333cm"><draw:image xlink:href="Pictures/871ed0c4cc9fff022a5bbb385adf4a61.png" xlink:type="simple" xlink:show="embed" xlink:actuate="onLoad"/></draw:frame></text:p>
      <text:h text:style-name="Heading_20_2" text:outline-level="2"><text:bookmark-start text:name="__RefHeading___etape_2choisir_le_format_d_export_3"/><text:bookmark-start text:name="etape_2choisir_le_format_d_export"/>Étape 2 : choisir le format d'export<text:bookmark-end text:name="__RefHeading___etape_2choisir_le_format_d_export_3"/><text:bookmark-end text:name="etape_2choisir_le_format_d_export"/></text:h>
      <text:p text:style-name="Text_20_body"><draw:frame draw:style-name="mediacenter" draw:name="3" text:anchor-type="paragraph" draw:z-index="3" svg:width="13.678958333333cm" svg:height="8.41375cm"><draw:image xlink:href="Pictures/251328e4bd718052535bdf7a87f8e540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4" text:anchor-type="as-char" draw:z-index="4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Nous vous recommandons les formats <text:span text:style-name="Strong_20_Emphasis">GIFT</text:span> ou <text:span text:style-name="Strong_20_Emphasis">XML Moodle</text:span> selon votre besoin :
</text:p>
            <text:list text:style-name="List_20_1" text:continue-numbering="false">
              <text:list-item>
                <text:p text:style-name="List_20_1_Content_First"> Le format <text:span text:style-name="Strong_20_Emphasis">GIFT</text:span> permet l'importation et l'exportation de questions à choix multiple, vrai/faux, à réponses courtes, d'appariement, mot manquant, numériques et de composition par l'intermédiaire d'un <text:span text:style-name="Strong_20_Emphasis">fichier texte</text:span>. Il est idéal pour un ensemble de questions <text:span text:style-name="underline"><text:span text:style-name="Strong_20_Emphasis">sans image, son ou vidéo</text:span></text:span>. C'est un format <text:span text:style-name="Strong_20_Emphasis">léger et facile à manipuler</text:span>.</text:p>
              </text:list-item>
              <text:list-item>
                <text:p text:style-name="List_20_1_Content_Last"> Le <text:span text:style-name="Strong_20_Emphasis">XML Moodle</text:span> est un format spécifique à Moodle permettant l'importation et l'exportation de questions. Il permet notamment d'<text:span text:style-name="Strong_20_Emphasis">inclure des images, sons et vidéos</text:span>. Il est plus lourd que le GIFT.</text:p>
              </text:list-item>
            </text:list>
            <text:p text:style-name="Text_20_body">De plus ces deux formats sont compatibles avec l'activité “Leçon”.</text:p>
          </table:table-cell>
        </table:table-row>
      </table:table>
      <text:h text:style-name="Heading_20_2" text:outline-level="2"><text:bookmark-start text:name="__RefHeading___etape_3choisir_la_categorie_de_question_a_exporter_4"/><text:bookmark-start text:name="etape_3choisir_la_categorie_de_question_a_exporter"/>Étape 3 : choisir la catégorie de question à exporter<text:bookmark-end text:name="__RefHeading___etape_3choisir_la_categorie_de_question_a_exporter_4"/><text:bookmark-end text:name="etape_3choisir_la_categorie_de_question_a_exporter"/></text:h>
      <text:p text:style-name="Text_20_body"><draw:frame draw:style-name="mediacenter" draw:name="5" text:anchor-type="paragraph" draw:z-index="5" svg:width="17.647708333333cm" style:rel-width="100%" svg:height="6.9320833333333cm" style:rel-height="scale"><draw:image xlink:href="Pictures/532497b262f742a7d1bfdc42cc1ef44f.png" xlink:type="simple" xlink:show="embed" xlink:actuate="onLoad"/></draw:frame></text:p>
      <text:h text:style-name="Heading_20_2" text:outline-level="2"><text:bookmark-start text:name="__RefHeading___etape_4choisir_les_options_d_export_5"/><text:bookmark-start text:name="etape_4choisir_les_options_d_export"/>Étape 4 : choisir les options d'export<text:bookmark-end text:name="__RefHeading___etape_4choisir_les_options_d_export_5"/><text:bookmark-end text:name="etape_4choisir_les_options_d_export"/></text:h>
      <text:p text:style-name="Text_20_body"><draw:frame draw:style-name="mediacenter" draw:name="6" text:anchor-type="paragraph" draw:z-index="6" svg:width="17.4625cm" style:rel-width="100%" svg:height="3.095625cm" style:rel-height="scale"><draw:image xlink:href="Pictures/13779d6e228533ff2ea9050a74ce4290.png" xlink:type="simple" xlink:show="embed" xlink:actuate="onLoad"/></draw:frame></text:p>
      <text:p text:style-name="Text_20_body">“<text:span text:style-name="Strong_20_Emphasis">Exporter la catégorie dans le fichier</text:span>” permet de conserver la catégorie et l'ensemble de ses sous-catégories avec les questions. Autrement dit, lorsque l'on va importer le fichier dans un autre espace de cours (sur cette plateforme ou sur une autre), la catégorie et ses sous-catégories seront recréés avec le classement des questions à l'identique (comme quant on copie un dossier de fichiers).</text:p>
      <text:p text:style-name="Text_20_body">“<text:span text:style-name="Strong_20_Emphasis">Exporter le contexte dans le fichier</text:span>” permet de conserver les questions avec l'ensemble de l’architecture des catégories dans lesquelles elles se situent (les catégories au dessus et les sous-catégories). Cette option permet de conserver entre-autres le titre des espaces de cours d'origine. La plupart du temps, il vaut mieux décocher cette option : </text:p>
      <text:p text:style-name="Text_20_body"><draw:frame draw:style-name="mediacenter" draw:name="7" text:anchor-type="paragraph" draw:z-index="7" svg:width="15.001875cm" svg:height="2.6458333333333cm"><draw:image xlink:href="Pictures/cbb4a797883e2a179238760014ee1de0.png" xlink:type="simple" xlink:show="embed" xlink:actuate="onLoad"/></draw:frame></text:p>
      <text:p text:style-name="Text_20_body"><text:span text:style-name="Strong_20_Emphasis">Si la catégorie et le contexte ne vous intéresse pas, décocher les deux options</text:span> : </text:p>
      <text:p text:style-name="Text_20_body"><draw:frame draw:style-name="mediacenter" draw:name="8" text:anchor-type="paragraph" draw:z-index="8" svg:width="15.134166666667cm" svg:height="3.1485416666667cm"><draw:image xlink:href="Pictures/4993bd4862c6d2ae7ca7ed5e90dc9f30.png" xlink:type="simple" xlink:show="embed" xlink:actuate="onLoad"/></draw:frame></text:p>
      <text:h text:style-name="Heading_20_2" text:outline-level="2"><text:bookmark-start text:name="__RefHeading___etape_5cliquer_sur_exporter_des_questions_vers_un_fichier_6"/><text:bookmark-start text:name="etape_5cliquer_sur_exporter_des_questions_vers_un_fichier"/>Étape 5 : cliquer sur "Exporter des questions vers un fichier"<text:bookmark-end text:name="__RefHeading___etape_5cliquer_sur_exporter_des_questions_vers_un_fichier_6"/><text:bookmark-end text:name="etape_5cliquer_sur_exporter_des_questions_vers_un_fichier"/></text:h>
      <text:p text:style-name="Text_20_body"><draw:frame draw:style-name="mediacenter" draw:name="9" text:anchor-type="paragraph" draw:z-index="9" svg:width="6.5352083333333cm" svg:height="1.5875cm"><draw:image xlink:href="Pictures/a97aed66a8b8d0ca258260714c205ff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59:47</meta:creation-date>
    <dc:creator>Generated</dc:creator>
    <dc:date>2026-09-17T14::59:47</dc:date>
    <dc:language>en-US</dc:language>
    <meta:editing-cycles>1</meta:editing-cycles>
    <meta:editing-duration>PT0S</meta:editing-duration>
    <dc:title>moodle:test:banque_questions:exporter</dc:title>
  </office:meta>
</office:document-meta>
</file>