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8133efdf1f5a306e6bdf3c47f801ea.png"/>
  <manifest:file-entry manifest:media-type="image/png" manifest:full-path="Pictures/f7f98d3647fb71c1862c33bc785d0377.png"/>
  <manifest:file-entry manifest:media-type="image/png" manifest:full-path="Pictures/0dc3197118056526200d99ac29089494.png"/>
  <manifest:file-entry manifest:media-type="image/png" manifest:full-path="Pictures/52485b3e2b066a7bb8cca0b306365a96.png"/>
  <manifest:file-entry manifest:media-type="image/png" manifest:full-path="Pictures/f48b886fa5fe8ce5af013dc4345e41e4.png"/>
  <manifest:file-entry manifest:media-type="image/png" manifest:full-path="Pictures/de5cd322ef798118eb140305415ec87c.png"/>
  <manifest:file-entry manifest:media-type="image/png" manifest:full-path="Pictures/08dca294e0090f1789b988be2f2a9a02.png"/>
  <manifest:file-entry manifest:media-type="image/png" manifest:full-path="Pictures/bc97466da1b29b895dc3904c00468e6a.png"/>
  <manifest:file-entry manifest:media-type="image/png" manifest:full-path="Pictures/c12506c5704f325356ec774246ca77fc.png"/>
  <manifest:file-entry manifest:media-type="image/png" manifest:full-path="Pictures/b30e5a02aba049e61c88a69adf168047.png"/>
  <manifest:file-entry manifest:media-type="image/png" manifest:full-path="Pictures/15138b15e441d8f5695213bdb9e11dc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banque_questions:deplacer"/><text:bookmark-start text:name="__RefHeading___deplacer_une_ou_plusieurs_question_s_vers_une_autre_categorie_1"/><text:bookmark-start text:name="deplacer_une_ou_plusieurs_question_s_vers_une_autre_categorie"/>Déplacer une ou plusieurs question(s) vers une autre catégorie<text:bookmark-end text:name="__RefHeading___deplacer_une_ou_plusieurs_question_s_vers_une_autre_categorie_1"/><text:bookmark-end text:name="deplacer_une_ou_plusieurs_question_s_vers_une_autre_categorie"/></text:h>
      <text:p text:style-name="Text_20_body">Si vous souhaitez créer une catégorie, reportez vous à la documentation : <text:a xlink:type="simple" xlink:href="https://pedagowiki.unicaen.fr/doku.php?id=moodle4_nouveautes:moodle:test:banque_questions:categorie_creation" text:style-name="Internet_20_link" text:visited-style-name="Visited_20_Internet_20_Link">Créer une catégorie de question</text:a></text:p>
      <text:h text:style-name="Heading_20_1" text:outline-level="1"><text:bookmark-start text:name="__RefHeading___deplacer_une_question_vers_une_autre_categorie_2"/><text:bookmark-start text:name="deplacer_une_question_vers_une_autre_categorie"/>Déplacer une question vers une autre catégorie<text:bookmark-end text:name="__RefHeading___deplacer_une_question_vers_une_autre_categorie_2"/><text:bookmark-end text:name="deplacer_une_question_vers_une_autre_categorie"/></text:h>
      <text:h text:style-name="Heading_20_3" text:outline-level="3"><text:bookmark-start text:name="__RefHeading___etape_1acceder_a_la_banque_de_question_3"/><text:bookmark-start text:name="etape_1acceder_a_la_banque_de_question"/>Étape 1 : Accéder à la banque de question<text:bookmark-end text:name="__RefHeading___etape_1acceder_a_la_banque_de_question_3"/><text:bookmark-end text:name="etape_1acceder_a_la_banque_de_question"/></text:h>
      <text:p text:style-name="Text_20_body"><text:span text:style-name="underline">Soit depuis l'espace de cours</text:span></text:p>
      <text:list text:style-name="List_20_1" text:continue-numbering="false">
        <text:list-item>
          <text:p text:style-name="LastListParagraph_List_20_1_Content_First"> Cliquer sur le rouage du cours, puis sur “<text:span text:style-name="Strong_20_Emphasis">Plus…</text:span>” :</text:p>
        </text:list-item>
      </text:list>
      <text:p text:style-name="Text_20_body"><draw:frame draw:style-name="mediacenter" draw:name="0" text:anchor-type="paragraph" draw:z-index="0" svg:width="5.4504166666667cm" svg:height="7.7258333333333cm"><draw:image xlink:href="Pictures/138133efdf1f5a306e6bdf3c47f801ea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ans sur “<text:span text:style-name="Strong_20_Emphasis">Questions</text:span>” dans la partie réservée à la “Banque de question” : </text:p>
        </text:list-item>
      </text:list>
      <text:p text:style-name="Text_20_body"><draw:frame draw:style-name="mediacenter" draw:name="1" text:anchor-type="paragraph" draw:z-index="1" svg:width="14.2875cm" svg:height="9.8954166666667cm"><draw:image xlink:href="Pictures/f7f98d3647fb71c1862c33bc785d0377.png" xlink:type="simple" xlink:show="embed" xlink:actuate="onLoad"/></draw:frame></text:p>
      <text:p text:style-name="Text_20_body"><text:span text:style-name="underline">Soit depuis un test</text:span></text:p>
      <text:list text:style-name="List_20_1" text:continue-numbering="false">
        <text:list-item>
          <text:p text:style-name="LastListParagraph_List_20_1_Content_First"> Cliquer sur le rouage du test, puis sur “<text:span text:style-name="Strong_20_Emphasis">Questions</text:span>*” dans la partie réservée à la “Banque de question” :</text:p>
        </text:list-item>
      </text:list>
      <text:p text:style-name="Text_20_body"><draw:frame draw:style-name="mediacenter" draw:name="2" text:anchor-type="paragraph" draw:z-index="2" svg:width="4.8683333333333cm" svg:height="13.387916666667cm"><draw:image xlink:href="Pictures/0dc3197118056526200d99ac29089494.png" xlink:type="simple" xlink:show="embed" xlink:actuate="onLoad"/></draw:frame></text:p>
      <text:h text:style-name="Heading_20_3" text:outline-level="3"><text:bookmark-start text:name="__RefHeading___etape_2choisir_la_categorie_a_explorer_4"/><text:bookmark-start text:name="etape_2choisir_la_categorie_a_explorer"/>Étape 2 : choisir la catégorie à explorer<text:bookmark-end text:name="__RefHeading___etape_2choisir_la_categorie_a_explorer_4"/><text:bookmark-end text:name="etape_2choisir_la_categorie_a_explorer"/></text:h>
      <text:p text:style-name="Text_20_body"><draw:frame draw:style-name="mediacenter" draw:name="3" text:anchor-type="paragraph" draw:z-index="3" svg:width="15.71625cm" svg:height="9.2604166666667cm"><draw:image xlink:href="Pictures/52485b3e2b066a7bb8cca0b306365a96.png" xlink:type="simple" xlink:show="embed" xlink:actuate="onLoad"/></draw:frame></text:p>
      <text:h text:style-name="Heading_20_3" text:outline-level="3"><text:bookmark-start text:name="__RefHeading___etape_3modifier_la_question_5"/><text:bookmark-start text:name="etape_3modifier_la_question"/>Étape 3 : modifier la question<text:bookmark-end text:name="__RefHeading___etape_3modifier_la_question_5"/><text:bookmark-end text:name="etape_3modifier_la_question"/></text:h>
      <text:p text:style-name="Text_20_body"><draw:frame draw:style-name="mediacenter" draw:name="4" text:anchor-type="paragraph" draw:z-index="4" svg:width="10.900833333333cm" svg:height="1.7197916666667cm"><draw:image xlink:href="Pictures/f48b886fa5fe8ce5af013dc4345e41e4.png" xlink:type="simple" xlink:show="embed" xlink:actuate="onLoad"/></draw:frame></text:p>
      <text:h text:style-name="Heading_20_3" text:outline-level="3"><text:bookmark-start text:name="__RefHeading___etape_4desactiver_l_option_utiliser_cette_categorie_6"/><text:bookmark-start text:name="etape_4desactiver_l_option_utiliser_cette_categorie"/>Étape 4 : Désactiver l'option "Utiliser cette catégorie"<text:bookmark-end text:name="__RefHeading___etape_4desactiver_l_option_utiliser_cette_categorie_6"/><text:bookmark-end text:name="etape_4desactiver_l_option_utiliser_cette_categorie"/></text:h>
      <text:p text:style-name="Text_20_body"><draw:frame draw:style-name="mediacenter" draw:name="5" text:anchor-type="paragraph" draw:z-index="5" svg:width="18.679583333333cm" style:rel-width="100%" svg:height="4.1804166666667cm" style:rel-height="scale"><draw:image xlink:href="Pictures/de5cd322ef798118eb140305415ec87c.png" xlink:type="simple" xlink:show="embed" xlink:actuate="onLoad"/></draw:frame></text:p>
      <text:h text:style-name="Heading_20_3" text:outline-level="3"><text:bookmark-start text:name="__RefHeading___etape_5choisir_la_nouvelle_categorie_7"/><text:bookmark-start text:name="etape_5choisir_la_nouvelle_categorie"/>Étape 5 : Choisir la nouvelle catégorie<text:bookmark-end text:name="__RefHeading___etape_5choisir_la_nouvelle_categorie_7"/><text:bookmark-end text:name="etape_5choisir_la_nouvelle_categorie"/></text:h>
      <text:p text:style-name="Text_20_body"><draw:frame draw:style-name="mediacenter" draw:name="6" text:anchor-type="paragraph" draw:z-index="6" svg:width="18.864791666667cm" style:rel-width="100%" svg:height="7.4347916666667cm" style:rel-height="scale"><draw:image xlink:href="Pictures/08dca294e0090f1789b988be2f2a9a02.png" xlink:type="simple" xlink:show="embed" xlink:actuate="onLoad"/></draw:frame></text:p>
      <text:h text:style-name="Heading_20_3" text:outline-level="3"><text:bookmark-start text:name="__RefHeading___etape_6enregistrer_8"/><text:bookmark-start text:name="etape_6enregistrer"/>Étape 6 : Enregistrer<text:bookmark-end text:name="__RefHeading___etape_6enregistrer_8"/><text:bookmark-end text:name="etape_6enregistrer"/></text:h>
      <text:p text:style-name="Text_20_body"><draw:frame draw:style-name="mediacenter" draw:name="7" text:anchor-type="paragraph" draw:z-index="7" svg:width="8.810625cm" svg:height="2.778125cm"><draw:image xlink:href="Pictures/bc97466da1b29b895dc3904c00468e6a.png" xlink:type="simple" xlink:show="embed" xlink:actuate="onLoad"/></draw:frame></text:p>
      <text:h text:style-name="Heading_20_1" text:outline-level="1"><text:bookmark-start text:name="__RefHeading___deplacer_plusieurs_questions_vers_une_autre_categorie_9"/><text:bookmark-start text:name="deplacer_plusieurs_questions_vers_une_autre_categorie"/>Déplacer plusieurs questions vers une autre catégorie<text:bookmark-end text:name="__RefHeading___deplacer_plusieurs_questions_vers_une_autre_categorie_9"/><text:bookmark-end text:name="deplacer_plusieurs_questions_vers_une_autre_categorie"/></text:h>
      <text:h text:style-name="Heading_20_3" text:outline-level="3"><text:bookmark-start text:name="__RefHeading___etape_1acceder_a_la_banque_de_question_10"/><text:bookmark-start text:name="etape_1acceder_a_la_banque_de_question1"/>Étape 1 : Accéder à la banque de question<text:bookmark-end text:name="__RefHeading___etape_1acceder_a_la_banque_de_question_10"/><text:bookmark-end text:name="etape_1acceder_a_la_banque_de_question1"/></text:h>
      <text:p text:style-name="Text_20_body"><text:span text:style-name="underline">Soit depuis l'espace de cours</text:span></text:p>
      <text:list text:style-name="List_20_1" text:continue-numbering="false">
        <text:list-item>
          <text:p text:style-name="LastListParagraph_List_20_1_Content_First"> Cliquer sur le rouage du cours, puis sur “<text:span text:style-name="Strong_20_Emphasis">Plus…</text:span>” :</text:p>
        </text:list-item>
      </text:list>
      <text:p text:style-name="Text_20_body"><draw:frame draw:style-name="mediacenter" draw:name="8" text:anchor-type="paragraph" draw:z-index="8" svg:width="5.4504166666667cm" svg:height="7.7258333333333cm"><draw:image xlink:href="Pictures/138133efdf1f5a306e6bdf3c47f801ea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ans sur “<text:span text:style-name="Strong_20_Emphasis">Questions</text:span>” dans la partie réservée à la “Banque de question” : </text:p>
        </text:list-item>
      </text:list>
      <text:p text:style-name="Text_20_body"><draw:frame draw:style-name="mediacenter" draw:name="9" text:anchor-type="paragraph" draw:z-index="9" svg:width="14.2875cm" svg:height="9.8954166666667cm"><draw:image xlink:href="Pictures/f7f98d3647fb71c1862c33bc785d0377.png" xlink:type="simple" xlink:show="embed" xlink:actuate="onLoad"/></draw:frame></text:p>
      <text:p text:style-name="Text_20_body"><text:span text:style-name="underline">Soit depuis un test</text:span></text:p>
      <text:list text:style-name="List_20_1" text:continue-numbering="false">
        <text:list-item>
          <text:p text:style-name="LastListParagraph_List_20_1_Content_First"> Cliquer sur le rouage du test, puis sur “<text:span text:style-name="Strong_20_Emphasis">Questions</text:span>*” dans la partie réservée à la “Banque de question” :</text:p>
        </text:list-item>
      </text:list>
      <text:p text:style-name="Text_20_body"><draw:frame draw:style-name="mediacenter" draw:name="10" text:anchor-type="paragraph" draw:z-index="10" svg:width="4.8683333333333cm" svg:height="13.387916666667cm"><draw:image xlink:href="Pictures/0dc3197118056526200d99ac29089494.png" xlink:type="simple" xlink:show="embed" xlink:actuate="onLoad"/></draw:frame></text:p>
      <text:h text:style-name="Heading_20_3" text:outline-level="3"><text:bookmark-start text:name="__RefHeading___etape_2choisir_la_categorie_a_explorer_11"/><text:bookmark-start text:name="etape_2choisir_la_categorie_a_explorer1"/>Étape 2 : choisir la catégorie à explorer<text:bookmark-end text:name="__RefHeading___etape_2choisir_la_categorie_a_explorer_11"/><text:bookmark-end text:name="etape_2choisir_la_categorie_a_explorer1"/></text:h>
      <text:p text:style-name="Text_20_body"><draw:frame draw:style-name="mediacenter" draw:name="11" text:anchor-type="paragraph" draw:z-index="11" svg:width="15.71625cm" svg:height="9.2604166666667cm"><draw:image xlink:href="Pictures/52485b3e2b066a7bb8cca0b306365a96.png" xlink:type="simple" xlink:show="embed" xlink:actuate="onLoad"/></draw:frame></text:p>
      <text:h text:style-name="Heading_20_3" text:outline-level="3"><text:bookmark-start text:name="__RefHeading___etape_3selectionner_les_questions_a_deplacer_12"/><text:bookmark-start text:name="etape_3selectionner_les_questions_a_deplacer"/>Étape 3 : sélectionner les questions à déplacer<text:bookmark-end text:name="__RefHeading___etape_3selectionner_les_questions_a_deplacer_12"/><text:bookmark-end text:name="etape_3selectionner_les_questions_a_deplacer"/></text:h>
      <text:p text:style-name="Text_20_body"><draw:frame draw:style-name="mediacenter" draw:name="12" text:anchor-type="paragraph" draw:z-index="12" svg:width="9.2075cm" svg:height="9.6308333333333cm"><draw:image xlink:href="Pictures/c12506c5704f325356ec774246ca77fc.png" xlink:type="simple" xlink:show="embed" xlink:actuate="onLoad"/></draw:frame></text:p>
      <text:h text:style-name="Heading_20_3" text:outline-level="3"><text:bookmark-start text:name="__RefHeading___etape_4choisir_la_categorie_de_destination_13"/><text:bookmark-start text:name="etape_4choisir_la_categorie_de_destination"/>Étape 4 : Choisir la catégorie de destination<text:bookmark-end text:name="__RefHeading___etape_4choisir_la_categorie_de_destination_13"/><text:bookmark-end text:name="etape_4choisir_la_categorie_de_destination"/></text:h>
      <text:p text:style-name="Text_20_body"><draw:frame draw:style-name="mediacenter" draw:name="13" text:anchor-type="paragraph" draw:z-index="13" svg:width="17.224375cm" style:rel-width="100%" svg:height="10.31875cm" style:rel-height="scale"><draw:image xlink:href="Pictures/b30e5a02aba049e61c88a69adf168047.png" xlink:type="simple" xlink:show="embed" xlink:actuate="onLoad"/></draw:frame></text:p>
      <text:h text:style-name="Heading_20_3" text:outline-level="3"><text:bookmark-start text:name="__RefHeading___etape_5cliquer_sur_deplacer_vers_14"/><text:bookmark-start text:name="etape_5cliquer_sur_deplacer_vers"/>Étape 5 : Cliquer sur "Déplacer vers"<text:bookmark-end text:name="__RefHeading___etape_5cliquer_sur_deplacer_vers_14"/><text:bookmark-end text:name="etape_5cliquer_sur_deplacer_vers"/></text:h>
      <text:p text:style-name="Text_20_body"><draw:frame draw:style-name="mediacenter" draw:name="14" text:anchor-type="paragraph" draw:z-index="14" svg:width="16.748125cm" svg:height="2.0108333333333cm"><draw:image xlink:href="Pictures/15138b15e441d8f5695213bdb9e11dc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1::59:30</meta:creation-date>
    <dc:creator>Generated</dc:creator>
    <dc:date>2026-09-17T01::59:30</dc:date>
    <dc:language>en-US</dc:language>
    <meta:editing-cycles>1</meta:editing-cycles>
    <meta:editing-duration>PT0S</meta:editing-duration>
    <dc:title>moodle:test:banque_questions:deplacer</dc:title>
  </office:meta>
</office:document-meta>
</file>