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138133efdf1f5a306e6bdf3c47f801ea.png"/>
  <manifest:file-entry manifest:media-type="image/png" manifest:full-path="Pictures/f7f98d3647fb71c1862c33bc785d0377.png"/>
  <manifest:file-entry manifest:media-type="image/png" manifest:full-path="Pictures/0dc3197118056526200d99ac29089494.png"/>
  <manifest:file-entry manifest:media-type="image/png" manifest:full-path="Pictures/0d3f6facc357b66f1bc6f29d21e6ec12.png"/>
  <manifest:file-entry manifest:media-type="image/png" manifest:full-path="Pictures/3eec7c9e8a0113f2180ca9b6912eed4d.png"/>
  <manifest:file-entry manifest:media-type="image/png" manifest:full-path="Pictures/5cfa44cae28c11deec08f6fd423802cf.png"/>
  <manifest:file-entry manifest:media-type="image/png" manifest:full-path="Pictures/bbb7f9223d4a2a824995982645a56637.png"/>
  <manifest:file-entry manifest:media-type="image/png" manifest:full-path="Pictures/0514eaf3c6654bde49794ac5d3b738c5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nque_questions:creation"/><text:bookmark-start text:name="__RefHeading___creer_une_question_dans_la_banque_de_question_1"/><text:bookmark-start text:name="creer_une_question_dans_la_banque_de_question"/>Créer une question dans la banque de question<text:bookmark-end text:name="__RefHeading___creer_une_question_dans_la_banque_de_question_1"/><text:bookmark-end text:name="creer_une_question_dans_la_banque_de_ques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avez besoin de conseil pour choisir les types de questions, n’hésitez pas à vous reporter à la documentation :<text:a xlink:type="simple" xlink:href="https://pedagowiki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Cliquer sur le rouage du cours, puis sur “<text:span text:style-name="Strong_20_Emphasis">Plus…</text:span>” :</text:p>
        </text:list-item>
      </text:list>
      <text:p text:style-name="Text_20_body"><draw:frame draw:style-name="mediacenter" draw:name="1" text:anchor-type="paragraph" draw:z-index="1" svg:width="5.4504166666667cm" svg:height="7.7258333333333cm"><draw:image xlink:href="Pictures/138133efdf1f5a306e6bdf3c47f801ea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dans sur “<text:span text:style-name="Strong_20_Emphasis">Questions</text:span>” dans la partie réservée à la “Banque de question” : </text:p>
        </text:list-item>
      </text:list>
      <text:p text:style-name="Text_20_body"><draw:frame draw:style-name="mediacenter" draw:name="2" text:anchor-type="paragraph" draw:z-index="2" svg:width="14.2875cm" svg:height="9.8954166666667cm"><draw:image xlink:href="Pictures/f7f98d3647fb71c1862c33bc785d037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rouage du test, puis sur “<text:span text:style-name="Strong_20_Emphasis">Questions</text:span>*” dans la partie réservée à la “Banque de question” :</text:p>
        </text:list-item>
      </text:list>
      <text:p text:style-name="Text_20_body"><draw:frame draw:style-name="mediacenter" draw:name="3" text:anchor-type="paragraph" draw:z-index="3" svg:width="4.8683333333333cm" svg:height="13.387916666667cm"><draw:image xlink:href="Pictures/0dc3197118056526200d99ac29089494.png" xlink:type="simple" xlink:show="embed" xlink:actuate="onLoad"/></draw:frame></text:p>
      <text:h text:style-name="Heading_20_2" text:outline-level="2"><text:bookmark-start text:name="__RefHeading___etape_2cliquer_sur_creer_une_question_3"/><text:bookmark-start text:name="etape_2cliquer_sur_creer_une_question"/>Étape 2 : cliquer sur "Créer une question"<text:bookmark-end text:name="__RefHeading___etape_2cliquer_sur_creer_une_question_3"/><text:bookmark-end text:name="etape_2cliquer_sur_creer_une_question"/></text:h>
      <text:p text:style-name="Text_20_body"><draw:frame draw:style-name="mediacenter" draw:name="4" text:anchor-type="paragraph" draw:z-index="4" svg:width="11.879791666667cm" svg:height="7.77875cm"><draw:image xlink:href="Pictures/0d3f6facc357b66f1bc6f29d21e6ec12.png" xlink:type="simple" xlink:show="embed" xlink:actuate="onLoad"/></draw:frame></text:p>
      <text:h text:style-name="Heading_20_2" text:outline-level="2"><text:bookmark-start text:name="__RefHeading___etape_3choisir_le_type_de_question_souhaite_et_cliquer_sur_ajouter_4"/><text:bookmark-start text:name="etape_3choisir_le_type_de_question_souhaite_et_cliquer_sur_ajouter"/>Étape 3 : Choisir le type de question souhaité et cliquer sur "Ajouter"<text:bookmark-end text:name="__RefHeading___etape_3choisir_le_type_de_question_souhaite_et_cliquer_sur_ajouter_4"/><text:bookmark-end text:name="etape_3choisir_le_type_de_question_souhaite_et_cliquer_sur_ajouter"/></text:h>
      <text:p text:style-name="Text_20_body"><draw:frame draw:style-name="mediacenter" draw:name="5" text:anchor-type="paragraph" draw:z-index="5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obtenir de l'aide dans le choix du type de question, reportez-vous à la documentation : <text:a xlink:type="simple" xlink:href="https://pedagowiki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ext:h text:style-name="Heading_20_2" text:outline-level="2"><text:bookmark-start text:name="__RefHeading___etape_4choisir_la_categorie_dans_laquelle_sera_rangee_la_question_5"/><text:bookmark-start text:name="etape_4choisir_la_categorie_dans_laquelle_sera_rangee_la_question"/>Étape 4 : Choisir la catégorie dans laquelle sera rangée la question<text:bookmark-end text:name="__RefHeading___etape_4choisir_la_categorie_dans_laquelle_sera_rangee_la_question_5"/><text:bookmark-end text:name="etape_4choisir_la_categorie_dans_laquelle_sera_rangee_la_question"/></text:h>
      <text:list text:style-name="List_20_1" text:continue-numbering="false">
        <text:list-item>
          <text:p text:style-name="LastListParagraph_List_20_1_Content_First"> Tout en haut de l'interface de création d'une question, vous pouvez choisir la catégorie dans laquelle vous souhaitez enregistrer la question : </text:p>
        </text:list-item>
      </text:list>
      <text:p text:style-name="Text_20_body"><draw:frame draw:style-name="mediacenter" draw:name="7" text:anchor-type="paragraph" draw:z-index="7" svg:width="20.663958333333cm" style:rel-width="100%" svg:height="13.467291666667cm" style:rel-height="scale"><draw:image xlink:href="Pictures/5cfa44cae28c11deec08f6fd423802cf.png" xlink:type="simple" xlink:show="embed" xlink:actuate="onLoad"/></draw:frame></text:p>
      <text:h text:style-name="Heading_20_2" text:outline-level="2"><text:bookmark-start text:name="__RefHeading___etape_5parametrer_la_question_et_enregistrer_6"/><text:bookmark-start text:name="etape_5parametrer_la_question_et_enregistrer"/>Étape 5 : Paramétrer la question et enregistrer<text:bookmark-end text:name="__RefHeading___etape_5parametrer_la_question_et_enregistrer_6"/><text:bookmark-end text:name="etape_5parametrer_la_question_et_enregistrer"/></text:h>
      <text:list text:style-name="List_20_1" text:continue-numbering="false">
        <text:list-item>
          <text:p text:style-name="LastListParagraph_List_20_1_Content_First"> Vous devez ensuite compléter les différents champs et options proposées.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u code indésirable.</text:p>
          </table:table-cell>
        </table:table-row>
      </table:table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Pour une information plus complète sur la conception de chaque type de question, se reporter à la documentation : <text:a xlink:type="simple" xlink:href="https://pedagowiki.unicaen.fr/doku.php?id=moodle:test:parametrer_question" text:style-name="Internet_20_link" text:visited-style-name="Visited_20_Internet_20_Link">Comment paramétrer les différents types de question</text:a> qui donne accès à tous les liens uti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z</text:span>”.</text:p>
        </text:list-item>
      </text:list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Astuce :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1" text:anchor-type="paragraph" draw:z-index="11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Cette question est ajoutée dans la liste des questions de sa catégorie dans votre banque de questions. Par défaut, la question est enregistrée dans le dossier racine du cour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21</meta:creation-date>
    <dc:creator>Generated</dc:creator>
    <dc:date>2026-09-17T14::59:21</dc:date>
    <dc:language>en-US</dc:language>
    <meta:editing-cycles>1</meta:editing-cycles>
    <meta:editing-duration>PT0S</meta:editing-duration>
    <dc:title>moodle:test:banque_questions:creation</dc:title>
  </office:meta>
</office:document-meta>
</file>