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751f3861654c37b1a7f54b9c263062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categorisation"/><text:bookmark-start text:name="__RefHeading___categoriser_les_questions_pour_ameliorer_la_validite_d_une_epreuve_1"/><text:bookmark-start text:name="categoriser_les_questions_pour_ameliorer_la_validite_d_une_epreuve"/>Catégoriser les questions pour améliorer la validité d'une épreuve<text:bookmark-end text:name="__RefHeading___categoriser_les_questions_pour_ameliorer_la_validite_d_une_epreuve_1"/><text:bookmark-end text:name="categoriser_les_questions_pour_ameliorer_la_validite_d_une_epreuve"/></text:h>
      <text:p text:style-name="Text_20_body">La catégorisation des questions permet d'améliorer la <text:span text:style-name="Strong_20_Emphasis">validité</text:span> d'une épreuve au niveau de son contenu. </text:p>
      <text:p text:style-name="Text_20_body">Deux niveaux de preuves par le contenu peuvent être mis en œuvre au sein d'un examen isolé :</text:p>
      <text:list text:style-name="List_20_1" text:continue-numbering="false">
        <text:list-item>
          <text:p text:style-name="List_20_1_Content_First"> La <text:span text:style-name="Strong_20_Emphasis">congruence</text:span> (alignement pédagogique entre objectifs, activités et évaluation) : quelles tâches cognitives sont visées ? Quel est leur niveau de complexité ?</text:p>
        </text:list-item>
        <text:list-item>
          <text:p text:style-name="List_20_1_Content_Last"> La <text:span text:style-name="Strong_20_Emphasis">représentativité</text:span> (échantillon représentatif de chaque apprentissage à évaluer) : quelle répartition des questions au regard de la structuration des apprentissages ? (généralement par chapitre ou par objectif)</text:p>
        </text:list-item>
      </text:list>
      <text:p text:style-name="Text_20_body">(Source : MOSS (1995), cité par LAURIER (2005), <text:span text:style-name="Emphasis">Les principes de la mesure et de l'évaluation des apprentissages</text:span>, Chapitres 4.2 « Validité » et 4.3 « Fidélité », pp. 63-69.)</text:p>
      <text:h text:style-name="Heading_20_2" text:outline-level="2"><text:bookmark-start text:name="__RefHeading___classer_par_objectif_d_apprentissage_2"/><text:bookmark-start text:name="classer_par_objectif_d_apprentissage"/>Classer par objectif d’apprentissage<text:bookmark-end text:name="__RefHeading___classer_par_objectif_d_apprentissage_2"/><text:bookmark-end text:name="classer_par_objectif_d_apprentissage"/></text:h>
      <text:p text:style-name="Text_20_body">C'est la proposition la plus simple à mettre en œuvre. Il suffit de recréer dans la banque de questions l'architecture des objectifs d'apprentissages (ou à défaut celle des chapitres du cours)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ette méthode de classement permet de valider <text:span text:style-name="Emphasis">a priori</text:span> la <text:span text:style-name="Strong_20_Emphasis">représentativité</text:span>.</text:p>
          </table:table-cell>
        </table:table-row>
      </table:table>
      <text:h text:style-name="Heading_20_2" text:outline-level="2"><text:bookmark-start text:name="__RefHeading___classer_par_niveaux_de_complexite_3"/><text:bookmark-start text:name="classer_par_niveaux_de_complexite"/>Classer par niveaux de complexité<text:bookmark-end text:name="__RefHeading___classer_par_niveaux_de_complexite_3"/><text:bookmark-end text:name="classer_par_niveaux_de_complexite"/></text:h>
      <text:p text:style-name="Text_20_body"><text:a xlink:type="simple" xlink:href="http://www.unisciel.fr/" text:style-name="Internet_20_link" text:visited-style-name="Visited_20_Internet_20_Link">Unisciel</text:a> propose un arbre de décision afin de hiérarchiser le niveau de complexité des questions d'un test. Il s’appuie sur la <text:a xlink:type="simple" xlink:href="https://fr.wikipedia.org/wiki/Taxonomie_de_Bloom" text:style-name="Internet_20_link" text:visited-style-name="Visited_20_Internet_20_Link">taxonomie de Bloom</text:a>, et propose quatre niveaux de complexité :</text:p>
      <text:list text:style-name="List_20_1" text:continue-numbering="false">
        <text:list-item>
          <text:p text:style-name="List_20_1_Content_First"> <text:span text:style-name="Strong_20_Emphasis">niveau 1</text:span> : mémoriser/connaître</text:p>
        </text:list-item>
        <text:list-item>
          <text:p text:style-name="List_20_1_Content"> <text:span text:style-name="Strong_20_Emphasis">niveau 2</text:span> : transposer/changer de registre</text:p>
        </text:list-item>
        <text:list-item>
          <text:p text:style-name="List_20_1_Content"> <text:span text:style-name="Strong_20_Emphasis">niveau 3</text:span> : appliquer</text:p>
        </text:list-item>
        <text:list-item>
          <text:p text:style-name="List_20_1_Content_Last"> <text:span text:style-name="Strong_20_Emphasis">niveau 4</text:span> : analyser</text:p>
        </text:list-item>
      </text:list>
      <text:p text:style-name="Text_20_body">Les niveaux vont du simple (connaître) au complexe (analyser). L'accession au niveau supérieur nécessite théoriquement de posséder le niveau précédent.</text:p>
      <text:p text:style-name="Text_20_body"><draw:frame draw:style-name="mediacenter" draw:name="1" text:anchor-type="paragraph" draw:z-index="1" svg:width="17.356666666667cm" style:rel-width="100%" svg:height="10.95375cm" style:rel-height="scale"><draw:image xlink:href="Pictures/751f3861654c37b1a7f54b9c2630626e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Cette méthode de classement permet de valider <text:span text:style-name="Emphasis">a priori</text:span> la <text:span text:style-name="Strong_20_Emphasis">congruence</text:span>.</text:p>
          </table:table-cell>
        </table:table-row>
      </table:table>
      <text:p text:style-name="Text_20_body">(Source : UNISCIEL, l'université des sciences en ligne (2018). <text:a xlink:type="simple" xlink:href="http://unisciel.fr/wp-content/uploads/2017/11/GuideRedactionQCM2018.pdf" text:style-name="Internet_20_link" text:visited-style-name="Visited_20_Internet_20_Link">Banque de tests de positionnement - Guide de rédaction des questions d’évaluation (PDF)</text:a>)</text:p>
      <text:h text:style-name="Heading_20_2" text:outline-level="2"><text:bookmark-start text:name="__RefHeading___combiner_classement_par_objectifs_et_par_niveaux_de_complexite_4"/><text:bookmark-start text:name="combiner_classement_par_objectifs_et_par_niveaux_de_complexite"/>Combiner classement par objectifs et par niveaux de complexité<text:bookmark-end text:name="__RefHeading___combiner_classement_par_objectifs_et_par_niveaux_de_complexite_4"/><text:bookmark-end text:name="combiner_classement_par_objectifs_et_par_niveaux_de_complexite"/></text:h>
      <text:p text:style-name="Text_20_body">Cette méthode est une combinaison des deux méthodes précédentes. On classe alors les questions par complexité à l'intérieur de dossiers correspondant aux objectifs d'apprentissages (ou aux chapitres).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Cette méthode permet de valider <text:span text:style-name="Emphasis">a priori</text:span> la <text:span text:style-name="Strong_20_Emphasis">représentativité</text:span> et la <text:span text:style-name="Strong_20_Emphasis">congruence</text:span>.</text:p>
          </table:table-cell>
        </table:table-row>
      </table:table>
      <text:h text:style-name="Heading_20_2" text:outline-level="2"><text:bookmark-start text:name="__RefHeading___pourquoi_ne_pas_classer_les_questions_par_niveau_de_difficulte_5"/><text:bookmark-start text:name="pourquoi_ne_pas_classer_les_questions_par_niveau_de_difficulte"/>Pourquoi ne pas classer les questions par niveau de difficulté ?<text:bookmark-end text:name="__RefHeading___pourquoi_ne_pas_classer_les_questions_par_niveau_de_difficulte_5"/><text:bookmark-end text:name="pourquoi_ne_pas_classer_les_questions_par_niveau_de_difficulte"/></text:h>
      <text:p text:style-name="Text_20_body">Le niveau de difficulté d'une question est potentiellement variable en fonction de plusieurs paramètres :</text:p>
      <text:list text:style-name="List_20_1" text:continue-numbering="false">
        <text:list-item>
          <text:p text:style-name="List_20_1_Content_First"> À quel moment de l'apprentissage intervient la question ? (avant, au début, en cours, à la fin, longtemps après)</text:p>
        </text:list-item>
        <text:list-item>
          <text:p text:style-name="List_20_1_Content"> Quelles méthodes pédagogiques ont été employées ? (un point de cours sur lequel on insiste devient potentiellement plus facile)</text:p>
        </text:list-item>
        <text:list-item>
          <text:p text:style-name="List_20_1_Content_Last"> Quelle perception individuelle chaque apprenant a de la question ? </text:p>
        </text:list-item>
      </text:list>
      <text:p text:style-name="Text_20_body">Le niveau de difficulté s'appréciera plutôt <text:span text:style-name="Emphasis">a posteriori</text:span> d'une évaluation par l’analyse statistique des résultats obtenus. 
Attention :</text:p>
      <text:list text:style-name="List_20_1" text:continue-numbering="false">
        <text:list-item>
          <text:p text:style-name="List_20_1_Content_First"> ces résultats ne valent que pour le groupe qui a passé l'examen : d'une année à l'autre, les paramètres évoluent (dates d'examens, ajustements de pédagogie, composition du groupe classe, etc.) ;</text:p>
        </text:list-item>
        <text:list-item>
          <text:p text:style-name="List_20_1_Content_Last"> nous ne savons pas si un étudiant qui a coché la réponse attendue l'a fait parce qu'il savait la réponse, parce qu'il a relevé des indices qui l'ont mené à cette réponse ou s'il a tout simplement choisi au hasard.</text:p>
        </text:list-item>
      </text:list>
      <text:p text:style-name="Text_20_body">Mesurer avec plus de précision le niveau de difficulté d'une question nécessiterait de s'intéresser de plus près à la perception que les apprenants ont de la question. L'usage des degrés de certitude est une réponse possible proposée par Olivier Prospéri (2012) dans cette optique.</text:p>
      <text:p text:style-name="Text_20_body">(Source : Prospéri (2012). <text:a xlink:type="simple" xlink:href="https://core.ac.uk/download/pdf/43661963.pdf" text:style-name="Internet_20_link" text:visited-style-name="Visited_20_Internet_20_Link">Développement d’un indice de difficulté subjective pour la calibration de tests standardisé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3:28</meta:creation-date>
    <dc:creator>Generated</dc:creator>
    <dc:date>2026-09-16T18::13:28</dc:date>
    <dc:language>en-US</dc:language>
    <meta:editing-cycles>1</meta:editing-cycles>
    <meta:editing-duration>PT0S</meta:editing-duration>
    <dc:title>moodle:test:banque_questions:categorisation</dc:title>
  </office:meta>
</office:document-meta>
</file>