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09e869a89a54f3300493f76abc957929.png"/>
  <manifest:file-entry manifest:media-type="image/png" manifest:full-path="Pictures/e82615d2d8e9944c5ed4e7330d07aa37.png"/>
  <manifest:file-entry manifest:media-type="image/png" manifest:full-path="Pictures/3ea2228daa43963c2c37b8212cc22d52.png"/>
  <manifest:file-entry manifest:media-type="image/png" manifest:full-path="Pictures/a36fab1bf581bafcd39f4137266dfb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categorie_creation"/><text:bookmark-start text:name="__RefHeading___creer_une_categorie_de_question_1"/><text:bookmark-start text:name="creer_une_categorie_de_question"/>Créer une catégorie de question<text:bookmark-end text:name="__RefHeading___creer_une_categorie_de_question_1"/><text:bookmark-end text:name="creer_une_categorie_de_question"/></text:h>
      <text:p text:style-name="Text_20_body">Une catégorie par défaut est proposée (catégorie du cours) mais il est intéressant de créer ses propres catégories. Pour créer une catégorie : </text:p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Catégories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4.472708333333cm" svg:height="10.080625cm"><draw:image xlink:href="Pictures/09e869a89a54f3300493f76abc957929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Catégories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5.0535416666667cm" svg:height="13.387916666667cm"><draw:image xlink:href="Pictures/e82615d2d8e9944c5ed4e7330d07aa37.png" xlink:type="simple" xlink:show="embed" xlink:actuate="onLoad"/></draw:frame></text:p>
      <text:h text:style-name="Heading_20_2" text:outline-level="2"><text:bookmark-start text:name="__RefHeading___etape_2donner_un_nom_a_la_nouvelle_categorie_3"/><text:bookmark-start text:name="etape_2donner_un_nom_a_la_nouvelle_categorie"/>Étape 2 : Donner un nom à la nouvelle catégorie<text:bookmark-end text:name="__RefHeading___etape_2donner_un_nom_a_la_nouvelle_categorie_3"/><text:bookmark-end text:name="etape_2donner_un_nom_a_la_nouvelle_categorie"/></text:h>
      <text:list text:style-name="List_20_1" text:continue-numbering="false">
        <text:list-item>
          <text:p text:style-name="LastListParagraph_List_20_1_Content_First"> Faire défiler la page et inscrire le nom de la nouvelle catégorie souhaitée :</text:p>
        </text:list-item>
      </text:list>
      <text:p text:style-name="Text_20_body"><draw:frame draw:style-name="mediacenter" draw:name="3" text:anchor-type="paragraph" draw:z-index="3" svg:width="22.727708333333cm" style:rel-width="100%" svg:height="7.7522916666667cm" style:rel-height="scale"><draw:image xlink:href="Pictures/3ea2228daa43963c2c37b8212cc22d52.png" xlink:type="simple" xlink:show="embed" xlink:actuate="onLoad"/></draw:frame></text:p>
      <text:h text:style-name="Heading_20_2" text:outline-level="2"><text:bookmark-start text:name="__RefHeading___etape_3cliquer_sur_ajouter_une_categorie_4"/><text:bookmark-start text:name="etape_3cliquer_sur_ajouter_une_categorie"/>Étape 3 : cliquer sur "Ajouter une catégorie"<text:bookmark-end text:name="__RefHeading___etape_3cliquer_sur_ajouter_une_categorie_4"/><text:bookmark-end text:name="etape_3cliquer_sur_ajouter_une_categorie"/></text:h>
      <text:p text:style-name="Text_20_body"><draw:frame draw:style-name="mediacenter" draw:name="4" text:anchor-type="paragraph" draw:z-index="4" svg:width="3.5189583333333cm" svg:height="1.5610416666667cm"><draw:image xlink:href="Pictures/a36fab1bf581bafcd39f4137266dfb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8:50</meta:creation-date>
    <dc:creator>Generated</dc:creator>
    <dc:date>2026-09-17T03::28:50</dc:date>
    <dc:language>en-US</dc:language>
    <meta:editing-cycles>1</meta:editing-cycles>
    <meta:editing-duration>PT0S</meta:editing-duration>
    <dc:title>moodle:test:banque_questions:categorie_creation</dc:title>
  </office:meta>
</office:document-meta>
</file>