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8133efdf1f5a306e6bdf3c47f801ea.png"/>
  <manifest:file-entry manifest:media-type="image/png" manifest:full-path="Pictures/f7f98d3647fb71c1862c33bc785d0377.png"/>
  <manifest:file-entry manifest:media-type="image/png" manifest:full-path="Pictures/0dc3197118056526200d99ac29089494.png"/>
  <manifest:file-entry manifest:media-type="image/png" manifest:full-path="Pictures/8525d767af52915548df38d6cb8f00f7.png"/>
  <manifest:file-entry manifest:media-type="image/png" manifest:full-path="Pictures/f48b886fa5fe8ce5af013dc4345e41e4.png"/>
  <manifest:file-entry manifest:media-type="image/png" manifest:full-path="Pictures/89cccde231c70e1bfe4a89220d76054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banque_questions:actions"/><text:bookmark-start text:name="__RefHeading___previsualiser_modifier_ou_supprimer_une_question_dans_la_banque_de_question_1"/><text:bookmark-start text:name="previsualiser_modifier_ou_supprimer_une_question_dans_la_banque_de_question"/>Prévisualiser, modifier ou supprimer une question dans la banque de question<text:bookmark-end text:name="__RefHeading___previsualiser_modifier_ou_supprimer_une_question_dans_la_banque_de_question_1"/><text:bookmark-end text:name="previsualiser_modifier_ou_supprimer_une_question_dans_la_banque_de_question"/></text:h>
      <text:h text:style-name="Heading_20_2" text:outline-level="2"><text:bookmark-start text:name="__RefHeading___etape_1acceder_a_la_banque_de_question_2"/><text:bookmark-start text:name="etape_1acceder_a_la_banque_de_question"/>Étape 1 : Accéder à la banque de question<text:bookmark-end text:name="__RefHeading___etape_1acceder_a_la_banque_de_question_2"/><text:bookmark-end text:name="etape_1acceder_a_la_banque_de_question"/></text:h>
      <text:p text:style-name="Text_20_body"><text:span text:style-name="underline">Soit depuis l'espace de cours</text:span></text:p>
      <text:list text:style-name="List_20_1" text:continue-numbering="false">
        <text:list-item>
          <text:p text:style-name="LastListParagraph_List_20_1_Content_First"> Cliquer sur le rouage du cours, puis sur “<text:span text:style-name="Strong_20_Emphasis">Plus…</text:span>” :</text:p>
        </text:list-item>
      </text:list>
      <text:p text:style-name="Text_20_body"><draw:frame draw:style-name="mediacenter" draw:name="0" text:anchor-type="paragraph" draw:z-index="0" svg:width="5.4504166666667cm" svg:height="7.7258333333333cm"><draw:image xlink:href="Pictures/138133efdf1f5a306e6bdf3c47f801e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ans sur “<text:span text:style-name="Strong_20_Emphasis">Questions</text:span>” dans la partie réservée à la “Banque de question” : </text:p>
        </text:list-item>
      </text:list>
      <text:p text:style-name="Text_20_body"><draw:frame draw:style-name="mediacenter" draw:name="1" text:anchor-type="paragraph" draw:z-index="1" svg:width="14.2875cm" svg:height="9.8954166666667cm"><draw:image xlink:href="Pictures/f7f98d3647fb71c1862c33bc785d0377.png" xlink:type="simple" xlink:show="embed" xlink:actuate="onLoad"/></draw:frame></text:p>
      <text:p text:style-name="Text_20_body"><text:span text:style-name="underline">Soit depuis un test</text:span></text:p>
      <text:list text:style-name="List_20_1" text:continue-numbering="false">
        <text:list-item>
          <text:p text:style-name="LastListParagraph_List_20_1_Content_First"> Cliquer sur le rouage du test, puis sur “<text:span text:style-name="Strong_20_Emphasis">Questions</text:span>*” dans la partie réservée à la “Banque de question” :</text:p>
        </text:list-item>
      </text:list>
      <text:p text:style-name="Text_20_body"><draw:frame draw:style-name="mediacenter" draw:name="2" text:anchor-type="paragraph" draw:z-index="2" svg:width="4.8683333333333cm" svg:height="13.387916666667cm"><draw:image xlink:href="Pictures/0dc3197118056526200d99ac29089494.png" xlink:type="simple" xlink:show="embed" xlink:actuate="onLoad"/></draw:frame></text:p>
      <text:h text:style-name="Heading_20_2" text:outline-level="2"><text:bookmark-start text:name="__RefHeading___etape_2choisir_l_action_souhaitee_3"/><text:bookmark-start text:name="etape_2choisir_l_action_souhaitee"/>Étape 2 : Choisir l'action souhaitée<text:bookmark-end text:name="__RefHeading___etape_2choisir_l_action_souhaitee_3"/><text:bookmark-end text:name="etape_2choisir_l_action_souhaitee"/></text:h>
      <text:p text:style-name="Text_20_body"><text:span text:style-name="underline">Pour prévisualiser la question :</text:span></text:p>
      <text:p text:style-name="Text_20_body"><draw:frame draw:style-name="mediacenter" draw:name="3" text:anchor-type="paragraph" draw:z-index="3" svg:width="10.927291666667cm" svg:height="1.6139583333333cm"><draw:image xlink:href="Pictures/8525d767af52915548df38d6cb8f00f7.png" xlink:type="simple" xlink:show="embed" xlink:actuate="onLoad"/></draw:frame></text:p>
      <text:p text:style-name="Text_20_body"><text:span text:style-name="underline">Pour modifier la question :</text:span></text:p>
      <text:p text:style-name="Text_20_body"><draw:frame draw:style-name="mediacenter" draw:name="4" text:anchor-type="paragraph" draw:z-index="4" svg:width="10.900833333333cm" svg:height="1.7197916666667cm"><draw:image xlink:href="Pictures/f48b886fa5fe8ce5af013dc4345e41e4.png" xlink:type="simple" xlink:show="embed" xlink:actuate="onLoad"/></draw:frame></text:p>
      <text:list text:style-name="List_20_1" text:continue-numbering="false">
        <text:list-item>
          <text:p text:style-name="LastListParagraph_List_20_1_Content_First"> Effectuer les modifications souhaitées et enregistrer.</text:p>
        </text:list-item>
      </text:list>
      <text:p text:style-name="Text_20_body"><text:span text:style-name="underline">Pour supprimer la question :</text:span></text:p>
      <text:p text:style-name="Text_20_body"><draw:frame draw:style-name="mediacenter" draw:name="5" text:anchor-type="paragraph" draw:z-index="5" svg:width="10.768541666667cm" svg:height="1.7991666666667cm"><draw:image xlink:href="Pictures/89cccde231c70e1bfe4a89220d76054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16:22</meta:creation-date>
    <dc:creator>Generated</dc:creator>
    <dc:date>2026-09-16T11::16:22</dc:date>
    <dc:language>en-US</dc:language>
    <meta:editing-cycles>1</meta:editing-cycles>
    <meta:editing-duration>PT0S</meta:editing-duration>
    <dc:title>moodle:test:banque_questions:actions</dc:title>
  </office:meta>
</office:document-meta>
</file>