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  <manifest:file-entry manifest:media-type="image/png" manifest:full-path="Pictures/25c1d16dbcaf43254aee5b5dba61568c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appariement"/><text:bookmark-start text:name="__RefHeading___question_d_appariement_1"/><text:bookmark-start text:name="question_d_appariement"/>Question d'appariement<text:bookmark-end text:name="__RefHeading___question_d_appariement_1"/><text:bookmark-end text:name="question_d_appariement"/></text:h>
      <text:p text:style-name="Text_20_body">Dans une question d'appariement, l'étudiant doit associer des items (mots ou phrases) d'une première colonne à ceux d'une seconde colonne. Il choisit sa réponse dans une liste déroulant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Moodle ne permet pas d'insérer des images ou autres médias en tant qu'items de réponse. Le logiciel Hot Potatoes (Jmatch) offre cette possibilité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list text:style-name="List_20_1" text:continue-numbering="false">
              <text:list-item>
                <text:p text:style-name="List_20_1_Content_First">     Bien préciser les consignes.</text:p>
              </text:list-item>
              <text:list-item>
                <text:p text:style-name="List_20_1_Content">     Maximum  10 items.</text:p>
              </text:list-item>
              <text:list-item>
                <text:p text:style-name="List_20_1_Content">     Les questions et les réponses devront être synthétiques.</text:p>
              </text:list-item>
              <text:list-item>
                <text:p text:style-name="List_20_1_Content_Last">     Associez à vos questions un feedback : commentaire de correction ou de renforcement.</text:p>
              </text:list-item>
            </text:list>
          </table:table-cell>
        </table:table-row>
      </table:table>
      <text:p text:style-name="Text_20_body">Vous pouvez paramétrer un affichage aléatoire des propositions (différent à chaque essai).</text:p>
      <text:p text:style-name="Text_20_body">Dans le volet Réponses, saisissez chaque proposition suivie de la réponse associée :</text:p>
      <text:p text:style-name="Text_20_body"><draw:frame draw:style-name="mediacenter" draw:name="2" text:anchor-type="paragraph" draw:z-index="2" svg:width="34.237083333333cm" style:rel-width="100%" svg:height="10.530416666667cm" style:rel-height="scale"><draw:image xlink:href="Pictures/25c1d16dbcaf43254aee5b5dba61568c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Vous devez fournir au moins deux questions et trois réponses. Toute réponse sans question associée est un distracteur.</text:p>
          </table:table-cell>
        </table:table-row>
      </table:table>
      <text:p text:style-name="Text_20_body">3 questions sont proposées par défaut mais vous avez la possibilité d'en insérer d'autres.</text:p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 ;</text:p>
        </text:list-item>
        <text:list-item>
          <text:p text:style-name="List_20_1_Content"> pour toute réponse partiellement correcte ;</text:p>
        </text:list-item>
        <text:list-item>
          <text:p text:style-name="List_20_1_Content_Last"> pour toute réponse incorrecte.</text:p>
        </text:list-item>
      </text:list>
      <text:p text:style-name="Text_20_body"><draw:frame draw:style-name="mediacenter" draw:name="4" text:anchor-type="paragraph" draw:z-index="4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pedagowiki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4:37</meta:creation-date>
    <dc:creator>Generated</dc:creator>
    <dc:date>2026-09-17T01::54:37</dc:date>
    <dc:language>en-US</dc:language>
    <meta:editing-cycles>1</meta:editing-cycles>
    <meta:editing-duration>PT0S</meta:editing-duration>
    <dc:title>moodle:test:appariement</dc:title>
  </office:meta>
</office:document-meta>
</file>