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9c5b6999db8324c4eb103f982a5a2b45.png"/>
  <manifest:file-entry manifest:media-type="image/png" manifest:full-path="Pictures/e8872050a94bf39cb655d9bf834d01f3.png"/>
  <manifest:file-entry manifest:media-type="image/png" manifest:full-path="Pictures/217448de397ad9bead8a54759bf9f560.png"/>
  <manifest:file-entry manifest:media-type="image/png" manifest:full-path="Pictures/7062f811f93e97c06ab3956794c3aa15.png"/>
  <manifest:file-entry manifest:media-type="image/png" manifest:full-path="Pictures/74af42fc42fe24fffa63cbbc1eb08a86.png"/>
  <manifest:file-entry manifest:media-type="image/png" manifest:full-path="Pictures/56d212a48ffe49c949906e3c6f30059e.png"/>
  <manifest:file-entry manifest:media-type="image/png" manifest:full-path="Pictures/ba81b95204b6a9ef6b04a3224a8602e2.png"/>
  <manifest:file-entry manifest:media-type="image/png" manifest:full-path="Pictures/33e65c6b6d784cbfef30be642795a4c8.png"/>
  <manifest:file-entry manifest:media-type="image/png" manifest:full-path="Pictures/5ad24ea9cfd131c7a217923eae44fdf2.png"/>
  <manifest:file-entry manifest:media-type="image/png" manifest:full-path="Pictures/a44e334ad414a5174520d9505a7d7a49.png"/>
  <manifest:file-entry manifest:media-type="image/png" manifest:full-path="Pictures/9b98841bfc36624187f814c07d42673d.png"/>
  <manifest:file-entry manifest:media-type="image/png" manifest:full-path="Pictures/dd94a9a820b55e44fc02e7be36f3570b.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annulation_question"/><text:bookmark-start text:name="__RefHeading___annuler_ou_neutraliser_une_question_a_posteriori_de_la_passation_1"/><text:bookmark-start text:name="annuler_ou_neutraliser_une_question_a_posteriori_de_la_passation"/>Annuler (ou neutraliser) une question à posteriori de la passation<text:bookmark-end text:name="__RefHeading___annuler_ou_neutraliser_une_question_a_posteriori_de_la_passation_1"/><text:bookmark-end text:name="annuler_ou_neutraliser_une_question_a_posteriori_de_la_passatio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Si la question nécessite seulement un ajustement, veuillez vous reporter à la documentation : <text:a xlink:type="simple" xlink:href="https://pedagowiki.unicaen.fr/doku.php?id=moodle: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cell>
        </table:table-row>
      </table:table>
      <text:p text:style-name="Text_20_body">Si la question comporte une erreur non ré-ajustable, il faut alors l'annuler (ou neutraliser).</text:p>
      <text:h text:style-name="Heading_20_2" text:outline-level="2"><text:bookmark-start text:name="__RefHeading___etape_1sauvegarder_l_epreuve_2"/><text:bookmark-start text:name="etape_1sauvegarder_l_epreuve"/>Étape 1 : sauvegarder l'épreuve<text:bookmark-end text:name="__RefHeading___etape_1sauvegarder_l_epreuve_2"/><text:bookmark-end text:name="etape_1sauvegarder_l_epreuve"/></text:h>
      <text:p text:style-name="Text_20_body">Se reporter à la documentation : <text:a xlink:type="simple" xlink:href="https://pedagowiki.unicaen.fr/doku.php?id=moodle:sauvegarde_activite" text:style-name="Internet_20_link" text:visited-style-name="Visited_20_Internet_20_Link">Sauvegarder une activité avec les contributions et résultats des étudiants</text:a></text:p>
      <text:h text:style-name="Heading_20_2" text:outline-level="2"><text:bookmark-start text:name="__RefHeading___etape_2ajuster_la_notation_3"/><text:bookmark-start text:name="etape_2ajuster_la_notation"/>Étape 2 : ajuster la notation<text:bookmark-end text:name="__RefHeading___etape_2ajuster_la_notation_3"/><text:bookmark-end text:name="etape_2ajuster_la_notation"/></text:h>
      <text:h text:style-name="Heading_20_3" text:outline-level="3"><text:bookmark-start text:name="__RefHeading___cas_des_questions_non_aleatoires_4"/><text:bookmark-start text:name="cas_des_questions_non_aleatoires"/>Cas des questions non aléatoires<text:bookmark-end text:name="__RefHeading___cas_des_questions_non_aleatoires_4"/><text:bookmark-end text:name="cas_des_questions_non_aleatoires"/></text:h>
      <text:list text:style-name="List_20_1" text:continue-numbering="false">
        <text:list-item>
          <text:p text:style-name="LastListParagraph_List_20_1_Content_First"> cliquer sur le <text:span text:style-name="Strong_20_Emphasis">nom du test</text:span> : </text:p>
        </text:list-item>
      </text:list>
      <text:p text:style-name="Text_20_body"><draw:frame draw:style-name="mediacenter" draw:name="1" text:anchor-type="paragraph" draw:z-index="1" svg:width="3.9158333333333cm" svg:height="1.349375cm"><draw:image xlink:href="Pictures/9c5b6999db8324c4eb103f982a5a2b45.png" xlink:type="simple" xlink:show="embed" xlink:actuate="onLoad"/></draw:frame></text:p>
      <text:list text:style-name="List_20_1" text:continue-numbering="false">
        <text:list-item>
          <text:p text:style-name="LastListParagraph_List_20_1_Content_First"> cliquer sur le rouage puis sur “<text:span text:style-name="Strong_20_Emphasis">Modifier le test</text:span>” : </text:p>
        </text:list-item>
      </text:list>
      <text:p text:style-name="Text_20_body"><draw:frame draw:style-name="mediacenter" draw:name="2" text:anchor-type="paragraph" draw:z-index="2" svg:width="5.6885416666667cm" svg:height="5.9002083333333cm"><draw:image xlink:href="Pictures/e8872050a94bf39cb655d9bf834d01f3.png" xlink:type="simple" xlink:show="embed" xlink:actuate="onLoad"/></draw:frame></text:p>
      <text:list text:style-name="List_20_1" text:continue-numbering="false">
        <text:list-item>
          <text:p text:style-name="LastListParagraph_List_20_1_Content_First"> repérer la question à annuler et cliquer sur le petit <text:span text:style-name="Strong_20_Emphasis">crayon</text:span> en bout de ligne : </text:p>
        </text:list-item>
      </text:list>
      <text:p text:style-name="Text_20_body"><draw:frame draw:style-name="mediacenter" draw:name="3" text:anchor-type="paragraph" draw:z-index="3" svg:width="4.8154166666667cm" svg:height="2.2489583333333cm"><draw:image xlink:href="Pictures/217448de397ad9bead8a54759bf9f560.png" xlink:type="simple" xlink:show="embed" xlink:actuate="onLoad"/></draw:frame></text:p>
      <text:list text:style-name="List_20_1" text:continue-numbering="false">
        <text:list-item>
          <text:p text:style-name="LastListParagraph_List_20_1_Content_First"> écrire “<text:span text:style-name="Strong_20_Emphasis">0</text:span>” puis taper sur la touche “<text:span text:style-name="Strong_20_Emphasis">Entrer</text:span>” de votre clavier : </text:p>
        </text:list-item>
      </text:list>
      <text:p text:style-name="Text_20_body"><draw:frame draw:style-name="mediacenter" draw:name="4" text:anchor-type="paragraph" draw:z-index="4" svg:width="5.1064583333333cm" svg:height="2.0372916666667cm"><draw:image xlink:href="Pictures/7062f811f93e97c06ab3956794c3aa15.png" xlink:type="simple" xlink:show="embed" xlink:actuate="onLoad"/></draw:frame></text:p>
      <text:list text:style-name="List_20_1" text:continue-numbering="false">
        <text:list-item>
          <text:p text:style-name="LastListParagraph_List_20_1_Content_First"> vérifier que l'interface a bien accepté le “<text:span text:style-name="Strong_20_Emphasis">0</text:span>” : </text:p>
        </text:list-item>
      </text:list>
      <text:p text:style-name="Text_20_body"><draw:frame draw:style-name="mediacenter" draw:name="5" text:anchor-type="paragraph" draw:z-index="5" svg:width="3.254375cm" svg:height="1.9314583333333cm"><draw:image xlink:href="Pictures/74af42fc42fe24fffa63cbbc1eb08a86.png" xlink:type="simple" xlink:show="embed" xlink:actuate="onLoad"/></draw:frame></text:p>
      <text:list text:style-name="List_20_1" text:continue-numbering="false">
        <text:list-item>
          <text:p text:style-name="LastListParagraph_List_20_1_Content_First"> vous pouvez observer que le “<text:span text:style-name="Strong_20_Emphasis">Total des notes</text:span>” de l'épreuve a diminué : </text:p>
        </text:list-item>
      </text:list>
      <text:p text:style-name="Text_20_body"><draw:frame draw:style-name="mediacenter" draw:name="6" text:anchor-type="paragraph" draw:z-index="6" svg:width="6.5352083333333cm" svg:height="2.69875cm"><draw:image xlink:href="Pictures/56d212a48ffe49c949906e3c6f30059e.png" xlink:type="simple" xlink:show="embed" xlink:actuate="onLoad"/></draw:frame></text:p>
      <text:list text:style-name="List_20_1" text:continue-numbering="false">
        <text:list-item>
          <text:p text:style-name="LastListParagraph_List_20_1_Content_First"> Passer à l'<text:span text:style-name="Strong_20_Emphasis">étape 3</text:span>.</text:p>
        </text:list-item>
      </text:list>
      <text:h text:style-name="Heading_20_3" text:outline-level="3"><text:bookmark-start text:name="__RefHeading___cas_des_questions_aleatoires_5"/><text:bookmark-start text:name="cas_des_questions_aleatoires"/>Cas des questions aléatoires<text:bookmark-end text:name="__RefHeading___cas_des_questions_aleatoires_5"/><text:bookmark-end text:name="cas_des_questions_aleatoires"/></text:h>
      <text:list text:style-name="List_20_1" text:continue-numbering="false">
        <text:list-item>
          <text:p text:style-name="List_20_1_Content_First"> Pour les <text:span text:style-name="Strong_20_Emphasis">choix multiples</text:span>, nous allons attribuer 100% à toutes les propositions.</text:p>
        </text:list-item>
        <text:list-item>
          <text:p text:style-name="List_20_1_Content_Last"> Pour les <text:span text:style-name="Strong_20_Emphasis"><text:a xlink:type="simple" xlink:href="https://pedagowiki.unicaen.fr/doku.php?id=moodle:test:qroc" text:style-name="Internet_20_link" text:visited-style-name="Visited_20_Internet_20_Link">réponses courtes</text:a></text:span>, nous allons ajouter une nouvelle réponse “*” avec une note de 100% comme dans l'exemple ci-dessous : </text:p>
        </text:list-item>
      </text:list>
      <text:p text:style-name="Text_20_body"><draw:frame draw:style-name="mediacenter" draw:name="7" text:anchor-type="paragraph" draw:z-index="7" svg:width="14.684375cm" svg:height="6.111875cm"><draw:image xlink:href="Pictures/ba81b95204b6a9ef6b04a3224a8602e2.png" xlink:type="simple" xlink:show="embed" xlink:actuate="onLoad"/></draw:frame></text:p>
      <text:p text:style-name="Text_20_body">Ainsi tous les étudiants auront le point associé à la question défectueuse. 
Pour réaliser cet ajustement, reportez-vous à la documentation : <text:a xlink:type="simple" xlink:href="https://pedagowiki.unicaen.fr/doku.php?id=moodle:test:relecture_questions_fermees_et_qroc" text:style-name="Internet_20_link" text:visited-style-name="Visited_20_Internet_20_Link">Consulter les résultats et ajuster la correction des questions fermées (QCM, vrai-faux, appariement, numérique...) et à réponses ouvertes courtes (QROC)</text:a></text:p>
      <text:list text:style-name="List_20_1" text:continue-numbering="false">
        <text:list-item>
          <text:p text:style-name="LastListParagraph_List_20_1_Content_First"> Si vous souhaitez annuler <text:span text:style-name="underline">toutes les questions d'une catégorie</text:span>, il faut affecter la note “<text:span text:style-name="Strong_20_Emphasis">0</text:span>” aux questions concernées (cela revient à suivre la même procédure que pour les questions non aléatoires décrite plus au dessus). Par exemple, pour annuler les questions d'une catégorie intitulée “C2T3”, il faut inscrire “0” dans les notes des questions aléatoires de la catégorie C2T3, comme ci-dessous : </text:p>
        </text:list-item>
      </text:list>
      <text:p text:style-name="Text_20_body"><draw:frame draw:style-name="mediacenter" draw:name="8" text:anchor-type="paragraph" draw:z-index="8" svg:width="13.705416666667cm" svg:height="3.9158333333333cm"><draw:image xlink:href="Pictures/33e65c6b6d784cbfef30be642795a4c8.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e nom de la catégorie d'où proviennent les questions apparait entre parenthèse juste après le mot “Aléatoire”.<draw:frame draw:style-name="mediacenter" draw:name="10" text:anchor-type="paragraph" draw:z-index="10" svg:width="6.8527083333333cm" svg:height="1.190625cm"><draw:image xlink:href="Pictures/a44e334ad414a5174520d9505a7d7a49.png" xlink:type="simple" xlink:show="embed" xlink:actuate="onLoad"/></draw:frame></text:p>
          </table:table-cell>
        </table:table-row>
      </table:table>
      <text:h text:style-name="Heading_20_2" text:outline-level="2"><text:bookmark-start text:name="__RefHeading___etape_3visualiser_les_notes_ajustees_6"/><text:bookmark-start text:name="etape_3visualiser_les_notes_ajustees"/>Étape 3 : visualiser les notes ajustées<text:bookmark-end text:name="__RefHeading___etape_3visualiser_les_notes_ajustees_6"/><text:bookmark-end text:name="etape_3visualiser_les_notes_ajustees"/></text:h>
      <text:list text:style-name="List_20_1" text:continue-numbering="false">
        <text:list-item>
          <text:p text:style-name="LastListParagraph_List_20_1_Content_First"> Cliquer sur le rouage du test, puis dans le menu déroulant sur “Note” :</text:p>
        </text:list-item>
      </text:list>
      <text:p text:style-name="Text_20_body"><draw:frame draw:style-name="mediacenter" draw:name="11" text:anchor-type="paragraph" draw:z-index="11" svg:width="6.35cm" svg:height="9.1016666666667cm"><draw:image xlink:href="Pictures/9b98841bfc36624187f814c07d42673d.png" xlink:type="simple" xlink:show="embed" xlink:actuate="onLoad"/></draw:frame></text:p>
      <text:list text:style-name="List_20_1" text:continue-numbering="false">
        <text:list-item>
          <text:p text:style-name="LastListParagraph_List_20_1_Content_First"> vérifier que l'ajustement des notes a eu lieu dans les résultats des étudiants : </text:p>
        </text:list-item>
      </text:list>
      <text:p text:style-name="Text_20_body"><draw:frame draw:style-name="mediacenter" draw:name="12" text:anchor-type="paragraph" draw:z-index="12" svg:width="7.2495833333333cm" svg:height="10.16cm"><draw:image xlink:href="Pictures/dd94a9a820b55e44fc02e7be36f3570b.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text:span text:style-name="Strong_20_Emphasis">En cas de problème</text:span> lors du recalcul automatique (affichage anormal), on peut demander à Moodle de revenir en arrière en se servant de la sauvegarde créée juste avant. Pour cela, nous vous invitons à suivre le tutoriel : <text:a xlink:type="simple" xlink:href="https://pedagowiki.unicaen.fr/doku.php?id=moodle:restauration_activite" text:style-name="Internet_20_link" text:visited-style-name="Visited_20_Internet_20_Link">restaurer une activité à partir d'une sauvegarde</text:a>.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39:28</meta:creation-date>
    <dc:creator>Generated</dc:creator>
    <dc:date>2026-09-17T14::39:28</dc:date>
    <dc:language>en-US</dc:language>
    <meta:editing-cycles>1</meta:editing-cycles>
    <meta:editing-duration>PT0S</meta:editing-duration>
    <dc:title>moodle:test:annulation_question</dc:title>
  </office:meta>
</office:document-meta>
</file>