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b7a446bcccedbba3f93057a8b506f86f.png"/>
  <manifest:file-entry manifest:media-type="image/png" manifest:full-path="Pictures/fc1aabf8c2a4c02d1c9df7dd7c4f503f.png"/>
  <manifest:file-entry manifest:media-type="image/png" manifest:full-path="Pictures/05ea9b59ea39a54006a2179a5ae1eca7.png"/>
  <manifest:file-entry manifest:media-type="image/png" manifest:full-path="Pictures/0855f25a0c779b7af805c76a8f8bc4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lecharger_un_cours"/><text:bookmark-start text:name="__RefHeading___desactiver_activer_le_telechargement_de_contenu_de_cours_1"/><text:bookmark-start text:name="desactiver_activer_le_telechargement_de_contenu_de_cours"/>Désactiver/Activer le téléchargement de contenu de cours<text:bookmark-end text:name="__RefHeading___desactiver_activer_le_telechargement_de_contenu_de_cours_1"/><text:bookmark-end text:name="desactiver_activer_le_telechargement_de_contenu_de_cours"/></text:h>
      <text:p text:style-name="Text_20_body">Moodle offre la possibilité aux étudiants de pouvoir télécharger le contenu d'un cours. Cette option est <text:span text:style-name="Strong_20_Emphasis">activée par défaut</text:span> sur Moodle.
Ainsi l’enseignant peut s’il le souhaite permettre ou au contraire désactiver le téléchargement du contenu de cours aux étudiants. 
Le contenu du cours est téléchargé sous forme d'un ficher zip dans lequel l'étudiant retrouve toutes les ressources de cours mises à disposition par l'enseignant (document pdf..etc), ainsi que l'ensemble des activités qui seront disponible sous forme d'un lien HTML (WEB) qui les redirige ensuite vers l'espace de cours où est est issue l'activité.</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ous les supports de cours se trouvant dans l'espace de cours seront téléchargées à l'exception des fichiers dépassants les 1 Go ainsi que certaines activités qui ne sont disponibles que via un lien externe qui les redirige vers l'espace de cours d'origine. </text:p>
          </table:table-cell>
        </table:table-row>
      </table:table>
      <text:p text:style-name="Text_20_body">Paramétrer l'activation /la désactivation du téléchargement du cours.</text:p>
      <text:list text:style-name="Numbering_20_1" text:continue-numbering="false">
        <text:list-item>
          <text:p text:style-name="LastListParagraph_Numbering_20_1_Content_First"> Pour activer l'option de téléchargement, l'enseignant doit tout d’abord activer l’édition de l’espace de cours et cliquer ensuite sur l'onglet paramètres du menu déroulant dans la petite roue crantée à droite de l'écran.</text:p>
        </text:list-item>
      </text:list>
      <text:p text:style-name="Text_20_body">        <draw:frame draw:style-name="media" draw:name="1" text:anchor-type="as-char" draw:z-index="1" svg:width="26.458333333333cm" style:rel-width="100%" svg:height="13.381385111576cm" style:rel-height="scale"><draw:image xlink:href="Pictures/b7a446bcccedbba3f93057a8b506f86f.png" xlink:type="simple" xlink:show="embed" xlink:actuate="onLoad"/></draw:frame></text:p>
      <text:list text:style-name="Numbering_20_1" text:continue-numbering="false">
        <text:list-item>
          <text:p text:style-name="LastListParagraph_Numbering_20_1_Content_First"> Puis aller dans les paramètres généraux du cours et dans l’onglet activer le téléchargement du cours, choisir oui dans le menu déroulant.</text:p>
        </text:list-item>
      </text:list>
      <text:p text:style-name="Text_20_body">     <draw:frame draw:style-name="media" draw:name="2" text:anchor-type="as-char" draw:z-index="2" svg:width="26.458333333333cm" style:rel-width="100%" svg:height="13.277523933856cm" style:rel-height="scale"><draw:image xlink:href="Pictures/fc1aabf8c2a4c02d1c9df7dd7c4f503f.png" xlink:type="simple" xlink:show="embed" xlink:actuate="onLoad"/></draw:frame></text:p>
      <text:list text:style-name="Numbering_20_1" text:continue-numbering="false">
        <text:list-item>
          <text:p text:style-name="LastListParagraph_Numbering_20_1_Content_First"> Enregistrer ensuite et afficher pour prendre en compte les modifications apportées puis cliquer dans le menu personnel sur prendre le rôle et sélectionner le rôle étudiant.</text:p>
        </text:list-item>
      </text:list>
      <text:p text:style-name="Text_20_body"><draw:frame draw:style-name="media" draw:name="3" text:anchor-type="as-char" draw:z-index="3" svg:width="26.458333333333cm" style:rel-width="100%" svg:height="13.346605744125cm" style:rel-height="scale"><draw:image xlink:href="Pictures/05ea9b59ea39a54006a2179a5ae1eca7.png" xlink:type="simple" xlink:show="embed" xlink:actuate="onLoad"/></draw:frame></text:p>
      <text:list text:style-name="Numbering_20_1" text:continue-numbering="false">
        <text:list-item>
          <text:p text:style-name="LastListParagraph_Numbering_20_1_Content_First"> Vérifier enfin que pour les étudiants le bouton télécharger les contenus de cours s’affiche bien.</text:p>
        </text:list-item>
      </text:list>
      <text:p text:style-name="Text_20_body"><draw:frame draw:style-name="media" draw:name="4" text:anchor-type="as-char" draw:z-index="4" svg:width="26.458333333333cm" style:rel-width="100%" svg:height="13.098048165536cm" style:rel-height="scale"><draw:image xlink:href="Pictures/0855f25a0c779b7af805c76a8f8bc4b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28:27</meta:creation-date>
    <dc:creator>Generated</dc:creator>
    <dc:date>2026-09-17T13::28:27</dc:date>
    <dc:language>en-US</dc:language>
    <meta:editing-cycles>1</meta:editing-cycles>
    <meta:editing-duration>PT0S</meta:editing-duration>
    <dc:title>moodle:telecharger_un_cours</dc:title>
  </office:meta>
</office:document-meta>
</file>