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16c48954853a192d9d0ed6738f74047.jpg"/>
  <manifest:file-entry manifest:media-type="image/png" manifest:full-path="Pictures/d5a787ea1b27d3b180c7fb08b29f8271.png"/>
  <manifest:file-entry manifest:media-type="image/jpeg" manifest:full-path="Pictures/2b1b05790d873a09f3fa6e1142f964a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suivre_les_decrocheurs:verifier"/><text:bookmark-start text:name="__RefHeading___verifier_le_bloc_participants_1"/><text:bookmark-start text:name="verifier_le_bloc_participants"/>Vérifier le bloc « Participants »<text:bookmark-end text:name="__RefHeading___verifier_le_bloc_participants_1"/><text:bookmark-end text:name="verifier_le_bloc_participants"/></text:h>
      <text:p text:style-name="Text_20_body">Vous pouvez identifier les décrocheurs en allant voir le bloc « <text:span text:style-name="Strong_20_Emphasis">Participants</text:span> » sur la droite 
<draw:frame draw:style-name="mediacenter" draw:name="0" text:anchor-type="paragraph" draw:z-index="0" svg:width="13.387916666667cm" svg:height="5.4504166666667cm"><draw:image xlink:href="Pictures/016c48954853a192d9d0ed6738f74047.jpg" xlink:type="simple" xlink:show="embed" xlink:actuate="onLoad"/></draw:frame>
Cliquez sur « Dernier accès au cours »
<draw:frame draw:style-name="media" draw:name="1" text:anchor-type="as-char" draw:z-index="1" svg:width="28.522083333333cm" style:rel-width="100%" svg:height="5.4504166666667cm" style:rel-height="scale"><draw:image xlink:href="Pictures/d5a787ea1b27d3b180c7fb08b29f8271.png" xlink:type="simple" xlink:show="embed" xlink:actuate="onLoad"/></draw:frame>
Vous obtiendrez la liste des participants qui ne se sont jamais connectés 
<draw:frame draw:style-name="mediacenter" draw:name="2" text:anchor-type="paragraph" draw:z-index="2" svg:width="35.56cm" style:rel-width="100%" svg:height="12.673541666667cm" style:rel-height="scale"><draw:image xlink:href="Pictures/2b1b05790d873a09f3fa6e1142f964a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20:07</meta:creation-date>
    <dc:creator>Generated</dc:creator>
    <dc:date>2026-09-16T18::20:07</dc:date>
    <dc:language>en-US</dc:language>
    <meta:editing-cycles>1</meta:editing-cycles>
    <meta:editing-duration>PT0S</meta:editing-duration>
    <dc:title>moodle:suivre_les_decrocheurs:verifier</dc:title>
  </office:meta>
</office:document-meta>
</file>