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eb239c3a59ccc6822de9d6dfd82057.jpg"/>
  <manifest:file-entry manifest:media-type="image/jpeg" manifest:full-path="Pictures/fbfa5b94060ccee7e5892a1fb7680dc3.jpg"/>
  <manifest:file-entry manifest:media-type="image/png" manifest:full-path="Pictures/4d9de14627b5ecdc7e052a5c14c899f0.png"/>
  <manifest:file-entry manifest:media-type="image/png" manifest:full-path="Pictures/e2ac2af51b8262025a1aec1c8b85ae4f.png"/>
  <manifest:file-entry manifest:media-type="image/png" manifest:full-path="Pictures/3f458ace026a56ab6656343469d0c3af.png"/>
  <manifest:file-entry manifest:media-type="image/png" manifest:full-path="Pictures/a5cbe4964bbe3cadcdd333d065077f54.png"/>
  <manifest:file-entry manifest:media-type="image/png" manifest:full-path="Pictures/0d8b76deb05826869f124db92ecda50d.png"/>
  <manifest:file-entry manifest:media-type="image/png" manifest:full-path="Pictures/57d2eed5446af76778823979d02477bb.png"/>
  <manifest:file-entry manifest:media-type="image/png" manifest:full-path="Pictures/bb65666998ad8bd576e0161ab5079377.png"/>
  <manifest:file-entry manifest:media-type="image/png" manifest:full-path="Pictures/4b7a93005e7b6c8454ed2fda3fee80a9.png"/>
  <manifest:file-entry manifest:media-type="image/png" manifest:full-path="Pictures/839f695af2d5514817a8f011cf566127.png"/>
  <manifest:file-entry manifest:media-type="image/png" manifest:full-path="Pictures/97cbfa472f4a11295f2026e941395edb.png"/>
  <manifest:file-entry manifest:media-type="image/png" manifest:full-path="Pictures/afe75313e58e247a42c5bd55d7840466.png"/>
  <manifest:file-entry manifest:media-type="image/png" manifest:full-path="Pictures/2d0d1b1dd3c04b990324cbfd657ab4ee.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uivre_les_decrocheurs:observer"/><text:bookmark-start text:name="__RefHeading___observer_les_achevements_d_activites_1"/><text:bookmark-start text:name="observer_les_achevements_d_activites"/>Observer les achèvements d’activités<text:bookmark-end text:name="__RefHeading___observer_les_achevements_d_activites_1"/><text:bookmark-end text:name="observer_les_achevements_d_activites"/></text:h>
      <text:p text:style-name="Text_20_body">Le paramétrage par défaut des achèvements d’activités est celui pour lequel « <text:span text:style-name="Strong_20_Emphasis">Les participants peuvent marquer manuellement cette activité comme terminée</text:span> ». Ainsi, les étudiants voient une petite case grise en face de chaque activité. Ils pourront cocher d'eux-mêmes la case de l’activité lorsqu’ils considèrent qu’elle est terminée.</text:p>
      <text:p text:style-name="Text_20_body"><draw:frame draw:style-name="mediacenter" draw:name="0" text:anchor-type="paragraph" draw:z-index="0" svg:width="15.875cm" style:rel-width="100%" svg:height="2.6930803571429cm" style:rel-height="scale"><draw:image xlink:href="Pictures/b2eb239c3a59ccc6822de9d6dfd82057.jpg" xlink:type="simple" xlink:show="embed" xlink:actuate="onLoad"/></draw:frame></text:p>
      <text:p text:style-name="Text_20_body">Pour chaque activité de votre espace de cours, il est possible de définir des conditions d'achèvements d’activités automatisées. Pour cela, nous vous invitons à suivre les étapes ci-dessous.</text:p>
      <text:h text:style-name="Heading_20_2" text:outline-level="2"><text:bookmark-start text:name="__RefHeading___etape_1choisir_la_modalite_d_achevement_d_activite_automatisee_2"/><text:bookmark-start text:name="etape_1choisir_la_modalite_d_achevement_d_activite_automatisee"/>Étape 1 : Choisir la modalité d’achèvement d'activité automatisée<text:bookmark-end text:name="__RefHeading___etape_1choisir_la_modalite_d_achevement_d_activite_automatisee_2"/><text:bookmark-end text:name="etape_1choisir_la_modalite_d_achevement_d_activite_automatisee"/></text:h>
      <text:p text:style-name="Text_20_body">Si vous choisissez la modalité d'achèvement d'activité automatisée, alors la case se cochera automatiquement lorsque les conditions que vous aurez choisies seront validées. Les étudiants ne pourront plus cocher manuellement la case comme par défaut.</text:p>
      <text:list text:style-name="List_20_1" text:continue-numbering="false">
        <text:list-item>
          <text:p text:style-name="LastListParagraph_List_20_1_Content_First"> Accéder aux « <text:span text:style-name="Strong_20_Emphasis">Paramètres</text:span> » de votre activité :</text:p>
        </text:list-item>
      </text:list>
      <text:p text:style-name="Text_20_body"><draw:frame draw:style-name="mediacenter" draw:name="1" text:anchor-type="paragraph" draw:z-index="1" svg:width="15.875cm" style:rel-width="100%" svg:height="3.2960259529603cm" style:rel-height="scale"><draw:image xlink:href="Pictures/fbfa5b94060ccee7e5892a1fb7680dc3.jpg" xlink:type="simple" xlink:show="embed" xlink:actuate="onLoad"/></draw:frame></text:p>
      <text:list text:style-name="List_20_1" text:continue-numbering="false">
        <text:list-item>
          <text:p text:style-name="LastListParagraph_List_20_1_Content_First"> Cliquer sur le volet “<text:span text:style-name="Strong_20_Emphasis">Achèvement d'activité</text:span>” :</text:p>
        </text:list-item>
      </text:list>
      <text:p text:style-name="Text_20_body"><draw:frame draw:style-name="mediacenter" draw:name="2" text:anchor-type="paragraph" draw:z-index="2" svg:width="7.14375cm" svg:height="3.5983333333333cm"><draw:image xlink:href="Pictures/4d9de14627b5ecdc7e052a5c14c899f0.png" xlink:type="simple" xlink:show="embed" xlink:actuate="onLoad"/></draw:frame></text:p>
      <text:list text:style-name="List_20_1" text:continue-numbering="false">
        <text:list-item>
          <text:p text:style-name="LastListParagraph_List_20_1_Content_First"> Choisir la modalité “<text:span text:style-name="Strong_20_Emphasis">Afficher l’activité comme terminée dès que les conditions sont remplies</text:span>” : </text:p>
        </text:list-item>
      </text:list>
      <text:p text:style-name="Text_20_body"><draw:frame draw:style-name="mediacenter" draw:name="3" text:anchor-type="paragraph" draw:z-index="3" svg:width="19.473333333333cm" style:rel-width="100%" svg:height="3.5454166666667cm" style:rel-height="scale"><draw:image xlink:href="Pictures/e2ac2af51b8262025a1aec1c8b85ae4f.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Selon la modalité choisie, l’affiché ne sera pas tout à fait le même : 
<draw:frame draw:style-name="mediacenter" draw:name="5" text:anchor-type="paragraph" draw:z-index="5" svg:width="12.276666666667cm" svg:height="4.8683333333333cm"><draw:image xlink:href="Pictures/a5cbe4964bbe3cadcdd333d065077f54.png" xlink:type="simple" xlink:show="embed" xlink:actuate="onLoad"/></draw:frame>
Avec la modalité automatisée, la petite case change d'apparence et devient en pointillé. Il n'est plus possible de la cocher manuellement.
</text:p>
          </table:table-cell>
        </table:table-row>
      </table:table>
      <text:h text:style-name="Heading_20_2" text:outline-level="2"><text:bookmark-start text:name="__RefHeading___etape_2choisir_la_ou_les_condition_s_d_achevement_d_activite_souhaitees_3"/><text:bookmark-start text:name="etape_2choisir_la_ou_les_condition_s_d_achevement_d_activite_souhaitees"/>Étape 2 : Choisir la (ou les) condition(s) d'achèvement d'activité souhaitées<text:bookmark-end text:name="__RefHeading___etape_2choisir_la_ou_les_condition_s_d_achevement_d_activite_souhaitees_3"/><text:bookmark-end text:name="etape_2choisir_la_ou_les_condition_s_d_achevement_d_activite_souhaitees"/></text:h>
      <text:p text:style-name="Text_20_body">Chaque activité ne permet pas les mêmes conditions. Voici quelques exemples des conditions disponibles :</text:p>
      <text:list text:style-name="List_20_1" text:continue-numbering="false">
        <text:list-item>
          <text:p text:style-name="LastListParagraph_List_20_1_Content_First"> Pour toutes les activités et ressources, la condition d’<text:span text:style-name="Strong_20_Emphasis">affichage requis</text:span> est disponible (l'étudiant doit cliquer au moins une fois sur l'activité pour déclencher l'achèvement d'activité).</text:p>
        </text:list-item>
      </text:list>
      <text:p text:style-name="Text_20_body"><draw:frame draw:style-name="mediacenter" draw:name="6" text:anchor-type="paragraph" draw:z-index="6" svg:width="15.451666666667cm" svg:height="1.3758333333333cm"><draw:image xlink:href="Pictures/0d8b76deb05826869f124db92ecda50d.png" xlink:type="simple" xlink:show="embed" xlink:actuate="onLoad"/></draw:frame></text:p>
      <text:list text:style-name="List_20_1" text:continue-numbering="false">
        <text:list-item>
          <text:p text:style-name="LastListParagraph_List_20_1_Content_First"> Pour une activité de type “Test” ou tout autre activité d'évaluation, on peut conditionner l'achèvement au fait de recevoir une <text:span text:style-name="Strong_20_Emphasis">note</text:span>.</text:p>
        </text:list-item>
      </text:list>
      <text:p text:style-name="Text_20_body"><draw:frame draw:style-name="mediacenter" draw:name="7" text:anchor-type="paragraph" draw:z-index="7" svg:width="18.653125cm" style:rel-width="100%" svg:height="8.5989583333333cm" style:rel-height="scale"><draw:image xlink:href="Pictures/57d2eed5446af76778823979d02477bb.png" xlink:type="simple" xlink:show="embed" xlink:actuate="onLoad"/></draw:frame></text:p>
      <text:list text:style-name="List_20_1" text:continue-numbering="false">
        <text:list-item>
          <text:p text:style-name="List_20_1_Content_First"> Pour des activités comme “Devoir”, “Forum”, “Glossaire”…, on peut conditionner l'achèvement au fait d'avoir participé en apportant au moins une <text:span text:style-name="Strong_20_Emphasis">contribution</text:span> ou en ayant effectué au moins un <text:span text:style-name="Strong_20_Emphasis">dépôt</text:span>.</text:p>
        </text:list-item>
        <text:list-item>
          <text:p text:style-name="List_20_1_Content_Last"> Pour des activités comme “Sondage”, “Questionnaire” ou “Consultation”, on peut conditionner l'achèvement au fait de <text:span text:style-name="Strong_20_Emphasis">répondre à la question ou à l'enquête</text:span>. </text:p>
        </text:list-item>
      </text:list>
      <text:p text:style-name="Text_20_body">Les étudiants verront les cases se cocher automatiquement sur leur page de cours :</text:p>
      <text:p text:style-name="Text_20_body"><draw:frame draw:style-name="mediacenter" draw:name="8" text:anchor-type="paragraph" draw:z-index="8" svg:width="1.508125cm" svg:height="2.778125cm"><draw:image xlink:href="Pictures/bb65666998ad8bd576e0161ab5079377.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i vous sélectionnez <text:span text:style-name="Strong_20_Emphasis">plusieurs conditions</text:span>, elles devront être <text:span text:style-name="Strong_20_Emphasis">toutes validées</text:span> pour déclencher l’achèvement d’activité.</text:p>
          </table:table-cell>
        </table:table-row>
      </table:table>
      <text:h text:style-name="Heading_20_2" text:outline-level="2"><text:bookmark-start text:name="__RefHeading___etape_3acceder_au_tableau_de_suivi_des_achevements_d_activites_4"/><text:bookmark-start text:name="etape_3acceder_au_tableau_de_suivi_des_achevements_d_activites"/>Étape 3 : Accéder au tableau de suivi des achèvements d'activités<text:bookmark-end text:name="__RefHeading___etape_3acceder_au_tableau_de_suivi_des_achevements_d_activites_4"/><text:bookmark-end text:name="etape_3acceder_au_tableau_de_suivi_des_achevements_d_activites"/></text:h>
      <text:p text:style-name="Text_20_body">Lorsque vos achèvements d’activités sont réglés, vous pouvez accéder au tableau de suivi des achèvements.</text:p>
      <text:list text:style-name="List_20_1" text:continue-numbering="false">
        <text:list-item>
          <text:p text:style-name="LastListParagraph_List_20_1_Content_First"> Accéder aux paramètres du cours en cliquant sur le <text:span text:style-name="Strong_20_Emphasis">rouage</text:span> puis sur “<text:span text:style-name="Strong_20_Emphasis">Plus…</text:span>” :</text:p>
        </text:list-item>
      </text:list>
      <text:p text:style-name="Text_20_body"><draw:frame draw:style-name="mediacenter" draw:name="10" text:anchor-type="paragraph" draw:z-index="10" svg:width="7.1172916666667cm" svg:height="11.191875cm"><draw:image xlink:href="Pictures/839f695af2d5514817a8f011cf566127.png" xlink:type="simple" xlink:show="embed" xlink:actuate="onLoad"/></draw:frame></text:p>
      <text:list text:style-name="List_20_1" text:continue-numbering="false">
        <text:list-item>
          <text:p text:style-name="LastListParagraph_List_20_1_Content_First"> Cliquer sur “<text:span text:style-name="Strong_20_Emphasis">Rapports</text:span>” : </text:p>
        </text:list-item>
      </text:list>
      <text:p text:style-name="Text_20_body"><draw:frame draw:style-name="mediacenter" draw:name="11" text:anchor-type="paragraph" draw:z-index="11" svg:width="10.027708333333cm" svg:height="2.4077083333333cm"><draw:image xlink:href="Pictures/97cbfa472f4a11295f2026e941395edb.png" xlink:type="simple" xlink:show="embed" xlink:actuate="onLoad"/></draw:frame></text:p>
      <text:list text:style-name="List_20_1" text:continue-numbering="false">
        <text:list-item>
          <text:p text:style-name="LastListParagraph_List_20_1_Content_First"> Cliquer sur « <text:span text:style-name="Strong_20_Emphasis">Achèvement d’activités</text:span> »</text:p>
        </text:list-item>
      </text:list>
      <text:p text:style-name="Text_20_body"><draw:frame draw:style-name="mediacenter" draw:name="12" text:anchor-type="paragraph" draw:z-index="12" svg:width="15.954375cm" svg:height="7.0908333333333cm"><draw:image xlink:href="Pictures/afe75313e58e247a42c5bd55d7840466.png" xlink:type="simple" xlink:show="embed" xlink:actuate="onLoad"/></draw:frame></text:p>
      <text:list text:style-name="List_20_1" text:continue-numbering="false">
        <text:list-item>
          <text:p text:style-name="LastListParagraph_List_20_1_Content_First"> Vous accédez alors à un tableau listant vos étudiants et les activités :</text:p>
        </text:list-item>
      </text:list>
      <text:p text:style-name="Text_20_body"><draw:frame draw:style-name="mediacenter" draw:name="13" text:anchor-type="paragraph" draw:z-index="13" svg:width="23.521458333333cm" style:rel-width="100%" svg:height="14.843125cm" style:rel-height="scale"><draw:image xlink:href="Pictures/2d0d1b1dd3c04b990324cbfd657ab4ee.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es cases ont la même apparence que pour les étudiants, en trait plein pour l'achèvement coché manuellement, en traits pointillés pour l'achèvement automatisé.</text:p>
          </table:table-cell>
        </table:table-row>
      </table:table>
      <text:h text:style-name="Heading_20_1" text:outline-level="1"><text:bookmark-start text:name="__RefHeading___pour_aller_plus_loin_5"/><text:bookmark-start text:name="pour_aller_plus_loin"/>Pour aller plus loin<text:bookmark-end text:name="__RefHeading___pour_aller_plus_loin_5"/><text:bookmark-end text:name="pour_aller_plus_loin"/></text:h>
      <text:p text:style-name="Text_20_body">Se reporter à la documentation : <text:a xlink:type="simple" xlink:href="https://docs.moodle.org/3x/fr/Ach%C3%A8vement_des_activit%C3%A9s" text:style-name="Internet_20_link" text:visited-style-name="Visited_20_Internet_20_Link">Suivi d'achève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8:53</meta:creation-date>
    <dc:creator>Generated</dc:creator>
    <dc:date>2026-09-17T13::28:53</dc:date>
    <dc:language>en-US</dc:language>
    <meta:editing-cycles>1</meta:editing-cycles>
    <meta:editing-duration>PT0S</meta:editing-duration>
    <dc:title>moodle:suivre_les_decrocheurs:observer</dc:title>
  </office:meta>
</office:document-meta>
</file>