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7eb8ccec14c588dcfd1ae8c6790713.jpg"/>
  <manifest:file-entry manifest:media-type="image/jpeg" manifest:full-path="Pictures/49959a25dc4f03712c99f11e79a29c31.jpg"/>
  <manifest:file-entry manifest:media-type="image/jpeg" manifest:full-path="Pictures/17fe727d65a2309580f21381ff83e74d.jpg"/>
  <manifest:file-entry manifest:media-type="image/jpeg" manifest:full-path="Pictures/e8fce82c07574f037ba047226b747ac6.jpg"/>
  <manifest:file-entry manifest:media-type="image/jpeg" manifest:full-path="Pictures/9f4ebf04f7c112979fd94df425ee17e0.jpg"/>
  <manifest:file-entry manifest:media-type="image/jpeg" manifest:full-path="Pictures/32acc59500762aeaa0e4be1e5b751e6e.jpg"/>
  <manifest:file-entry manifest:media-type="image/jpeg" manifest:full-path="Pictures/4ded506cf727c1f6b75a5ec53e6e585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suivre_les_decrocheurs:mesurer"/><text:bookmark-start text:name="__RefHeading___mettre_en_place_une_barre_de_progression_1"/><text:bookmark-start text:name="mettre_en_place_une_barre_de_progression"/>Mettre en place une barre de progression<text:bookmark-end text:name="__RefHeading___mettre_en_place_une_barre_de_progression_1"/><text:bookmark-end text:name="mettre_en_place_une_barre_de_progression"/></text:h>
      <text:p text:style-name="Text_20_body">La progression des étudiants dans un espace de cours est indiquée par le pourcentage d'activités achevées. Elle est affichée à l’étudiant sur son espace de cours à l’aide d’une jauge de progression.</text:p>
      <text:h text:style-name="Heading_20_4" text:outline-level="4"><text:bookmark-start text:name="__RefHeading___dans_ajouter_un_bloc_selectionnez_progression_2"/><text:bookmark-start text:name="dans_ajouter_un_bloc_selectionnez_progression"/>1. Dans « Ajouter un bloc », sélectionnez « Progression »<text:bookmark-end text:name="__RefHeading___dans_ajouter_un_bloc_selectionnez_progression_2"/><text:bookmark-end text:name="dans_ajouter_un_bloc_selectionnez_progression"/></text:h>
      <text:p text:style-name="Text_20_body"><draw:frame draw:style-name="mediacenter" draw:name="0" text:anchor-type="paragraph" draw:z-index="0" svg:width="11.43cm" svg:height="6.50875cm"><draw:image xlink:href="Pictures/0b7eb8ccec14c588dcfd1ae8c6790713.jpg" xlink:type="simple" xlink:show="embed" xlink:actuate="onLoad"/></draw:frame></text:p>
      <text:h text:style-name="Heading_20_4" text:outline-level="4"><text:bookmark-start text:name="__RefHeading___configurer_le_bloc_progression_3"/><text:bookmark-start text:name="configurer_le_bloc_progression"/>2. « Configurer » le bloc Progression<text:bookmark-end text:name="__RefHeading___configurer_le_bloc_progression_3"/><text:bookmark-end text:name="configurer_le_bloc_progression"/></text:h>
      <text:p text:style-name="Text_20_body"><draw:frame draw:style-name="mediacenter" draw:name="1" text:anchor-type="paragraph" draw:z-index="1" svg:width="12.647083333333cm" svg:height="8.8370833333333cm"><draw:image xlink:href="Pictures/49959a25dc4f03712c99f11e79a29c31.jpg" xlink:type="simple" xlink:show="embed" xlink:actuate="onLoad"/></draw:frame></text:p>
      <text:p text:style-name="Text_20_body">Vous pouvez prendre en compte toutes les activités avec suivi d’achèvement
<draw:frame draw:style-name="mediacenter" draw:name="2" text:anchor-type="paragraph" draw:z-index="2" svg:width="29.818541666667cm" style:rel-width="100%" svg:height="3.96875cm" style:rel-height="scale"><draw:image xlink:href="Pictures/17fe727d65a2309580f21381ff83e74d.jpg" xlink:type="simple" xlink:show="embed" xlink:actuate="onLoad"/></draw:frame></text:p>
      <text:p text:style-name="Text_20_body">Ou faire une sélection manuelle
<draw:frame draw:style-name="mediacenter" draw:name="3" text:anchor-type="paragraph" draw:z-index="3" svg:width="28.945416666667cm" style:rel-width="100%" svg:height="5.953125cm" style:rel-height="scale"><draw:image xlink:href="Pictures/e8fce82c07574f037ba047226b747ac6.jpg" xlink:type="simple" xlink:show="embed" xlink:actuate="onLoad"/></draw:frame></text:p>
      <text:h text:style-name="Heading_20_4" text:outline-level="4"><text:bookmark-start text:name="__RefHeading___enregistrez_en_bas_de_page_4"/><text:bookmark-start text:name="enregistrez_en_bas_de_page"/>3. Enregistrez en bas de page<text:bookmark-end text:name="__RefHeading___enregistrez_en_bas_de_page_4"/><text:bookmark-end text:name="enregistrez_en_bas_de_page"/></text:h>
      <text:p text:style-name="Text_20_body"><draw:frame draw:style-name="mediacenter" draw:name="4" text:anchor-type="paragraph" draw:z-index="4" svg:width="6.429375cm" svg:height="3.01625cm"><draw:image xlink:href="Pictures/9f4ebf04f7c112979fd94df425ee17e0.jpg" xlink:type="simple" xlink:show="embed" xlink:actuate="onLoad"/></draw:frame></text:p>
      <text:p text:style-name="Text_20_body">Vos étudiants verront une jauge de progression sur leur page de cours :
<draw:frame draw:style-name="mediacenter" draw:name="5" text:anchor-type="paragraph" draw:z-index="5" svg:width="12.7cm" svg:height="4.92125cm"><draw:image xlink:href="Pictures/32acc59500762aeaa0e4be1e5b751e6e.jpg" xlink:type="simple" xlink:show="embed" xlink:actuate="onLoad"/></draw:frame></text:p>
      <text:p text:style-name="Text_20_body">Vous pourrez afficher l’ensemble des jauges de vos étudiants dans « Vue d’ensemble des étudiants » :
<draw:frame draw:style-name="mediacenter" draw:name="6" text:anchor-type="paragraph" draw:z-index="6" svg:width="28.495625cm" style:rel-width="100%" svg:height="11.377083333333cm" style:rel-height="scale"><draw:image xlink:href="Pictures/4ded506cf727c1f6b75a5ec53e6e585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07:40</meta:creation-date>
    <dc:creator>Generated</dc:creator>
    <dc:date>2026-09-17T07::07:40</dc:date>
    <dc:language>en-US</dc:language>
    <meta:editing-cycles>1</meta:editing-cycles>
    <meta:editing-duration>PT0S</meta:editing-duration>
    <dc:title>moodle:suivre_les_decrocheurs:mesurer</dc:title>
  </office:meta>
</office:document-meta>
</file>