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6b546e33d18869b702c4dcd258aaad.png"/>
  <manifest:file-entry manifest:media-type="image/png" manifest:full-path="Pictures/b85e31e9705da2b78d200449decfee9a.png"/>
  <manifest:file-entry manifest:media-type="image/png" manifest:full-path="Pictures/1c9fb1aed51776597a81ef59a04ca9ce.png"/>
  <manifest:file-entry manifest:media-type="image/png" manifest:full-path="Pictures/e421c4b9306568c6c136ff54e7db74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les_decrocheurs:affichage-des-conditions-achevement"/><text:bookmark-start text:name="__RefHeading___affichage_des_conditions_d_achevement_des_activites_pour_les_etudiants_1"/><text:bookmark-start text:name="affichage_des_conditions_d_achevement_des_activites_pour_les_etudiants"/>Affichage des conditions d'achèvement des activités pour les étudiants<text:bookmark-end text:name="__RefHeading___affichage_des_conditions_d_achevement_des_activites_pour_les_etudiants_1"/><text:bookmark-end text:name="affichage_des_conditions_d_achevement_des_activites_pour_les_etudiants"/></text:h>
      <text:p text:style-name="Text_20_body">A partir de la version 3.11 de Moodle, l'affichage des conditions d'achèvement des activités est amélioré notamment du point de vue de l'accessibilité. Dorénavant, les conditions d'achèvement sont affichées juste en dessous de chaque activité. </text:p>
      <text:p text:style-name="Text_20_body">L'activité peut :</text:p>
      <text:list text:style-name="List_20_1" text:continue-numbering="false">
        <text:list-item>
          <text:p text:style-name="List_20_1_Content_First"> ne pas avoir d'achèvement (rien n'est affiché) ;</text:p>
        </text:list-item>
        <text:list-item>
          <text:p text:style-name="List_20_1_Content"> avoir un achèvement manuel (il faut cliquer sur le bouton “Marquer comme terminé” pour indiquer que l'activité est terminée) ;</text:p>
        </text:list-item>
        <text:list-item>
          <text:p text:style-name="List_20_1_Content_Last"> avoir un achèvement conditionnel (l'achèvement est déclenché automatiquement lorsque la condition choisie par l'enseignant est remplie).</text:p>
        </text:list-item>
      </text:list>
      <text:h text:style-name="Heading_20_2" text:outline-level="2"><text:bookmark-start text:name="__RefHeading___pas_d_achevement_2"/><text:bookmark-start text:name="pas_d_achevement"/>Pas d'achèvement<text:bookmark-end text:name="__RefHeading___pas_d_achevement_2"/><text:bookmark-end text:name="pas_d_achevement"/></text:h>
      <text:p text:style-name="Text_20_body">Si aucun achèvement n'est programmé, rien n'est affiché en dessous de l'activité : </text:p>
      <text:p text:style-name="Text_20_body"><draw:frame draw:style-name="mediacenter" draw:name="0" text:anchor-type="paragraph" draw:z-index="0" svg:width="4.3391666666667cm" svg:height="2.38125cm"><draw:image xlink:href="Pictures/d96b546e33d18869b702c4dcd258aaad.png" xlink:type="simple" xlink:show="embed" xlink:actuate="onLoad"/></draw:frame></text:p>
      <text:h text:style-name="Heading_20_2" text:outline-level="2"><text:bookmark-start text:name="__RefHeading___achevement_manuel_3"/><text:bookmark-start text:name="achevement_manuel"/>Achèvement manuel<text:bookmark-end text:name="__RefHeading___achevement_manuel_3"/><text:bookmark-end text:name="achevement_manuel"/></text:h>
      <text:p text:style-name="Text_20_body">Si un achèvement manuel est demandé, le bouton “Marquer comme terminer” apparaît juste en dessous de l'activité. Il suffit de cliquer sur ce bouton pour que l'activité soit marquée comme terminée.</text:p>
      <text:p text:style-name="Text_20_body"><draw:frame draw:style-name="mediacenter" draw:name="1" text:anchor-type="paragraph" draw:z-index="1" svg:width="6.6145833333333cm" svg:height="5.476875cm"><draw:image xlink:href="Pictures/b85e31e9705da2b78d200449decfee9a.png" xlink:type="simple" xlink:show="embed" xlink:actuate="onLoad"/></draw:frame></text:p>
      <text:h text:style-name="Heading_20_2" text:outline-level="2"><text:bookmark-start text:name="__RefHeading___achevement_conditionnel_automatique_4"/><text:bookmark-start text:name="achevement_conditionnel_automatique"/>Achèvement conditionnel (automatique)<text:bookmark-end text:name="__RefHeading___achevement_conditionnel_automatique_4"/><text:bookmark-end text:name="achevement_conditionnel_automatique"/></text:h>
      <text:p text:style-name="Text_20_body">Lorsque votre enseignant a choisie une une condition d'achèvement automatique, elle apparaît juste en dessous de l'activité pour vous permettre de savoir exactement ce qui est attendu.</text:p>
      <text:p text:style-name="Text_20_body">Pour valider une activité, il faut par exemple remettre un devoir : </text:p>
      <text:p text:style-name="Text_20_body"><draw:frame draw:style-name="mediacenter" draw:name="2" text:anchor-type="paragraph" draw:z-index="2" svg:width="8.7577083333333cm" svg:height="2.4341666666667cm"><draw:image xlink:href="Pictures/1c9fb1aed51776597a81ef59a04ca9ce.png" xlink:type="simple" xlink:show="embed" xlink:actuate="onLoad"/></draw:frame></text:p>
      <text:p text:style-name="Text_20_body">Dans un quiz, il faut le réaliser jusqu'au bout et recevoir une note pour valider : </text:p>
      <text:p text:style-name="Text_20_body"><draw:frame draw:style-name="mediacenter" draw:name="3" text:anchor-type="paragraph" draw:z-index="3" svg:width="6.7204166666667cm" svg:height="4.6566666666667cm"><draw:image xlink:href="Pictures/e421c4b9306568c6c136ff54e7db745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41:27</meta:creation-date>
    <dc:creator>Generated</dc:creator>
    <dc:date>2026-09-17T13::41:27</dc:date>
    <dc:language>en-US</dc:language>
    <meta:editing-cycles>1</meta:editing-cycles>
    <meta:editing-duration>PT0S</meta:editing-duration>
    <dc:title>moodle:suivre_les_decrocheurs:affichage-des-conditions-achevement</dc:title>
  </office:meta>
</office:document-meta>
</file>