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c8bb8f841d188968b03a1066319fd9.png"/>
  <manifest:file-entry manifest:media-type="image/png" manifest:full-path="Pictures/d45395f8d1447c9a9b6b5fcc0cb73997.png"/>
  <manifest:file-entry manifest:media-type="image/png" manifest:full-path="Pictures/d17ffeee518814b14fb7415987cdeebd.png"/>
  <manifest:file-entry manifest:media-type="image/png" manifest:full-path="Pictures/364d55ab1a35380244e5253ae46ffd5e.png"/>
  <manifest:file-entry manifest:media-type="image/png" manifest:full-path="Pictures/1aa07ba0ca37620c666b5e3be95c24f6.png"/>
  <manifest:file-entry manifest:media-type="image/png" manifest:full-path="Pictures/c30401637002b0dce577bff091b12375.png"/>
  <manifest:file-entry manifest:media-type="image/png" manifest:full-path="Pictures/0c68e5db7dce60dc5c03e719b38867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sauvegarde_activite"/><text:bookmark-start text:name="__RefHeading___sauvegarder_une_activite_avec_les_contributions_et_resultats_des_etudiants_1"/><text:bookmark-start text:name="sauvegarder_une_activite_avec_les_contributions_et_resultats_des_etudiants"/>Sauvegarder une activité avec les contributions et résultats des étudiants<text:bookmark-end text:name="__RefHeading___sauvegarder_une_activite_avec_les_contributions_et_resultats_des_etudiants_1"/><text:bookmark-end text:name="sauvegarder_une_activite_avec_les_contributions_et_resultats_des_etudiants"/></text:h>
      <text:h text:style-name="Heading_20_2" text:outline-level="2"><text:bookmark-start text:name="__RefHeading___etape_1entrer_dans_le_processus_de_sauvegarde_2"/><text:bookmark-start text:name="etape_1entrer_dans_le_processus_de_sauvegarde"/>Étape 1 : Entrer dans le processus de sauvegarde<text:bookmark-end text:name="__RefHeading___etape_1entrer_dans_le_processus_de_sauvegarde_2"/><text:bookmark-end text:name="etape_1entrer_dans_le_processus_de_sauvegarde"/></text:h>
      <text:list text:style-name="List_20_1" text:continue-numbering="false">
        <text:list-item>
          <text:p text:style-name="LastListParagraph_List_20_1_Content_First"> Cliquer sur l'activité visée, puis sur le rouage et enfin sur “Sauvegarde” dans le menu déroulant :</text:p>
        </text:list-item>
      </text:list>
      <text:p text:style-name="Text_20_body"><draw:frame draw:style-name="mediacenter" draw:name="0" text:anchor-type="paragraph" draw:z-index="0" svg:width="6.270625cm" svg:height="12.435416666667cm"><draw:image xlink:href="Pictures/d3c8bb8f841d188968b03a1066319fd9.png" xlink:type="simple" xlink:show="embed" xlink:actuate="onLoad"/></draw:frame></text:p>
      <text:h text:style-name="Heading_20_2" text:outline-level="2"><text:bookmark-start text:name="__RefHeading___etape_2choisir_les_reglages_de_la_sauvegarde_3"/><text:bookmark-start text:name="etape_2choisir_les_reglages_de_la_sauvegarde"/>Étape 2 : Choisir les réglages de la sauvegarde<text:bookmark-end text:name="__RefHeading___etape_2choisir_les_reglages_de_la_sauvegarde_3"/><text:bookmark-end text:name="etape_2choisir_les_reglages_de_la_sauvegarde"/></text:h>
      <text:list text:style-name="List_20_1" text:continue-numbering="false">
        <text:list-item>
          <text:p text:style-name="LastListParagraph_List_20_1_Content_First"> Pour conserver les contributions et résultats des étudiants, il est conseillé de tout cocher sauf “Anonymiser les informations des utilisateurs” puis cliquer sur “Suivant” :</text:p>
        </text:list-item>
      </text:list>
      <text:p text:style-name="Text_20_body"><draw:frame draw:style-name="mediacenter" draw:name="1" text:anchor-type="paragraph" draw:z-index="1" svg:width="14.44625cm" svg:height="16.060208333333cm"><draw:image xlink:href="Pictures/d45395f8d1447c9a9b6b5fcc0cb73997.png" xlink:type="simple" xlink:show="embed" xlink:actuate="onLoad"/></draw:frame></text:p>
      <text:h text:style-name="Heading_20_2" text:outline-level="2"><text:bookmark-start text:name="__RefHeading___etape_3choisir_les_elements_inclus_4"/><text:bookmark-start text:name="etape_3choisir_les_elements_inclus"/>Étape 3 : Choisir les éléments inclus<text:bookmark-end text:name="__RefHeading___etape_3choisir_les_elements_inclus_4"/><text:bookmark-end text:name="etape_3choisir_les_elements_inclus"/></text:h>
      <text:list text:style-name="List_20_1" text:continue-numbering="false">
        <text:list-item>
          <text:p text:style-name="LastListParagraph_List_20_1_Content_First"> Vérifier que la liste proposée inclut l'activité visée par la sauvegarde puis cliquer sur “Suivant” :</text:p>
        </text:list-item>
      </text:list>
      <text:p text:style-name="Text_20_body"><draw:frame draw:style-name="mediacenter" draw:name="2" text:anchor-type="paragraph" draw:z-index="2" svg:width="18.229791666667cm" style:rel-width="100%" svg:height="3.5189583333333cm" style:rel-height="scale"><draw:image xlink:href="Pictures/d17ffeee518814b14fb7415987cdeebd.png" xlink:type="simple" xlink:show="embed" xlink:actuate="onLoad"/></draw:frame></text:p>
      <text:h text:style-name="Heading_20_2" text:outline-level="2"><text:bookmark-start text:name="__RefHeading___etape_4verifier_les_elements_sauvegardes_puis_lancer_la_sauvegarde_5"/><text:bookmark-start text:name="etape_4verifier_les_elements_sauvegardes_puis_lancer_la_sauvegarde"/>Étape 4 : Vérifier les éléments sauvegardés puis lancer la sauvegarde<text:bookmark-end text:name="__RefHeading___etape_4verifier_les_elements_sauvegardes_puis_lancer_la_sauvegarde_5"/><text:bookmark-end text:name="etape_4verifier_les_elements_sauvegardes_puis_lancer_la_sauvegarde"/></text:h>
      <text:list text:style-name="List_20_1" text:continue-numbering="false">
        <text:list-item>
          <text:p text:style-name="LastListParagraph_List_20_1_Content_First"> Dernière étape avant la sauvegarde, la vérification des réglages et des éléments inclus. Si vous voulez modifier, vous pouvez encore revenir en arrière. Sinon, cliquer sur “Effectuer la sauvegarde” :</text:p>
        </text:list-item>
      </text:list>
      <text:p text:style-name="Text_20_body"><draw:frame draw:style-name="mediacenter" draw:name="3" text:anchor-type="paragraph" draw:z-index="3" svg:width="15.875cm" svg:height="9.921875cm"><draw:image xlink:href="Pictures/364d55ab1a35380244e5253ae46ffd5e.png" xlink:type="simple" xlink:show="embed" xlink:actuate="onLoad"/></draw:frame></text:p>
      <text:h text:style-name="Heading_20_2" text:outline-level="2"><text:bookmark-start text:name="__RefHeading___etape_5verifier_que_le_fichier_de_sauvegarde_a_ete_correctement_enregistre_6"/><text:bookmark-start text:name="etape_5verifier_que_le_fichier_de_sauvegarde_a_ete_correctement_enregistre"/>Étape 5 : Vérifier que le fichier de sauvegarde a été correctement enregistré<text:bookmark-end text:name="__RefHeading___etape_5verifier_que_le_fichier_de_sauvegarde_a_ete_correctement_enregistre_6"/><text:bookmark-end text:name="etape_5verifier_que_le_fichier_de_sauvegarde_a_ete_correctement_enregistre"/></text:h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4" text:anchor-type="paragraph" draw:z-index="4" svg:width="21.9075cm" style:rel-width="100%" svg:height="4.524375cm" style:rel-height="scale"><draw:image xlink:href="Pictures/1aa07ba0ca37620c666b5e3be95c24f6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dans la “<text:span text:style-name="Strong_20_Emphasis">Zone de sauvegarde d'activité</text:span>”, qu'un fichier daté du jour apparaît bien :</text:p>
        </text:list-item>
      </text:list>
      <text:p text:style-name="Text_20_body"><draw:frame draw:style-name="mediacenter" draw:name="5" text:anchor-type="paragraph" draw:z-index="5" svg:width="27.278541666667cm" style:rel-width="100%" svg:height="12.938125cm" style:rel-height="scale"><draw:image xlink:href="Pictures/c30401637002b0dce577bff091b12375.png" xlink:type="simple" xlink:show="embed" xlink:actuate="onLoad"/></draw:frame></text:p>
      <text:h text:style-name="Heading_20_2" text:outline-level="2"><text:bookmark-start text:name="__RefHeading___etape_6si_besoin_telecharger_la_sauvegarde_7"/><text:bookmark-start text:name="etape_6si_besoin_telecharger_la_sauvegarde"/>Étape 6 : Si besoin, télécharger la sauvegarde<text:bookmark-end text:name="__RefHeading___etape_6si_besoin_telecharger_la_sauvegarde_7"/><text:bookmark-end text:name="etape_6si_besoin_telecharger_la_sauvegarde"/></text:h>
      <text:list text:style-name="List_20_1" text:continue-numbering="false">
        <text:list-item>
          <text:p text:style-name="LastListParagraph_List_20_1_Content_First"> Dans la zone de sauvegarde d'activité, cliquer sur “Télécharger” :</text:p>
        </text:list-item>
      </text:list>
      <text:p text:style-name="Text_20_body"><draw:frame draw:style-name="mediacenter" draw:name="6" text:anchor-type="paragraph" draw:z-index="6" svg:width="27.278541666667cm" style:rel-width="100%" svg:height="11.059583333333cm" style:rel-height="scale"><draw:image xlink:href="Pictures/0c68e5db7dce60dc5c03e719b388674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2::05:39</meta:creation-date>
    <dc:creator>Generated</dc:creator>
    <dc:date>2026-09-16T22::05:39</dc:date>
    <dc:language>en-US</dc:language>
    <meta:editing-cycles>1</meta:editing-cycles>
    <meta:editing-duration>PT0S</meta:editing-duration>
    <dc:title>moodle:sauvegarde_activite</dc:title>
  </office:meta>
</office:document-meta>
</file>