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ee06a7a9143891e8ba8b314f49c16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union_bbb"/><text:bookmark-start text:name="__RefHeading___comment_acceder_a_une_reunion_big_blue_button_ou_bbb_1"/><text:bookmark-start text:name="comment_acceder_a_une_reunion_big_blue_button_ou_bbb"/>Comment accéder à une réunion Big Blue Button (ou BBB) ?<text:bookmark-end text:name="__RefHeading___comment_acceder_a_une_reunion_big_blue_button_ou_bbb_1"/><text:bookmark-end text:name="comment_acceder_a_une_reunion_big_blue_button_ou_bbb"/></text:h>
      <text:p text:style-name="Text_20_body">Sur Ecampus, Les salles de visioconférence Big Blue Button sont visibles grâce à l'icone (un “b” blanc dans un cercle) </text:p>
      <text:p text:style-name="Text_20_body"><draw:frame draw:style-name="media" draw:name="0" text:anchor-type="as-char" draw:z-index="0" svg:width="10.583333333333cm" svg:height="1.9734598459846cm"><draw:image xlink:href="Pictures/aee06a7a9143891e8ba8b314f49c1698.png" xlink:type="simple" xlink:show="embed" xlink:actuate="onLoad"/></draw:frame></text:p>
      <text:p text:style-name="Text_20_body">Attention : Vous pouvez pas rentrer dans une session BBB sans qu'un enseignant/modérateur soit présent, sans cette présence, le bouton d'accès n'est pas “cliquable”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04:32</meta:creation-date>
    <dc:creator>Generated</dc:creator>
    <dc:date>2026-09-17T03::04:32</dc:date>
    <dc:language>en-US</dc:language>
    <meta:editing-cycles>1</meta:editing-cycles>
    <meta:editing-duration>PT0S</meta:editing-duration>
    <dc:title>moodle:reunion_bbb</dc:title>
  </office:meta>
</office:document-meta>
</file>