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5995c23e6bbd22d3b1df90a94557ef2.png"/>
  <manifest:file-entry manifest:media-type="image/png" manifest:full-path="Pictures/dd70801d8c4b90decef33dd7f5ee7980.png"/>
  <manifest:file-entry manifest:media-type="image/png" manifest:full-path="Pictures/7d44b72c25a24087f023731e99c6ddee.png"/>
  <manifest:file-entry manifest:media-type="image/png" manifest:full-path="Pictures/7b56ada6cbb985240f2532ac8cd948ae.png"/>
  <manifest:file-entry manifest:media-type="image/png" manifest:full-path="Pictures/75d3bee50de333cc408980e88d49dd67.png"/>
  <manifest:file-entry manifest:media-type="image/png" manifest:full-path="Pictures/bbb7f9223d4a2a824995982645a56637.png"/>
  <manifest:file-entry manifest:media-type="image/png" manifest:full-path="Pictures/4eb6cdbe6bd12e53bbcf2ca702164da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restrictions:jeu"/><text:bookmark-start text:name="__RefHeading___ajouter_un_jeu_de_restrictions_1"/><text:bookmark-start text:name="ajouter_un_jeu_de_restrictions"/>Ajouter un jeu de restrictions<text:bookmark-end text:name="__RefHeading___ajouter_un_jeu_de_restrictions_1"/><text:bookmark-end text:name="ajouter_un_jeu_de_restrictions"/></text:h>
      <text:p text:style-name="Text_20_body">Vous pouvez <text:span text:style-name="Strong_20_Emphasis">combiner</text:span> les restrictions d'accès, si vous souhaitez par exemple donner accès à une ressource à un groupe à partir d'une certaine date et à un autre groupe à partir d'une autre date. Dans ce cas, il vous faudra utiliser le “<text:span text:style-name="Strong_20_Emphasis">jeu de restrictions</text:span>”.</text:p>
      <text:h text:style-name="Heading_20_2" text:outline-level="2"><text:bookmark-start text:name="__RefHeading___etape_1ajouter_une_restriction_d_acces_a_une_activite_ressource_ou_a_une_section_2"/><text:bookmark-start text:name="etape_1ajouter_une_restriction_d_acces_a_une_activite_ressource_ou_a_une_section"/>Etape 1 : Ajouter une restriction d'accès à une activité/ressource ou à une section<text:bookmark-end text:name="__RefHeading___etape_1ajouter_une_restriction_d_acces_a_une_activite_ressource_ou_a_une_section_2"/><text:bookmark-end text:name="etape_1ajouter_une_restriction_d_acces_a_une_activite_ressource_ou_a_une_section"/></text:h>
      <text:p text:style-name="Text_20_body">Ajouter une activité ou une ressource sur votre espace de cours. Dans les paramètres, cliquez sur “<text:span text:style-name="Strong_20_Emphasis">restreindre l'accès</text:span>” puis “<text:span text:style-name="Strong_20_Emphasis">ajouter une restriction</text:span>”.
Vous pouvez également ajouter votre restriction d'accès au niveau des sections. Pour en savoir plus sur les restrictions d'accès simples, cliquez <text:a xlink:type="simple" xlink:href="https://pedagowiki.unicaen.fr/doku.php?id=moodle:restrictions" text:style-name="Internet_20_link" text:visited-style-name="Visited_20_Internet_20_Link">ici</text:a>.</text:p>
      <text:p text:style-name="Text_20_body"><draw:frame draw:style-name="mediacenter" draw:name="0" text:anchor-type="paragraph" draw:z-index="0" svg:width="15.901458333333cm" svg:height="4.7360416666667cm"><draw:image xlink:href="Pictures/25995c23e6bbd22d3b1df90a94557ef2.png" xlink:type="simple" xlink:show="embed" xlink:actuate="onLoad"/></draw:frame></text:p>
      <text:h text:style-name="Heading_20_2" text:outline-level="2"><text:bookmark-start text:name="__RefHeading___etape_2cliquer_sur_jeu_de_restrictions_3"/><text:bookmark-start text:name="etape_2cliquer_sur_jeu_de_restrictions"/>Etape 2 : Cliquer sur "Jeu de restrictions"<text:bookmark-end text:name="__RefHeading___etape_2cliquer_sur_jeu_de_restrictions_3"/><text:bookmark-end text:name="etape_2cliquer_sur_jeu_de_restrictions"/></text:h>
      <text:p text:style-name="Text_20_body"><draw:frame draw:style-name="mediacenter" draw:name="1" text:anchor-type="paragraph" draw:z-index="1" svg:width="12.22375cm" svg:height="3.2279166666667cm"><draw:image xlink:href="Pictures/dd70801d8c4b90decef33dd7f5ee7980.png" xlink:type="simple" xlink:show="embed" xlink:actuate="onLoad"/></draw:frame></text:p>
      <text:h text:style-name="Heading_20_2" text:outline-level="2"><text:bookmark-start text:name="__RefHeading___etape_3ajouter_un_premier_jeu_de_restrictions_4"/><text:bookmark-start text:name="etape_3ajouter_un_premier_jeu_de_restrictions"/>Etape 3 : Ajouter un premier jeu de restrictions<text:bookmark-end text:name="__RefHeading___etape_3ajouter_un_premier_jeu_de_restrictions_4"/><text:bookmark-end text:name="etape_3ajouter_un_premier_jeu_de_restrictions"/></text:h>
      <text:p text:style-name="Text_20_body">Ajoutez votre première restriction d'accès (dans l'exemple ci-contre, une restriction d'accès pour le groupe A) puis cliquez sur “ajouter une restriction” en dessous de cette première restriction pour ajouter une restriction liée à cette première restriction.</text:p>
      <text:p text:style-name="Text_20_body"><draw:frame draw:style-name="mediacenter" draw:name="2" text:anchor-type="paragraph" draw:z-index="2" svg:width="18.0975cm" style:rel-width="100%" svg:height="11.826875cm" style:rel-height="scale"><draw:image xlink:href="Pictures/7d44b72c25a24087f023731e99c6ddee.png" xlink:type="simple" xlink:show="embed" xlink:actuate="onLoad"/></draw:frame></text:p>
      <text:p text:style-name="Text_20_body">Dans cet exemple, le groupe A aura accès à la ressource à partir du 20 avril 2021 - 9h.</text:p>
      <text:p text:style-name="Text_20_body"><draw:frame draw:style-name="mediacenter" draw:name="3" text:anchor-type="paragraph" draw:z-index="3" svg:width="15.875cm" style:rel-width="100%" svg:height="13.430998613037cm" style:rel-height="scale"><draw:image xlink:href="Pictures/7b56ada6cbb985240f2532ac8cd948ae.png" xlink:type="simple" xlink:show="embed" xlink:actuate="onLoad"/></draw:frame></text:p>
      <text:h text:style-name="Heading_20_2" text:outline-level="2"><text:bookmark-start text:name="__RefHeading___etape_4ajouter_un_deuxieme_jeu_de_restrictions_5"/><text:bookmark-start text:name="etape_4ajouter_un_deuxieme_jeu_de_restrictions"/>Etape 4 : Ajouter un deuxième jeu de restrictions<text:bookmark-end text:name="__RefHeading___etape_4ajouter_un_deuxieme_jeu_de_restrictions_5"/><text:bookmark-end text:name="etape_4ajouter_un_deuxieme_jeu_de_restrictions"/></text:h>
      <text:p text:style-name="Text_20_body">Cliquez sur “ajouter une restriction”, non plus au niveau du jeu de restriction mais au niveau supérieur.</text:p>
      <text:p text:style-name="Text_20_body"><draw:frame draw:style-name="mediacenter" draw:name="4" text:anchor-type="paragraph" draw:z-index="4" svg:width="26.9875cm" style:rel-width="100%" svg:height="18.89125cm" style:rel-height="scale"><draw:image xlink:href="Pictures/75d3bee50de333cc408980e88d49dd67.png" xlink:type="simple" xlink:show="embed" xlink:actuate="onLoad"/></draw:frame></text:p>
      <text:p text:style-name="Text_20_body">Puis sélectionnez de nouveau sur “<text:span text:style-name="Strong_20_Emphasis">jeu de restriction</text:span>” pour ajouter votre deuxième restriction combinée. </text:p>
      <text:p text:style-name="Text_20_body"><draw:frame draw:style-name="mediacenter" draw:name="5" text:anchor-type="paragraph" draw:z-index="5" svg:width="12.22375cm" svg:height="3.2279166666667cm"><draw:image xlink:href="Pictures/dd70801d8c4b90decef33dd7f5ee7980.png" xlink:type="simple" xlink:show="embed" xlink:actuate="onLoad"/></draw:frame></text:p>
      <text:p text:style-name="Text_20_body"><text:span text:style-name="Strong_20_Emphasis">Répétez l'étape 3.</text:span>
Dans l'exemple ci-contre, grâce au jeux de restrictions, l'accès à la ressource se ferra le 20 avril pour le groupe A et le 27 avril pour le groupe B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6" text:anchor-type="as-char" draw:z-index="6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Attention aux connecteurs logiques entre les restrictions d'accès. Dans l'exemple ci-après, l'étudiant doit appartenir au groupe A <text:span text:style-name="Strong_20_Emphasis">OU</text:span> au groupe B. Par contre, la restriction de groupe et de date sont combinées (il faut attendre le 20 ou le 27 avril <text:span text:style-name="Strong_20_Emphasis">ET</text:span> appartenir à l'un des groupes).</text:p>
          </table:table-cell>
        </table:table-row>
      </table:table>
      <text:p text:style-name="Text_20_body"><draw:frame draw:style-name="mediacenter" draw:name="7" text:anchor-type="paragraph" draw:z-index="7" svg:width="19.632083333333cm" style:rel-width="100%" svg:height="20.743333333333cm" style:rel-height="scale"><draw:image xlink:href="Pictures/4eb6cdbe6bd12e53bbcf2ca702164da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0::18:27</meta:creation-date>
    <dc:creator>Generated</dc:creator>
    <dc:date>2026-09-17T00::18:27</dc:date>
    <dc:language>en-US</dc:language>
    <meta:editing-cycles>1</meta:editing-cycles>
    <meta:editing-duration>PT0S</meta:editing-duration>
    <dc:title>moodle:restrictions:jeu</dc:title>
  </office:meta>
</office:document-meta>
</file>