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1abe008142fe351536783513f775c63.png"/>
  <manifest:file-entry manifest:media-type="image/png" manifest:full-path="Pictures/94da24bab7b5a8a60ab172402a73d46e.png"/>
  <manifest:file-entry manifest:media-type="image/png" manifest:full-path="Pictures/3494c3932a7656de51057d2035a18bf9.png"/>
  <manifest:file-entry manifest:media-type="image/png" manifest:full-path="Pictures/f6d2f9603db3b15711f458cead657eaa.png"/>
  <manifest:file-entry manifest:media-type="image/png" manifest:full-path="Pictures/68422dbf75b8df64e8a677a3436e0995.png"/>
  <manifest:file-entry manifest:media-type="image/png" manifest:full-path="Pictures/173f572306342e6c08464fa3c2d3b449.png"/>
  <manifest:file-entry manifest:media-type="image/png" manifest:full-path="Pictures/4a89a69670aac6fc741b329f884e9ec2.png"/>
  <manifest:file-entry manifest:media-type="image/png" manifest:full-path="Pictures/77e2921b8c32f28c85db0eba50cb3889.png"/>
  <manifest:file-entry manifest:media-type="image/png" manifest:full-path="Pictures/b4e68b7f28952121e21448f184f3ed4e.png"/>
  <manifest:file-entry manifest:media-type="image/png" manifest:full-path="Pictures/063398a29f6972a451e9940ec21e378b.png"/>
  <manifest:file-entry manifest:media-type="image/png" manifest:full-path="Pictures/5b76e69697cdcdec298ad58d0e9ffedb.png"/>
  <manifest:file-entry manifest:media-type="image/png" manifest:full-path="Pictures/bbb7f9223d4a2a824995982645a56637.png"/>
  <manifest:file-entry manifest:media-type="image/png" manifest:full-path="Pictures/b0198a5159f3fad0af18091e87f88c2e.png"/>
  <manifest:file-entry manifest:media-type="image/png" manifest:full-path="Pictures/bb879213c605ca9ea76857fd915cb297.png"/>
  <manifest:file-entry manifest:media-type="image/png" manifest:full-path="Pictures/fb9da9e4669760e9e4d103c255573649.png"/>
  <manifest:file-entry manifest:media-type="image/png" manifest:full-path="Pictures/33836453f674e40482f17a9950c1be56.png"/>
  <manifest:file-entry manifest:media-type="image/png" manifest:full-path="Pictures/d8c6af2ae563b11441a8f880fd986de5.png"/>
  <manifest:file-entry manifest:media-type="image/png" manifest:full-path="Pictures/057a8dd4f409df999e195fd5940e1e60.png"/>
  <manifest:file-entry manifest:media-type="image/png" manifest:full-path="Pictures/ec64cc58a8eedde147860a88b6f18f7b.png"/>
  <manifest:file-entry manifest:media-type="image/png" manifest:full-path="Pictures/39bc972137de67d87d53d751e7962ed5.png"/>
  <manifest:file-entry manifest:media-type="image/png" manifest:full-path="Pictures/85a42cb373510d63b4ae63602ea2bcde.png"/>
  <manifest:file-entry manifest:media-type="image/png" manifest:full-path="Pictures/db91e154e70d66d8aa13560a99912d54.png"/>
  <manifest:file-entry manifest:media-type="image/png" manifest:full-path="Pictures/a283c61d34fe521f621757bb14836e1a.png"/>
  <manifest:file-entry manifest:media-type="image/png" manifest:full-path="Pictures/8b1a8f31caf81c1f004a2ff53865a367.png"/>
  <manifest:file-entry manifest:media-type="image/png" manifest:full-path="Pictures/821cf51534789219324b7cef54694b9d.png"/>
  <manifest:file-entry manifest:media-type="image/png" manifest:full-path="Pictures/c3fb45def55563cf6ad505d45b9f80f1.png"/>
  <manifest:file-entry manifest:media-type="image/png" manifest:full-path="Pictures/e003db12639a3999cf89fab1e0c9435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restauration_activite"/><text:bookmark-start text:name="__RefHeading___restaurer_une_activite_a_partir_d_une_sauvegarde_1"/><text:bookmark-start text:name="restaurer_une_activite_a_partir_d_une_sauvegarde"/>Restaurer une activité à partir d'une sauvegarde<text:bookmark-end text:name="__RefHeading___restaurer_une_activite_a_partir_d_une_sauvegarde_1"/><text:bookmark-end text:name="restaurer_une_activite_a_partir_d_une_sauvegarde"/></text:h>
      <text:h text:style-name="Heading_20_2" text:outline-level="2"><text:bookmark-start text:name="__RefHeading___cas_1la_sauvegarde_est_stockee_sur_moodle_dans_l_activite_2"/><text:bookmark-start text:name="cas_1la_sauvegarde_est_stockee_sur_moodle_dans_l_activite"/>Cas 1 : La sauvegarde est stockée sur Moodle dans l'activité<text:bookmark-end text:name="__RefHeading___cas_1la_sauvegarde_est_stockee_sur_moodle_dans_l_activite_2"/><text:bookmark-end text:name="cas_1la_sauvegarde_est_stockee_sur_moodle_dans_l_activite"/></text:h>
      <text:h text:style-name="Heading_20_3" text:outline-level="3"><text:bookmark-start text:name="__RefHeading___etape_1ouvrir_l_activite_et_entrer_dans_l_interface_de_restauration_3"/><text:bookmark-start text:name="etape_1ouvrir_l_activite_et_entrer_dans_l_interface_de_restauration"/>Étape 1 : Ouvrir l'activité et entrer dans l'interface de restauration<text:bookmark-end text:name="__RefHeading___etape_1ouvrir_l_activite_et_entrer_dans_l_interface_de_restauration_3"/><text:bookmark-end text:name="etape_1ouvrir_l_activite_et_entrer_dans_l_interface_de_restauration"/></text:h>
      <text:list text:style-name="List_20_1" text:continue-numbering="false">
        <text:list-item>
          <text:p text:style-name="LastListParagraph_List_20_1_Content_First"> Cliquer sur l'activité visée, puis sur la rouage et enfin sur “Restauration” dans le menu déroulant :</text:p>
        </text:list-item>
      </text:list>
      <text:p text:style-name="Text_20_body"><draw:frame draw:style-name="mediacenter" draw:name="0" text:anchor-type="paragraph" draw:z-index="0" svg:width="5.7679166666667cm" svg:height="14.234583333333cm"><draw:image xlink:href="Pictures/51abe008142fe351536783513f775c63.png" xlink:type="simple" xlink:show="embed" xlink:actuate="onLoad"/></draw:frame></text:p>
      <text:h text:style-name="Heading_20_3" text:outline-level="3"><text:bookmark-start text:name="__RefHeading___etape_2choisir_le_fichier_de_sauvegarde_souhaitee_et_lancer_la_restauration_4"/><text:bookmark-start text:name="etape_2choisir_le_fichier_de_sauvegarde_souhaitee_et_lancer_la_restauration"/>Étape 2 : Choisir le fichier de sauvegarde souhaitée et lancer la restauration<text:bookmark-end text:name="__RefHeading___etape_2choisir_le_fichier_de_sauvegarde_souhaitee_et_lancer_la_restauration_4"/><text:bookmark-end text:name="etape_2choisir_le_fichier_de_sauvegarde_souhaitee_et_lancer_la_restauration"/></text:h>
      <text:list text:style-name="List_20_1" text:continue-numbering="false">
        <text:list-item>
          <text:p text:style-name="List_20_1_Content_First"> Repérer le fichier souhaité dans la “<text:span text:style-name="Strong_20_Emphasis">Zone de sauvegarde d’activité</text:span>”.</text:p>
        </text:list-item>
        <text:list-item>
          <text:p text:style-name="List_20_1_Content_Last"> Cliquer en bout de ligne du fichier de sauvegarde souhaitée sur “Restauration” :</text:p>
        </text:list-item>
      </text:list>
      <text:p text:style-name="Text_20_body"><draw:frame draw:style-name="mediacenter" draw:name="1" text:anchor-type="paragraph" draw:z-index="1" svg:width="27.357916666667cm" style:rel-width="100%" svg:height="10.874375cm" style:rel-height="scale"><draw:image xlink:href="Pictures/94da24bab7b5a8a60ab172402a73d46e.png" xlink:type="simple" xlink:show="embed" xlink:actuate="onLoad"/></draw:frame></text:p>
      <text:h text:style-name="Heading_20_3" text:outline-level="3"><text:bookmark-start text:name="__RefHeading___etape_3verifier_les_reglages_de_la_restauration_5"/><text:bookmark-start text:name="etape_3verifier_les_reglages_de_la_restauration"/>Étape 3 : Vérifier les réglages de la restauration<text:bookmark-end text:name="__RefHeading___etape_3verifier_les_reglages_de_la_restauration_5"/><text:bookmark-end text:name="etape_3verifier_les_reglages_de_la_restauration"/></text:h>
      <text:list text:style-name="List_20_1" text:continue-numbering="false">
        <text:list-item>
          <text:p text:style-name="LastListParagraph_List_20_1_Content_First"> Vérifier les réglages puis cliquer sur “Continuer” :</text:p>
        </text:list-item>
      </text:list>
      <text:p text:style-name="Text_20_body"><draw:frame draw:style-name="mediacenter" draw:name="2" text:anchor-type="paragraph" draw:z-index="2" svg:width="2.301875cm" svg:height="1.4552083333333cm"><draw:image xlink:href="Pictures/3494c3932a7656de51057d2035a18bf9.png" xlink:type="simple" xlink:show="embed" xlink:actuate="onLoad"/></draw:frame></text:p>
      <text:h text:style-name="Heading_20_3" text:outline-level="3"><text:bookmark-start text:name="__RefHeading___etape_4selectionner_l_espace_de_cours_de_destination_6"/><text:bookmark-start text:name="etape_4selectionner_l_espace_de_cours_de_destination"/>Étape 4 : Sélectionner l'espace de cours de destination<text:bookmark-end text:name="__RefHeading___etape_4selectionner_l_espace_de_cours_de_destination_6"/><text:bookmark-end text:name="etape_4selectionner_l_espace_de_cours_de_destination"/></text:h>
      <text:list text:style-name="List_20_1" text:continue-numbering="false">
        <text:list-item>
          <text:p text:style-name="LastListParagraph_List_20_1_Content_First"> Tout en bas de la liste, inscrire le nom du cours souhaité puis cliquer sur “Rechercher” :</text:p>
        </text:list-item>
      </text:list>
      <text:p text:style-name="Text_20_body"><draw:frame draw:style-name="mediacenter" draw:name="3" text:anchor-type="paragraph" draw:z-index="3" svg:width="11.694583333333cm" svg:height="2.7252083333333cm"><draw:image xlink:href="Pictures/f6d2f9603db3b15711f458cead657eaa.png" xlink:type="simple" xlink:show="embed" xlink:actuate="onLoad"/></draw:frame></text:p>
      <text:list text:style-name="List_20_1" text:continue-numbering="false">
        <text:list-item>
          <text:p text:style-name="LastListParagraph_List_20_1_Content_First"> Sélectionner le cours souhaité en cliquant dans le bouton radio :</text:p>
        </text:list-item>
      </text:list>
      <text:p text:style-name="Text_20_body"><draw:frame draw:style-name="mediacenter" draw:name="4" text:anchor-type="paragraph" draw:z-index="4" svg:width="18.944166666667cm" style:rel-width="100%" svg:height="4.206875cm" style:rel-height="scale"><draw:image xlink:href="Pictures/68422dbf75b8df64e8a677a3436e0995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Continuer” :</text:p>
        </text:list-item>
      </text:list>
      <text:p text:style-name="Text_20_body"><draw:frame draw:style-name="mediacenter" draw:name="5" text:anchor-type="paragraph" draw:z-index="5" svg:width="18.838333333333cm" style:rel-width="100%" svg:height="4.9477083333333cm" style:rel-height="scale"><draw:image xlink:href="Pictures/173f572306342e6c08464fa3c2d3b449.png" xlink:type="simple" xlink:show="embed" xlink:actuate="onLoad"/></draw:frame></text:p>
      <text:h text:style-name="Heading_20_3" text:outline-level="3"><text:bookmark-start text:name="__RefHeading___etape_5selectionner_les_reglages_de_la_restauration_7"/><text:bookmark-start text:name="etape_5selectionner_les_reglages_de_la_restauration"/>Étape 5 : Sélectionner les réglages de la restauration<text:bookmark-end text:name="__RefHeading___etape_5selectionner_les_reglages_de_la_restauration_7"/><text:bookmark-end text:name="etape_5selectionner_les_reglages_de_la_restauration"/></text:h>
      <text:list text:style-name="List_20_1" text:continue-numbering="false">
        <text:list-item>
          <text:p text:style-name="LastListParagraph_List_20_1_Content_First"> Vérifier que toutes les cases sont cochées puis cliquer sur “Suivant” :</text:p>
        </text:list-item>
      </text:list>
      <text:p text:style-name="Text_20_body"><draw:frame draw:style-name="mediacenter" draw:name="6" text:anchor-type="paragraph" draw:z-index="6" svg:width="8.0433333333333cm" svg:height="6.7997916666667cm"><draw:image xlink:href="Pictures/4a89a69670aac6fc741b329f884e9ec2.png" xlink:type="simple" xlink:show="embed" xlink:actuate="onLoad"/></draw:frame></text:p>
      <text:list text:style-name="List_20_1" text:continue-numbering="false">
        <text:list-item>
          <text:p text:style-name="LastListParagraph_List_20_1_Content_First"> Vérifier que l'activité visée est bien cochée puis cliquer sur “Suivant” :</text:p>
        </text:list-item>
      </text:list>
      <text:p text:style-name="Text_20_body"><draw:frame draw:style-name="mediacenter" draw:name="7" text:anchor-type="paragraph" draw:z-index="7" svg:width="18.229791666667cm" style:rel-width="100%" svg:height="3.5454166666667cm" style:rel-height="scale"><draw:image xlink:href="Pictures/77e2921b8c32f28c85db0eba50cb3889.png" xlink:type="simple" xlink:show="embed" xlink:actuate="onLoad"/></draw:frame></text:p>
      <text:h text:style-name="Heading_20_3" text:outline-level="3"><text:bookmark-start text:name="__RefHeading___etape_6verifier_les_reglages_puis_lancer_la_restauration_8"/><text:bookmark-start text:name="etape_6verifier_les_reglages_puis_lancer_la_restauration"/>Étape 6 : Vérifier les réglages puis lancer la restauration<text:bookmark-end text:name="__RefHeading___etape_6verifier_les_reglages_puis_lancer_la_restauration_8"/><text:bookmark-end text:name="etape_6verifier_les_reglages_puis_lancer_la_restauration"/></text:h>
      <text:list text:style-name="List_20_1" text:continue-numbering="false">
        <text:list-item>
          <text:p text:style-name="LastListParagraph_List_20_1_Content_First"> À cette étape, vous pouvez encore revenir en arrière pour modifier des paramètres. Si tout convient, cliquer sur “Effectuer la restauration” :</text:p>
        </text:list-item>
      </text:list>
      <text:p text:style-name="Text_20_body"><draw:frame draw:style-name="mediacenter" draw:name="8" text:anchor-type="paragraph" draw:z-index="8" svg:width="17.78cm" style:rel-width="100%" svg:height="4.1539583333333cm" style:rel-height="scale"><draw:image xlink:href="Pictures/b4e68b7f28952121e21448f184f3ed4e.png" xlink:type="simple" xlink:show="embed" xlink:actuate="onLoad"/></draw:frame></text:p>
      <text:h text:style-name="Heading_20_3" text:outline-level="3"><text:bookmark-start text:name="__RefHeading___etape_7verifier_la_realisation_de_la_restauration_9"/><text:bookmark-start text:name="etape_7verifier_la_realisation_de_la_restauration"/>Étape 7 : Vérifier la réalisation de la restauration<text:bookmark-end text:name="__RefHeading___etape_7verifier_la_realisation_de_la_restauration_9"/><text:bookmark-end text:name="etape_7verifier_la_realisation_de_la_restauration"/></text:h>
      <text:list text:style-name="List_20_1" text:continue-numbering="false">
        <text:list-item>
          <text:p text:style-name="LastListParagraph_List_20_1_Content_First"> Une fois la restauration effectuée et l'affichage suivant apparu, cliquer sur “Continuer” : </text:p>
        </text:list-item>
      </text:list>
      <text:p text:style-name="Text_20_body"><draw:frame draw:style-name="mediacenter" draw:name="9" text:anchor-type="paragraph" draw:z-index="9" svg:width="16.642291666667cm" svg:height="3.4660416666667cm"><draw:image xlink:href="Pictures/063398a29f6972a451e9940ec21e378b.png" xlink:type="simple" xlink:show="embed" xlink:actuate="onLoad"/></draw:frame></text:p>
      <text:list text:style-name="List_20_1" text:continue-numbering="false">
        <text:list-item>
          <text:p text:style-name="LastListParagraph_List_20_1_Content_First"> Dans le cours de destination, vérifier que l'activité a été restaurée :</text:p>
        </text:list-item>
      </text:list>
      <text:p text:style-name="Text_20_body"><draw:frame draw:style-name="mediacenter" draw:name="10" text:anchor-type="paragraph" draw:z-index="10" svg:width="19.420416666667cm" style:rel-width="100%" svg:height="3.65125cm" style:rel-height="scale"><draw:image xlink:href="Pictures/5b76e69697cdcdec298ad58d0e9ffedb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1" text:anchor-type="as-char" draw:z-index="11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a restauration d’activité n'écrase pas l'activité d'origine. La version restaurée de l'activité apparaitra en dessous de l'activité d'origine.</text:p>
          </table:table-cell>
        </table:table-row>
      </table:table>
      <text:h text:style-name="Heading_20_2" text:outline-level="2"><text:bookmark-start text:name="__RefHeading___cas_2la_sauvegarde_n_est_pas_stockee_dans_l_espace_de_cours_moodle_de_destination_10"/><text:bookmark-start text:name="cas_2la_sauvegarde_n_est_pas_stockee_dans_l_espace_de_cours_moodle_de_destination"/>Cas 2 : la sauvegarde n'est pas stockée dans l'espace de cours Moodle de destination<text:bookmark-end text:name="__RefHeading___cas_2la_sauvegarde_n_est_pas_stockee_dans_l_espace_de_cours_moodle_de_destination_10"/><text:bookmark-end text:name="cas_2la_sauvegarde_n_est_pas_stockee_dans_l_espace_de_cours_moodle_de_destination"/></text:h>
      <text:h text:style-name="Heading_20_3" text:outline-level="3"><text:bookmark-start text:name="__RefHeading___etape_1importer_un_fichier_de_sauvegarde_11"/><text:bookmark-start text:name="etape_1importer_un_fichier_de_sauvegarde"/>Étape 1 : Importer un fichier de sauvegarde<text:bookmark-end text:name="__RefHeading___etape_1importer_un_fichier_de_sauvegarde_11"/><text:bookmark-end text:name="etape_1importer_un_fichier_de_sauvegarde"/></text:h>
      <text:list text:style-name="List_20_1" text:continue-numbering="false">
        <text:list-item>
          <text:p text:style-name="LastListParagraph_List_20_1_Content_First"> Dans l'espace de cours de destination, cliquer sur le rouage puis sur “<text:span text:style-name="Strong_20_Emphasis">Restauration</text:span>” : </text:p>
        </text:list-item>
      </text:list>
      <text:p text:style-name="Text_20_body"><draw:frame draw:style-name="mediacenter" draw:name="12" text:anchor-type="paragraph" draw:z-index="12" svg:width="7.3025cm" svg:height="9.4191666666667cm"><draw:image xlink:href="Pictures/b0198a5159f3fad0af18091e87f88c2e.png" xlink:type="simple" xlink:show="embed" xlink:actuate="onLoad"/></draw:frame></text:p>
      <text:list text:style-name="List_20_1" text:continue-numbering="false">
        <text:list-item>
          <text:p text:style-name="LastListParagraph_List_20_1_Content_First"> faire glisser le fichier de sauvegarde ou cliquer sur “Choisir un fichier”  :</text:p>
        </text:list-item>
      </text:list>
      <text:p text:style-name="Text_20_body"><draw:frame draw:style-name="mediacenter" draw:name="13" text:anchor-type="paragraph" draw:z-index="13" svg:width="20.743333333333cm" style:rel-width="100%" svg:height="6.0325cm" style:rel-height="scale"><draw:image xlink:href="Pictures/bb879213c605ca9ea76857fd915cb297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Déposer un fichier” :</text:p>
        </text:list-item>
      </text:list>
      <text:p text:style-name="Text_20_body"><draw:frame draw:style-name="mediacenter" draw:name="14" text:anchor-type="paragraph" draw:z-index="14" svg:width="18.25625cm" style:rel-width="100%" svg:height="12.461875cm" style:rel-height="scale"><draw:image xlink:href="Pictures/fb9da9e4669760e9e4d103c255573649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Parcourir” : </text:p>
        </text:list-item>
      </text:list>
      <text:p text:style-name="Text_20_body"><draw:frame draw:style-name="mediacenter" draw:name="15" text:anchor-type="paragraph" draw:z-index="15" svg:width="18.309166666667cm" style:rel-width="100%" svg:height="12.461875cm" style:rel-height="scale"><draw:image xlink:href="Pictures/33836453f674e40482f17a9950c1be56.png" xlink:type="simple" xlink:show="embed" xlink:actuate="onLoad"/></draw:frame></text:p>
      <text:list text:style-name="List_20_1" text:continue-numbering="false">
        <text:list-item>
          <text:p text:style-name="LastListParagraph_List_20_1_Content_First"> sélectionner le fichier de sauvegarde à restaurer :</text:p>
        </text:list-item>
      </text:list>
      <text:p text:style-name="Text_20_body"><draw:frame draw:style-name="mediacenter" draw:name="16" text:anchor-type="paragraph" draw:z-index="16" svg:width="17.488958333333cm" style:rel-width="100%" svg:height="12.22375cm" style:rel-height="scale"><draw:image xlink:href="Pictures/d8c6af2ae563b11441a8f880fd986de5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Ouvrir” :</text:p>
        </text:list-item>
      </text:list>
      <text:p text:style-name="Text_20_body"><draw:frame draw:style-name="mediacenter" draw:name="17" text:anchor-type="paragraph" draw:z-index="17" svg:width="2.8310416666667cm" svg:height="1.0583333333333cm"><draw:image xlink:href="Pictures/057a8dd4f409df999e195fd5940e1e60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Déposer ce fichier” :</text:p>
        </text:list-item>
      </text:list>
      <text:p text:style-name="Text_20_body"><draw:frame draw:style-name="mediacenter" draw:name="18" text:anchor-type="paragraph" draw:z-index="18" svg:width="18.282708333333cm" style:rel-width="100%" svg:height="12.408958333333cm" style:rel-height="scale"><draw:image xlink:href="Pictures/ec64cc58a8eedde147860a88b6f18f7b.png" xlink:type="simple" xlink:show="embed" xlink:actuate="onLoad"/></draw:frame></text:p>
      <text:h text:style-name="Heading_20_3" text:outline-level="3"><text:bookmark-start text:name="__RefHeading___etape_2lancer_la_restauration_12"/><text:bookmark-start text:name="etape_2lancer_la_restauration"/>Étape 2 : lancer la restauration<text:bookmark-end text:name="__RefHeading___etape_2lancer_la_restauration_12"/><text:bookmark-end text:name="etape_2lancer_la_restauration"/></text:h>
      <text:list text:style-name="List_20_1" text:continue-numbering="false">
        <text:list-item>
          <text:p text:style-name="LastListParagraph_List_20_1_Content_First"> Cliquer sur “Restauration” :</text:p>
        </text:list-item>
      </text:list>
      <text:p text:style-name="Text_20_body"><draw:frame draw:style-name="mediacenter" draw:name="19" text:anchor-type="paragraph" draw:z-index="19" svg:width="20.849166666667cm" style:rel-width="100%" svg:height="7.4083333333333cm" style:rel-height="scale"><draw:image xlink:href="Pictures/39bc972137de67d87d53d751e7962ed5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continuer” :</text:p>
        </text:list-item>
      </text:list>
      <text:p text:style-name="Text_20_body"><draw:frame draw:style-name="mediacenter" draw:name="20" text:anchor-type="paragraph" draw:z-index="20" svg:width="20.743333333333cm" style:rel-width="100%" svg:height="8.6783333333333cm" style:rel-height="scale"><draw:image xlink:href="Pictures/85a42cb373510d63b4ae63602ea2bcde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de nouveau sur “continuer” :</text:p>
        </text:list-item>
      </text:list>
      <text:p text:style-name="Text_20_body"><draw:frame draw:style-name="mediacenter" draw:name="21" text:anchor-type="paragraph" draw:z-index="21" svg:width="20.558125cm" style:rel-width="100%" svg:height="5.0270833333333cm" style:rel-height="scale"><draw:image xlink:href="Pictures/db91e154e70d66d8aa13560a99912d54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suivant” : </text:p>
        </text:list-item>
      </text:list>
      <text:p text:style-name="Text_20_body"><draw:frame draw:style-name="mediacenter" draw:name="22" text:anchor-type="paragraph" draw:z-index="22" svg:width="4.2597916666667cm" svg:height="1.5345833333333cm"><draw:image xlink:href="Pictures/a283c61d34fe521f621757bb14836e1a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de nouveau sur “suivant” :</text:p>
        </text:list-item>
      </text:list>
      <text:p text:style-name="Text_20_body"><draw:frame draw:style-name="mediacenter" draw:name="23" text:anchor-type="paragraph" draw:z-index="23" svg:width="20.822708333333cm" style:rel-width="100%" svg:height="16.139583333333cm" style:rel-height="scale"><draw:image xlink:href="Pictures/8b1a8f31caf81c1f004a2ff53865a367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Effectuer la restauration” :</text:p>
        </text:list-item>
      </text:list>
      <text:p text:style-name="Text_20_body"><draw:frame draw:style-name="mediacenter" draw:name="24" text:anchor-type="paragraph" draw:z-index="24" svg:width="9.68375cm" svg:height="1.6139583333333cm"><draw:image xlink:href="Pictures/821cf51534789219324b7cef54694b9d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Continuer” :</text:p>
        </text:list-item>
      </text:list>
      <text:p text:style-name="Text_20_body"><draw:frame draw:style-name="mediacenter" draw:name="25" text:anchor-type="paragraph" draw:z-index="25" svg:width="21.219583333333cm" style:rel-width="100%" svg:height="4.1804166666667cm" style:rel-height="scale"><draw:image xlink:href="Pictures/c3fb45def55563cf6ad505d45b9f80f1.png" xlink:type="simple" xlink:show="embed" xlink:actuate="onLoad"/></draw:frame></text:p>
      <text:list text:style-name="List_20_1" text:continue-numbering="false">
        <text:list-item>
          <text:p text:style-name="LastListParagraph_List_20_1_Content_First"> l'activité (ici un test) est disponible dans l'espace de cours :</text:p>
        </text:list-item>
      </text:list>
      <text:p text:style-name="Text_20_body"><draw:frame draw:style-name="mediacenter" draw:name="26" text:anchor-type="paragraph" draw:z-index="26" svg:width="5.87375cm" svg:height="1.74625cm"><draw:image xlink:href="Pictures/e003db12639a3999cf89fab1e0c9435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8::02:28</meta:creation-date>
    <dc:creator>Generated</dc:creator>
    <dc:date>2026-09-16T18::02:28</dc:date>
    <dc:language>en-US</dc:language>
    <meta:editing-cycles>1</meta:editing-cycles>
    <meta:editing-duration>PT0S</meta:editing-duration>
    <dc:title>moodle:restauration_activite</dc:title>
  </office:meta>
</office:document-meta>
</file>