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cac90bcb269c1febf7ee9aefc9c254.png"/>
  <manifest:file-entry manifest:media-type="image/png" manifest:full-path="Pictures/d8ee64de7a0b3e144cb02d2da93e51fa.png"/>
  <manifest:file-entry manifest:media-type="image/png" manifest:full-path="Pictures/b3779692ccbd1c1f7160cb73e08d0213.png"/>
  <manifest:file-entry manifest:media-type="image/png" manifest:full-path="Pictures/2f26dc779c19afb6f8c5999055d7d7cc.png"/>
  <manifest:file-entry manifest:media-type="image/png" manifest:full-path="Pictures/bc60ca409081b5932b38e5935dd8c4aa.png"/>
  <manifest:file-entry manifest:media-type="image/png" manifest:full-path="Pictures/08902ca4e447158880c9e910106df8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url"/><text:bookmark-start text:name="__RefHeading___ajouter_un_lien_url_1"/><text:bookmark-start text:name="ajouter_un_lien_url"/>Ajouter un lien URL<text:bookmark-end text:name="__RefHeading___ajouter_un_lien_url_1"/><text:bookmark-end text:name="ajouter_un_lien_url"/></text:h>
      <text:h text:style-name="Heading_20_2" text:outline-level="2"><text:bookmark-start text:name="__RefHeading___etape_1cliquez_sur_le_bouton_activer_le_mode_edition_en_haut_a_droite_de_la_page_2"/><text:bookmark-start text:name="etape_1cliquez_sur_le_bouton_activer_le_mode_edition_en_haut_a_droite_de_la_page"/>Étape 1 : Cliquez sur le bouton « Activer le mode édition » en haut à droite de la page<text:bookmark-end text:name="__RefHeading___etape_1cliquez_sur_le_bouton_activer_le_mode_edition_en_haut_a_droite_de_la_page_2"/><text:bookmark-end text:name="etape_1cliquez_sur_le_bouton_activer_le_mode_edition_en_haut_a_droite_de_la_page"/></text:h>
      <text:p text:style-name="Text_20_body"><draw:frame draw:style-name="mediacenter" draw:name="0" text:anchor-type="paragraph" draw:z-index="0" svg:width="7.9375cm" svg:height="3.5396959459459cm"><draw:image xlink:href="Pictures/bacac90bcb269c1febf7ee9aefc9c254.png" xlink:type="simple" xlink:show="embed" xlink:actuate="onLoad"/></draw:frame></text:p>
      <text:h text:style-name="Heading_20_2" text:outline-level="2"><text:bookmark-start text:name="__RefHeading___etape_2cliquez_sur_ajouter_une_activite_ou_une_ressource_3"/><text:bookmark-start text:name="etape_2cliquez_sur_ajouter_une_activite_ou_une_ressource"/>Étape 2 : Cliquez sur "Ajouter une activité ou une ressource"<text:bookmark-end text:name="__RefHeading___etape_2cliquez_sur_ajouter_une_activite_ou_une_ressource_3"/><text:bookmark-end text:name="etape_2cliquez_sur_ajouter_une_activite_ou_une_ressource"/></text:h>
      <text:p text:style-name="Text_20_body"><draw:frame draw:style-name="mediacenter" draw:name="1" text:anchor-type="paragraph" draw:z-index="1" svg:width="10.583333333333cm" style:rel-width="100%" svg:height="5.3772461814915cm" style:rel-height="scale"><draw:image xlink:href="Pictures/d8ee64de7a0b3e144cb02d2da93e51fa.png" xlink:type="simple" xlink:show="embed" xlink:actuate="onLoad"/></draw:frame></text:p>
      <text:h text:style-name="Heading_20_2" text:outline-level="2"><text:bookmark-start text:name="__RefHeading___etape_3selectionner_la_ressource_url_4"/><text:bookmark-start text:name="etape_3selectionner_la_ressource_url"/>Étape 3 : Sélectionner la ressource "URL"<text:bookmark-end text:name="__RefHeading___etape_3selectionner_la_ressource_url_4"/><text:bookmark-end text:name="etape_3selectionner_la_ressource_url"/></text:h>
      <text:p text:style-name="Text_20_body">Cliquez sur “Ressources” puis sélectionnez la ressource « URL ». Vous êtes renvoyé vers la page de paramétrage du fichier :</text:p>
      <text:p text:style-name="Text_20_body"><draw:frame draw:style-name="media" draw:name="2" text:anchor-type="as-char" draw:z-index="2" svg:width="10.345208333333cm" svg:height="5.000625cm"><draw:image xlink:href="Pictures/b3779692ccbd1c1f7160cb73e08d0213.png" xlink:type="simple" xlink:show="embed" xlink:actuate="onLoad"/></draw:frame>
<draw:frame draw:style-name="media" draw:name="3" text:anchor-type="as-char" draw:z-index="3" svg:width="20.187708333333cm" style:rel-width="100%" svg:height="4.1804166666667cm" style:rel-height="scale"><draw:image xlink:href="Pictures/2f26dc779c19afb6f8c5999055d7d7cc.png" xlink:type="simple" xlink:show="embed" xlink:actuate="onLoad"/></draw:frame></text:p>
      <text:h text:style-name="Heading_20_2" text:outline-level="2"><text:bookmark-start text:name="__RefHeading___etape_4donnez_un_nom_a_votre_lien_et_renseignez_l_adresse_url_de_celui-ci_5"/><text:bookmark-start text:name="etape_4donnez_un_nom_a_votre_lien_et_renseignez_l_adresse_url_de_celui-ci"/>Étape 4 : Donnez un nom à votre lien et renseignez l’adresse URL de celui-ci<text:bookmark-end text:name="__RefHeading___etape_4donnez_un_nom_a_votre_lien_et_renseignez_l_adresse_url_de_celui-ci_5"/><text:bookmark-end text:name="etape_4donnez_un_nom_a_votre_lien_et_renseignez_l_adresse_url_de_celui-ci"/></text:h>
      <text:p text:style-name="Text_20_body"><draw:frame draw:style-name="mediacenter" draw:name="4" text:anchor-type="paragraph" draw:z-index="4" svg:width="10.583333333333cm" style:rel-width="100%" svg:height="3.8877551020408cm" style:rel-height="scale"><draw:image xlink:href="Pictures/bc60ca409081b5932b38e5935dd8c4aa.png" xlink:type="simple" xlink:show="embed" xlink:actuate="onLoad"/></draw:frame></text:p>
      <text:h text:style-name="Heading_20_2" text:outline-level="2"><text:bookmark-start text:name="__RefHeading___etape_5faites_defiler_la_page._cliquez_sur_enregistrer_et_revenir_au_cours_pour_terminer_6"/><text:bookmark-start text:name="etape_5faites_defiler_la_page._cliquez_sur_enregistrer_et_revenir_au_cours_pour_terminer"/>Étape 5 : Faites défiler la page. Cliquez sur « Enregistrer et revenir au cours » pour terminer<text:bookmark-end text:name="__RefHeading___etape_5faites_defiler_la_page._cliquez_sur_enregistrer_et_revenir_au_cours_pour_terminer_6"/><text:bookmark-end text:name="etape_5faites_defiler_la_page._cliquez_sur_enregistrer_et_revenir_au_cours_pour_terminer"/></text:h>
      <text:p text:style-name="Text_20_body"><draw:frame draw:style-name="mediacenter" draw:name="5" text:anchor-type="paragraph" draw:z-index="5" svg:width="13.229166666667cm" style:rel-width="100%" svg:height="1.4880768438401cm" style:rel-height="scale"><draw:image xlink:href="Pictures/08902ca4e447158880c9e910106df8a0.png" xlink:type="simple" xlink:show="embed" xlink:actuate="onLoad"/></draw:frame></text:p>
      <text:h text:style-name="Heading_20_1" text:outline-level="1"><text:bookmark-start text:name="__RefHeading___je_veux_savoir_si_les_etudiants_ont_consulte_la_ressource_7"/><text:bookmark-start text:name="je_veux_savoir_si_les_etudiants_ont_consulte_la_ressource"/>Je veux savoir si les étudiants ont consulté la ressource<text:bookmark-end text:name="__RefHeading___je_veux_savoir_si_les_etudiants_ont_consulte_la_ressource_7"/><text:bookmark-end text:name="je_veux_savoir_si_les_etudiants_ont_consulte_la_ressource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suivre_les_decrocheurs:observer" text:style-name="Internet_20_link" text:visited-style-name="Visited_20_Internet_20_Link">Observer les achèvements d’activités</text:a></text:p>
        </text:list-item>
      </text:list>
      <text:h text:style-name="Heading_20_1" text:outline-level="1"><text:bookmark-start text:name="__RefHeading___pour_aller_plus_loin_8"/><text:bookmark-start text:name="pour_aller_plus_loin"/>Pour aller plus loin<text:bookmark-end text:name="__RefHeading___pour_aller_plus_loin_8"/><text:bookmark-end text:name="pour_aller_plus_loin"/></text:h>
      <text:list text:style-name="List_20_1" text:continue-numbering="false">
        <text:list-item>
          <text:p text:style-name="LastListParagraph_List_20_1_Content_First"> Se reporter à la documentation : <text:a xlink:type="simple" xlink:href="https://docs.moodle.org/3x/fr/URL" text:style-name="Internet_20_link" text:visited-style-name="Visited_20_Internet_20_Link">Documentation Moodle UR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46:16</meta:creation-date>
    <dc:creator>Generated</dc:creator>
    <dc:date>2026-09-17T13::46:16</dc:date>
    <dc:language>en-US</dc:language>
    <meta:editing-cycles>1</meta:editing-cycles>
    <meta:editing-duration>PT0S</meta:editing-duration>
    <dc:title>moodle:ressource:url</dc:title>
  </office:meta>
</office:document-meta>
</file>