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5dbbfda1a0b21b8e73b5d1aa5154cfa.png"/>
  <manifest:file-entry manifest:media-type="image/png" manifest:full-path="Pictures/5ad24ea9cfd131c7a217923eae44fdf2.png"/>
  <manifest:file-entry manifest:media-type="image/png" manifest:full-path="Pictures/b16de8b82337be3c48bb9808c6c741cd.png"/>
  <manifest:file-entry manifest:media-type="image/png" manifest:full-path="Pictures/d9ae00733aaf4c4125adf30606abf221.png"/>
  <manifest:file-entry manifest:media-type="image/png" manifest:full-path="Pictures/46bc2b8b30bba531585b51f53f4e8013.png"/>
  <manifest:file-entry manifest:media-type="image/png" manifest:full-path="Pictures/5d2268c89023e1e9b84b967407269a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ressource:reglages_communs"/><text:bookmark-start text:name="__RefHeading___connaitre_les_reglages_communs_des_ressources_1"/><text:bookmark-start text:name="connaitre_les_reglages_communs_des_ressources"/>Connaître les réglages communs des ressources<text:bookmark-end text:name="__RefHeading___connaitre_les_reglages_communs_des_ressources_1"/><text:bookmark-end text:name="connaitre_les_reglages_communs_des_ressources"/></text:h>
      <text:p text:style-name="Text_20_body">Il existe des ensembles de paramètres de base communs à l'ensemble des ressources.</text:p>
      <text:h text:style-name="Heading_20_2" text:outline-level="2"><text:bookmark-start text:name="__RefHeading___reglages_generaux_2"/><text:bookmark-start text:name="reglages_generaux"/>Réglages généraux<text:bookmark-end text:name="__RefHeading___reglages_generaux_2"/><text:bookmark-end text:name="reglages_generaux"/></text:h>
      <text:p text:style-name="Text_20_body"><draw:frame draw:style-name="mediacenter" draw:name="0" text:anchor-type="paragraph" draw:z-index="0" svg:width="34.395833333333cm" style:rel-width="100%" svg:height="12.514791666667cm" style:rel-height="scale"><draw:image xlink:href="Pictures/b5dbbfda1a0b21b8e73b5d1aa5154cfa.png" xlink:type="simple" xlink:show="embed" xlink:actuate="onLoad"/></draw:frame></text:p>
      <text:list text:style-name="List_20_1" text:continue-numbering="false">
        <text:list-item>
          <text:p text:style-name="List_20_1_Content_First">     <text:span text:style-name="Emphasis">Nom</text:span> : ce nom apparaîtra sur la page de votre cours comme lien pour accéder à la ressource.</text:p>
        </text:list-item>
        <text:list-item>
          <text:p text:style-name="List_20_1_Content">     <text:span text:style-name="Emphasis">Description</text:span> : vous pouvez fournir une description de votre ressource.</text:p>
        </text:list-item>
        <text:list-item>
          <text:p text:style-name="List_20_1_Content_Last">     <text:span text:style-name="Emphasis">Afficher la description sur la page de cours</text:span> : cochez cette case si vous souhaitez que la description s'affiche automatiquement sous le nom de la ressource sur la page de votre cours.</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euls les champs caractérisés par l'icône de point d'exclamation sont obligatoires.</text:p>
          </table:table-cell>
        </table:table-row>
      </table:table>
      <text:h text:style-name="Heading_20_2" text:outline-level="2"><text:bookmark-start text:name="__RefHeading___reglages_courants_3"/><text:bookmark-start text:name="reglages_courants"/>Réglages courants<text:bookmark-end text:name="__RefHeading___reglages_courants_3"/><text:bookmark-end text:name="reglages_courants"/></text:h>
      <text:p text:style-name="Text_20_body"><draw:frame draw:style-name="mediacenter" draw:name="2" text:anchor-type="paragraph" draw:z-index="2" svg:width="17.065625cm" style:rel-width="100%" svg:height="7.1966666666667cm" style:rel-height="scale"><draw:image xlink:href="Pictures/b16de8b82337be3c48bb9808c6c741cd.png" xlink:type="simple" xlink:show="embed" xlink:actuate="onLoad"/></draw:frame></text:p>
      <text:list text:style-name="List_20_1" text:continue-numbering="false">
        <text:list-item>
          <text:p text:style-name="List_20_1_Content_First">     <text:span text:style-name="Emphasis">Visible</text:span> : choisissez “Cacher” pour que la ressource soit complètement inaccessible aux étudiants. Vous pourrez inverser ce réglage au moment de votre choix pour afficher la ressource. Ce paramètre se contrôle aussi sur la page d'accueil du cours (en mode édition seulement), avec le bouton représentant un œil ouvert ou fermé, selon le réglage activé.</text:p>
        </text:list-item>
        <text:list-item>
          <text:p text:style-name="List_20_1_Content">     <text:span text:style-name="Emphasis">Numéro d'identification</text:span> : ce paramètre n'est utile que pour les activités évaluées. Il permet de bâtir des formules de calcul de notes finales sur mesure, en utilisant le numéro d'identification de l'activité comme variable dans la formule.</text:p>
        </text:list-item>
        <text:list-item>
          <text:p text:style-name="List_20_1_Content">     <text:span text:style-name="Emphasis">Groupement</text:span> : choisissez un groupement pour spécifier à quel ensemble de groupes Moodle doit lier cette ressource.</text:p>
        </text:list-item>
        <text:list-item>
          <text:p text:style-name="List_20_1_Content_Last">     <text:span text:style-name="Emphasis">Disponible pour les seuls membres des groupes du groupement</text:span> : à utiliser en liaison avec le réglage précédent. Si vous avez spécifié un groupement, vous pouvez aussi faire en sorte que les participants n'étant pas membres des groupes du groupement n'aient pas accès à la ressource.</text:p>
        </text:list-item>
      </text:list>
      <text:p text:style-name="Text_20_body">Pour en savoir plus sur les groupes et groupements, consultez le tutoriel <text:a xlink:type="simple" xlink:href="https://webcemu.unicaen.fr/dokuwiki/doku.php?id=moodle:gestion_des_groupes:creer_un_groupe" text:style-name="Internet_20_link" text:visited-style-name="Visited_20_Internet_20_Link">Créer des groupes dans Moodle</text:a> ou contactez le CEMU.</text:p>
      <text:h text:style-name="Heading_20_2" text:outline-level="2"><text:bookmark-start text:name="__RefHeading___restreindre_l_acces_4"/><text:bookmark-start text:name="restreindre_l_acces"/>Restreindre l'accès<text:bookmark-end text:name="__RefHeading___restreindre_l_acces_4"/><text:bookmark-end text:name="restreindre_l_acces"/></text:h>
      <text:p text:style-name="Text_20_body"><draw:frame draw:style-name="mediacenter" draw:name="3" text:anchor-type="paragraph" draw:z-index="3" svg:width="12.938125cm" svg:height="3.8629166666667cm"><draw:image xlink:href="Pictures/d9ae00733aaf4c4125adf30606abf221.png" xlink:type="simple" xlink:show="embed" xlink:actuate="onLoad"/></draw:frame></text:p>
      <text:p text:style-name="Text_20_body">Cette fonctionnalité vous permet d'indiquer sous quelle(s) condition(s) la ressource doit être affichée à l'étudiant. L'affichage de la ressource peut ainsi dépendre :</text:p>
      <text:list text:style-name="List_20_1" text:continue-numbering="false">
        <text:list-item>
          <text:p text:style-name="List_20_1_Content_First">     d'une période que vous définissez de date à date ;</text:p>
        </text:list-item>
        <text:list-item>
          <text:p text:style-name="List_20_1_Content">     d'une ou de plusieurs conditions de note : une ressource peut être accessible sous la condition d'obtenir une note minimale à autre une activité du cours ;</text:p>
        </text:list-item>
        <text:list-item>
          <text:p text:style-name="List_20_1_Content">     du profil de l'utilisateur : vous pouvez restreindre l'accès en fonction de n'importe quel champ du profil utilisateur ;</text:p>
        </text:list-item>
        <text:list-item>
          <text:p text:style-name="List_20_1_Content_Last">     d'une ou plusieurs conditions d'achèvement définies dans le champ « Condition de fin d'activité ». La ressource sera disponible à la condition qu'une autre activité du cours sélectionnée soit achevée selon les conditions que vous avez définies.</text:p>
        </text:list-item>
      </text:list>
      <text:p text:style-name="Text_20_body">Vous pouvez également choisir le mode d'affichage (avec l'icône d’œil) s'il y a une restriction de disponibilité sur la ressource :</text:p>
      <text:list text:style-name="List_20_1" text:continue-numbering="false">
        <text:list-item>
          <text:p text:style-name="List_20_1_Content_First">     soit la ressource est cachée complétement ;</text:p>
        </text:list-item>
        <text:list-item>
          <text:p text:style-name="List_20_1_Content_Last">     soit elle est affichée mais en grisé pour signifier qu'elle n'est pas accessible tant que la condition n'est pas remplie.</text:p>
        </text:list-item>
      </text:list>
      <text:p text:style-name="Text_20_body">Pour configurer une restriction, il faut cliquer sur le bouton “<text:span text:style-name="Strong_20_Emphasis">Ajouter une restriction</text:span>” et choisir le type de restriction dans le menu suivant :</text:p>
      <text:p text:style-name="Text_20_body"><draw:frame draw:style-name="mediacenter" draw:name="4" text:anchor-type="paragraph" draw:z-index="4" svg:width="12.065cm" svg:height="10.689166666667cm"><draw:image xlink:href="Pictures/46bc2b8b30bba531585b51f53f4e8013.png" xlink:type="simple" xlink:show="embed" xlink:actuate="onLoad"/></draw:frame></text:p>
      <text:p text:style-name="Text_20_body">Pour en savoir plus sur les achèvements d'activités, consultez le tutoriel “Utiliser et paramétrer le suivi d'achèvement” (bientôt disponible) ou contactez le CEMU.</text:p>
      <text:h text:style-name="Heading_20_2" text:outline-level="2"><text:bookmark-start text:name="__RefHeading___achevement_d_activite_5"/><text:bookmark-start text:name="achevement_d_activite"/>Achèvement d'activité<text:bookmark-end text:name="__RefHeading___achevement_d_activite_5"/><text:bookmark-end text:name="achevement_d_activite"/></text:h>
      <text:p text:style-name="Text_20_body"><draw:frame draw:style-name="mediacenter" draw:name="5" text:anchor-type="paragraph" draw:z-index="5" svg:width="20.769791666667cm" style:rel-width="100%" svg:height="4.7095833333333cm" style:rel-height="scale"><draw:image xlink:href="Pictures/5d2268c89023e1e9b84b967407269a89.png" xlink:type="simple" xlink:show="embed" xlink:actuate="onLoad"/></draw:frame></text:p>
      <text:p text:style-name="Text_20_body">Vous pouvez décider des critères qui permettent de définir l'activité comme achevée : cela permettra aux étudiants d'avoir une vue sur la progression de leur travail.</text:p>
      <text:p text:style-name="Text_20_body"><text:span text:style-name="Emphasis">Suivi d'achèvement</text:span> : cette option permet d'activer le suivi de l'achèvement des activités, manuellement ou automatiquement, sur la base de conditions choisies. Plusieurs conditions peuvent être exigées simultanément. Dans ce cas, l'activité sera considérée comme terminée si toutes les conditions sont remplies.</text:p>
      <text:p text:style-name="Text_20_body">Dans le cours, l'activité sera marquée d'une case blanche tant que les conditions d'achèvement ne sont pas réalisées. Une fois toutes les conditions réalisées, la plateforme validera automatiquement l'activité.</text:p>
      <text:p text:style-name="Text_20_body">Pour en savoir plus sur les achèvements d'activités, consultez le tutoriel “<text:a xlink:type="simple" xlink:href="https://pedagowiki.unicaen.fr/doku.php?id=moodle:ressource:utiliser_et_parametrer_le_suivi_d_achevement" text:style-name="Internet_20_link" text:visited-style-name="Visited_20_Internet_20_Link">Utiliser et paramétrer le suivi d'achèvement</text:a>” ou contactez le CEM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0::18:54</meta:creation-date>
    <dc:creator>Generated</dc:creator>
    <dc:date>2026-09-17T00::18:54</dc:date>
    <dc:language>en-US</dc:language>
    <meta:editing-cycles>1</meta:editing-cycles>
    <meta:editing-duration>PT0S</meta:editing-duration>
    <dc:title>moodle:ressource:reglages_communs</dc:title>
  </office:meta>
</office:document-meta>
</file>