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23f8785246b80d4d462327c26c444567.png"/>
  <manifest:file-entry manifest:media-type="image/png" manifest:full-path="Pictures/8a0c1698d3c8f9ec9bc90aa4b9369b75.png"/>
  <manifest:file-entry manifest:media-type="image/png" manifest:full-path="Pictures/e3770f19380099b1ebf91424df941f0d.png"/>
  <manifest:file-entry manifest:media-type="image/png" manifest:full-path="Pictures/36e64ba30dff1821a001357d39a6d4cf.png"/>
  <manifest:file-entry manifest:media-type="image/png" manifest:full-path="Pictures/abd9ea857ce327a3a204433bfd342942.png"/>
  <manifest:file-entry manifest:media-type="image/png" manifest:full-path="Pictures/afec74f3d47ac925f02f5c7e4a65bab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page"/><text:bookmark-start text:name="__RefHeading___ajouter_une_page_1"/><text:bookmark-start text:name="ajouter_une_page"/>Ajouter une page<text:bookmark-end text:name="__RefHeading___ajouter_une_page_1"/><text:bookmark-end text:name="ajouter_une_pag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page vous permet d'ajouter une nouvelle page sur votre espace de cours sur laquelle vous pouvez rédiger du texte, ajouter des images, des vidéos, de l'audio…L'avantage d'utiliser une page plutôt qu'un fichier réside dans le fait que la ressource est plus accessible, par exemple pour les utilisateurs avec des appareils mobiles, et plus facile à modifier.</text:p>
            <text:p text:style-name="Text_20_body">Pour des contenus de grande ampleur, il est recommandé d'utiliser plutôt un livre qu'une page.</text:p>
          </table:table-cell>
        </table:table-row>
      </table:table>
      <text:h text:style-name="Heading_20_2" text:outline-level="2"><text:bookmark-start text:name="__RefHeading___etape_1activer_le_mode_edition_2"/><text:bookmark-start text:name="etape_1activer_le_mode_edition"/>Etape 1 : Activer le mode édition<text:bookmark-end text:name="__RefHeading___etape_1activer_le_mode_edition_2"/><text:bookmark-end text:name="etape_1activer_le_mode_edition"/></text:h>
      <text:p text:style-name="Text_20_body"><draw:frame draw:style-name="mediacenter" draw:name="1" text:anchor-type="paragraph" draw:z-index="1" svg:width="6.4822916666667cm" svg:height="2.4077083333333cm"><draw:image xlink:href="Pictures/23f8785246b80d4d462327c26c444567.png" xlink:type="simple" xlink:show="embed" xlink:actuate="onLoad"/></draw:frame></text:p>
      <text:h text:style-name="Heading_20_2" text:outline-level="2"><text:bookmark-start text:name="__RefHeading___etape_2cliquer_sur_ajouter_une_activite_ou_une_ressource_3"/><text:bookmark-start text:name="etape_2cliquer_sur_ajouter_une_activite_ou_une_ressource"/>Etape 2 : Cliquer sur "Ajouter une activité ou une ressource"<text:bookmark-end text:name="__RefHeading___etape_2cliquer_sur_ajouter_une_activite_ou_une_ressource_3"/><text:bookmark-end text:name="etape_2cliquer_sur_ajouter_une_activite_ou_une_ressource"/></text:h>
      <text:p text:style-name="Text_20_body"><draw:frame draw:style-name="mediacenter" draw:name="2" text:anchor-type="paragraph" draw:z-index="2" svg:width="10.715625cm" svg:height="2.8839583333333cm"><draw:image xlink:href="Pictures/8a0c1698d3c8f9ec9bc90aa4b9369b75.png" xlink:type="simple" xlink:show="embed" xlink:actuate="onLoad"/></draw:frame></text:p>
      <text:h text:style-name="Heading_20_2" text:outline-level="2"><text:bookmark-start text:name="__RefHeading___etape_3selectionner_ressources_puis_page_4"/><text:bookmark-start text:name="etape_3selectionner_ressources_puis_page"/>Etape 3 : Sélectionner "Ressources" puis "Page"<text:bookmark-end text:name="__RefHeading___etape_3selectionner_ressources_puis_page_4"/><text:bookmark-end text:name="etape_3selectionner_ressources_puis_page"/></text:h>
      <text:p text:style-name="Text_20_body"><draw:frame draw:style-name="mediacenter" draw:name="3" text:anchor-type="paragraph" draw:z-index="3" svg:width="25.823333333333cm" style:rel-width="100%" svg:height="5.635625cm" style:rel-height="scale"><draw:image xlink:href="Pictures/e3770f19380099b1ebf91424df941f0d.png" xlink:type="simple" xlink:show="embed" xlink:actuate="onLoad"/></draw:frame></text:p>
      <text:h text:style-name="Heading_20_2" text:outline-level="2"><text:bookmark-start text:name="__RefHeading___etape_4nommer_la_liste_de_taches_et_ajouter_une_description_optionnel_5"/><text:bookmark-start text:name="etape_4nommer_la_liste_de_taches_et_ajouter_une_description_optionnel"/>Etape 4 : Nommer la liste de tâches et ajouter une description (optionnel)<text:bookmark-end text:name="__RefHeading___etape_4nommer_la_liste_de_taches_et_ajouter_une_description_optionnel_5"/><text:bookmark-end text:name="etape_4nommer_la_liste_de_taches_et_ajouter_une_description_optionnel"/></text:h>
      <text:p text:style-name="Text_20_body"><draw:frame draw:style-name="mediacenter" draw:name="4" text:anchor-type="paragraph" draw:z-index="4" svg:width="15.875cm" style:rel-width="100%" svg:height="8.6904917319408cm" style:rel-height="scale"><draw:image xlink:href="Pictures/36e64ba30dff1821a001357d39a6d4cf.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a_page_6"/><text:bookmark-start text:name="etape_5completer_la_page"/>Etape 5 : Compléter la page<text:bookmark-end text:name="__RefHeading___etape_5completer_la_page_6"/><text:bookmark-end text:name="etape_5completer_la_page"/></text:h>
      <text:p text:style-name="Text_20_body">Vous pouvez compléter la page dans la section contenu. Vous pouvez notamment mettre en forme le texte (mettre en gras, en italique ou encore souligner - indiqué ici en vert ou encore jouer sur l'alignement à gauche - au centre ou à droite - indiqué en violet). Vous pouvez également ajouté des images ou des sons par exemple au sein de votre étiquette (indiqué ici en jaune). Vous pouvez insérer des liens (indiqué en orange).</text:p>
      <text:p text:style-name="Text_20_body">Dans l'exemple ci-contre par exemple, les outils de mise en forme ont été utilisés, un lien et une vidéo ont également été ajoutés.</text:p>
      <text:p text:style-name="Text_20_body"><draw:frame draw:style-name="mediacenter" draw:name="5" text:anchor-type="paragraph" draw:z-index="5" svg:width="32.464375cm" style:rel-width="100%" svg:height="13.705416666667cm" style:rel-height="scale"><draw:image xlink:href="Pictures/abd9ea857ce327a3a204433bfd342942.png" xlink:type="simple" xlink:show="embed" xlink:actuate="onLoad"/></draw:frame></text:p>
      <text:p text:style-name="Text_20_body">Comme pour toute activité/ressource Moodle, vous pouvez ajouter des restriction d'accès ou modifier l'apparence de votre contenu (ex: cacher votre contenu pour l'afficher quand vous souhaitez). Vous retrouverez ces éléments dans les paramètres complémentaires à la suite du paramètre “contenu” (tel que “réglages courants” ou “restreindre l'accès).</text:p>
      <text:h text:style-name="Heading_20_2" text:outline-level="2"><text:bookmark-start text:name="__RefHeading___etape_6enregistrer_7"/><text:bookmark-start text:name="etape_6enregistrer"/>Etape 6 : Enregistrer<text:bookmark-end text:name="__RefHeading___etape_6enregistrer_7"/><text:bookmark-end text:name="etape_6enregistrer"/></text:h>
      <text:p text:style-name="Text_20_body">Faites défiler la page. Cliquez sur “Enregistrer et revenir au cours” pour terminer.</text:p>
      <text:p text:style-name="Text_20_body"><draw:frame draw:style-name="mediacenter" draw:name="6" text:anchor-type="paragraph" draw:z-index="6" svg:width="11.403541666667cm" svg:height="1.8785416666667cm"><draw:image xlink:href="Pictures/afec74f3d47ac925f02f5c7e4a65bab4.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58:57</meta:creation-date>
    <dc:creator>Generated</dc:creator>
    <dc:date>2026-09-17T02::58:57</dc:date>
    <dc:language>en-US</dc:language>
    <meta:editing-cycles>1</meta:editing-cycles>
    <meta:editing-duration>PT0S</meta:editing-duration>
    <dc:title>moodle:ressource:page</dc:title>
  </office:meta>
</office:document-meta>
</file>