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458ace026a56ab6656343469d0c3af.png"/>
  <manifest:file-entry manifest:media-type="image/png" manifest:full-path="Pictures/23f8785246b80d4d462327c26c444567.png"/>
  <manifest:file-entry manifest:media-type="image/png" manifest:full-path="Pictures/8a0c1698d3c8f9ec9bc90aa4b9369b75.png"/>
  <manifest:file-entry manifest:media-type="image/png" manifest:full-path="Pictures/12010d8b21eac47ac922ddbc31b7a07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ressource:livre"/><text:bookmark-start text:name="__RefHeading___ajouter_un_livre_1"/><text:bookmark-start text:name="ajouter_un_livre"/>Ajouter un livre<text:bookmark-end text:name="__RefHeading___ajouter_un_livre_1"/><text:bookmark-end text:name="ajouter_un_livre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a ressource Livre sert à créer des pages organisées entre elles par chapitres, à la manière d'un livre.Le livre vous permet de créer des chapitres et des sous-chapitres, mais la limite est de deux niveaux. Autrement dit, les sous-chapitres ne peuvent pas avoir de sous-sous-chapitres, le but étant d'avoir une ressource simple pour les enseignants et les étudiants. Un livre peut être imprimé. </text:p>
          </table:table-cell>
        </table:table-row>
      </table:table>
      <text:h text:style-name="Heading_20_2" text:outline-level="2"><text:bookmark-start text:name="__RefHeading___etape_1activer_le_mode_edition_2"/><text:bookmark-start text:name="etape_1activer_le_mode_edition"/>Etape 1 : Activer le mode édition<text:bookmark-end text:name="__RefHeading___etape_1activer_le_mode_edition_2"/><text:bookmark-end text:name="etape_1activer_le_mode_edition"/></text:h>
      <text:p text:style-name="Text_20_body"><draw:frame draw:style-name="mediacenter" draw:name="1" text:anchor-type="paragraph" draw:z-index="1" svg:width="6.4822916666667cm" svg:height="2.4077083333333cm"><draw:image xlink:href="Pictures/23f8785246b80d4d462327c26c444567.png" xlink:type="simple" xlink:show="embed" xlink:actuate="onLoad"/></draw:frame></text:p>
      <text:h text:style-name="Heading_20_2" text:outline-level="2"><text:bookmark-start text:name="__RefHeading___etape_2cliquer_sur_ajouter_une_activite_ou_une_ressource_3"/><text:bookmark-start text:name="etape_2cliquer_sur_ajouter_une_activite_ou_une_ressource"/>Etape 2 : Cliquer sur "Ajouter une activité ou une ressource"<text:bookmark-end text:name="__RefHeading___etape_2cliquer_sur_ajouter_une_activite_ou_une_ressource_3"/><text:bookmark-end text:name="etape_2cliquer_sur_ajouter_une_activite_ou_une_ressource"/></text:h>
      <text:p text:style-name="Text_20_body"><draw:frame draw:style-name="mediacenter" draw:name="2" text:anchor-type="paragraph" draw:z-index="2" svg:width="10.715625cm" svg:height="2.8839583333333cm"><draw:image xlink:href="Pictures/8a0c1698d3c8f9ec9bc90aa4b9369b75.png" xlink:type="simple" xlink:show="embed" xlink:actuate="onLoad"/></draw:frame></text:p>
      <text:h text:style-name="Heading_20_2" text:outline-level="2"><text:bookmark-start text:name="__RefHeading___etape_3selectionner_ressources_puis_livre_4"/><text:bookmark-start text:name="etape_3selectionner_ressources_puis_livre"/>Etape 3 : Sélectionner "Ressources" puis "livre"<text:bookmark-end text:name="__RefHeading___etape_3selectionner_ressources_puis_livre_4"/><text:bookmark-end text:name="etape_3selectionner_ressources_puis_livre"/></text:h>
      <text:p text:style-name="Text_20_body"><draw:frame draw:style-name="mediacenter" draw:name="3" text:anchor-type="paragraph" draw:z-index="3" svg:width="25.7175cm" style:rel-width="100%" svg:height="5.7679166666667cm" style:rel-height="scale"><draw:image xlink:href="Pictures/12010d8b21eac47ac922ddbc31b7a07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22::56:19</meta:creation-date>
    <dc:creator>Generated</dc:creator>
    <dc:date>2026-09-14T22::56:19</dc:date>
    <dc:language>en-US</dc:language>
    <meta:editing-cycles>1</meta:editing-cycles>
    <meta:editing-duration>PT0S</meta:editing-duration>
    <dc:title>moodle:ressource:livre</dc:title>
  </office:meta>
</office:document-meta>
</file>