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4b7a93005e7b6c8454ed2fda3fee80a9.png"/>
  <manifest:file-entry manifest:media-type="image/png" manifest:full-path="Pictures/bacac90bcb269c1febf7ee9aefc9c254.png"/>
  <manifest:file-entry manifest:media-type="image/png" manifest:full-path="Pictures/18486092cdba3819201bf09e235d741f.png"/>
  <manifest:file-entry manifest:media-type="image/png" manifest:full-path="Pictures/73970c1952aa68f726e92882d50f9a5f.png"/>
  <manifest:file-entry manifest:media-type="image/png" manifest:full-path="Pictures/c90c0c7567344fb468a5a68f092037d1.png"/>
  <manifest:file-entry manifest:media-type="image/png" manifest:full-path="Pictures/6b035020aa6ed0007dffa14411a0ed1d.png"/>
  <manifest:file-entry manifest:media-type="image/png" manifest:full-path="Pictures/8abc6730ee4c3eb995d988c7e3d0484a.png"/>
  <manifest:file-entry manifest:media-type="image/png" manifest:full-path="Pictures/e008341f059be13f404cb5738b7051e6.png"/>
  <manifest:file-entry manifest:media-type="image/png" manifest:full-path="Pictures/b4d0d57e15f8f615d3a71824b7166127.png"/>
  <manifest:file-entry manifest:media-type="image/png" manifest:full-path="Pictures/3f347e1b84bdb6f2ff7a46f441c8eb20.png"/>
  <manifest:file-entry manifest:media-type="image/png" manifest:full-path="Pictures/6afb82a21b09fdf2107b507e06b1f3c1.png"/>
  <manifest:file-entry manifest:media-type="image/png" manifest:full-path="Pictures/e5df89b442d0d174f796b2b09d57c62a.png"/>
  <manifest:file-entry manifest:media-type="image/png" manifest:full-path="Pictures/1a0a8c15f34a494984e0579d8adc284c.png"/>
  <manifest:file-entry manifest:media-type="image/png" manifest:full-path="Pictures/590fda961f00a28f438c34208f084a7c.png"/>
  <manifest:file-entry manifest:media-type="image/png" manifest:full-path="Pictures/f01450e1d38b0a09e386459e47a6385b.png"/>
  <manifest:file-entry manifest:media-type="image/png" manifest:full-path="Pictures/557c16835542b1c77a7b8f4d70594083.png"/>
  <manifest:file-entry manifest:media-type="image/png" manifest:full-path="Pictures/9bef1d5f051846f374bcf70fac97e3b2.png"/>
  <manifest:file-entry manifest:media-type="image/png" manifest:full-path="Pictures/572bafbd69f74c6a743588b55db747f4.png"/>
  <manifest:file-entry manifest:media-type="image/png" manifest:full-path="Pictures/f8c6963a5a438dadd36786da08d8152c.png"/>
  <manifest:file-entry manifest:media-type="image/png" manifest:full-path="Pictures/08a1e3c73323f24961e23a783d9fe57a.png"/>
  <manifest:file-entry manifest:media-type="image/png" manifest:full-path="Pictures/c2bfe73e7437b5a2b8bbdc575b537d9b.png"/>
  <manifest:file-entry manifest:media-type="image/png" manifest:full-path="Pictures/e1d12a719ba7fbf36afd3303528f04be.png"/>
  <manifest:file-entry manifest:media-type="image/png" manifest:full-path="Pictures/91e72900a0cb4aeae2721ba624b11e52.png"/>
  <manifest:file-entry manifest:media-type="image/png" manifest:full-path="Pictures/be6f9a0839743066ca9573abe001b651.png"/>
  <manifest:file-entry manifest:media-type="image/png" manifest:full-path="Pictures/54a5aae2de9b78fe21256f560c5de7a7.png"/>
  <manifest:file-entry manifest:media-type="image/png" manifest:full-path="Pictures/25159c8834496ecaa8adf792604be55f.png"/>
  <manifest:file-entry manifest:media-type="image/png" manifest:full-path="Pictures/53cfa433d2367b7361d53c523fce33bd.png"/>
  <manifest:file-entry manifest:media-type="image/png" manifest:full-path="Pictures/9321dd00252bd37ba6146375b425d8c1.png"/>
  <manifest:file-entry manifest:media-type="image/png" manifest:full-path="Pictures/091cd4bd5bc502581188557bb4d093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ssource:fichier"/><text:bookmark-start text:name="__RefHeading___ajouter_une_ressource_fichier_1"/><text:bookmark-start text:name="ajouter_une_ressource_fichier"/>Ajouter une ressource Fichier<text:bookmark-end text:name="__RefHeading___ajouter_une_ressource_fichier_1"/><text:bookmark-end text:name="ajouter_une_ressource_fichier"/></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a méthode la plus simple consiste à <text:span text:style-name="Strong_20_Emphasis">glisser-déposer les fichiers directement dans l'espace de cours</text:span>, à l'emplacement où l'on souhaite les voir s'afficher. Pour cela :</text:p>
            <text:list text:style-name="List_20_1" text:continue-numbering="false">
              <text:list-item>
                <text:p text:style-name="List_20_1_Content_First"> cliquer sur le bouton “Activer le mode édition” ;</text:p>
              </text:list-item>
              <text:list-item>
                <text:p text:style-name="List_20_1_Content"> faites en sorte d'avoir l'explorateur de fichiers et le navigateur simultanément sur votre écran ;</text:p>
              </text:list-item>
              <text:list-item>
                <text:p text:style-name="List_20_1_Content"> sélectionnez le fichier que vous souhaitez déposer ;</text:p>
              </text:list-item>
              <text:list-item>
                <text:p text:style-name="List_20_1_Content"> avec votre souris, glissez-le dans la section de votre espace de cours ;</text:p>
              </text:list-item>
              <text:list-item>
                <text:p text:style-name="List_20_1_Content_Last"> relâchez, le transfert est automatique.</text:p>
              </text:list-item>
            </text:list>
            <text:p text:style-name="Text_20_body">Si vous rencontrez des difficultés, suivez le tutoriel ci-dessous.</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Le glisser-déposer directement dans l'espace de cours n'est pas disponible sur certaines versions de navigateurs. Dans ce cas, suivez le tutoriel ci-dessous.</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La limite de téléchargement (par fichier) est de <text:span text:style-name="Strong_20_Emphasis">500 Mo</text:span>. Si vous souhaitez publier des fichiers plus lourds, contactez : <text:a xlink:type="simple" xlink:href="mailto:cemu.technique@unicaen.fr" text:style-name="Internet_20_link" text:visited-style-name="Visited_20_Internet_20_Link">cemu.technique@unicaen.fr</text:a></text:p>
          </table:table-cell>
        </table:table-row>
      </table:table>
      <text:h text:style-name="Heading_20_2" text:outline-level="2"><text:bookmark-start text:name="__RefHeading___etape_1cliquez_sur_le_bouton_activer_le_mode_edition_en_haut_a_droit_de_la_page_2"/><text:bookmark-start text:name="etape_1cliquez_sur_le_bouton_activer_le_mode_edition_en_haut_a_droit_de_la_page"/>Étape 1 : Cliquez sur le bouton "Activer le mode édition" en haut à droit de la page<text:bookmark-end text:name="__RefHeading___etape_1cliquez_sur_le_bouton_activer_le_mode_edition_en_haut_a_droit_de_la_page_2"/><text:bookmark-end text:name="etape_1cliquez_sur_le_bouton_activer_le_mode_edition_en_haut_a_droit_de_la_page"/></text:h>
      <text:p text:style-name="Text_20_body"><draw:frame draw:style-name="mediacenter" draw:name="3" text:anchor-type="paragraph" draw:z-index="3" svg:width="7.9375cm" svg:height="3.5396959459459cm"><draw:image xlink:href="Pictures/bacac90bcb269c1febf7ee9aefc9c254.png" xlink:type="simple" xlink:show="embed" xlink:actuate="onLoad"/></draw:frame></text:p>
      <text:h text:style-name="Heading_20_2" text:outline-level="2"><text:bookmark-start text:name="__RefHeading___etape_2cliquez_sur_ajouter_une_activite_ou_une_ressource_3"/><text:bookmark-start text:name="etape_2cliquez_sur_ajouter_une_activite_ou_une_ressource"/>Étape 2 : Cliquez sur "Ajouter une activité ou une ressource"<text:bookmark-end text:name="__RefHeading___etape_2cliquez_sur_ajouter_une_activite_ou_une_ressource_3"/><text:bookmark-end text:name="etape_2cliquez_sur_ajouter_une_activite_ou_une_ressource"/></text:h>
      <text:p text:style-name="Text_20_body"><draw:frame draw:style-name="mediacenter" draw:name="4" text:anchor-type="paragraph" draw:z-index="4" svg:width="13.229166666667cm" style:rel-width="100%" svg:height="6.7215577268643cm" style:rel-height="scale"><draw:image xlink:href="Pictures/18486092cdba3819201bf09e235d741f.png" xlink:type="simple" xlink:show="embed" xlink:actuate="onLoad"/></draw:frame></text:p>
      <text:h text:style-name="Heading_20_2" text:outline-level="2"><text:bookmark-start text:name="__RefHeading___etape_3selectionner_fichier_et_valider_4"/><text:bookmark-start text:name="etape_3selectionner_fichier_et_valider"/>Étape 3 : Sélectionner "Fichier" et valider<text:bookmark-end text:name="__RefHeading___etape_3selectionner_fichier_et_valider_4"/><text:bookmark-end text:name="etape_3selectionner_fichier_et_valider"/></text:h>
      <text:p text:style-name="Text_20_body">Faites défilez le menu « Ajouter une activité ou une ressource », sélectionnez l'activité « Fichier » puis cliquez sur « Ajouter ». Vous êtes renvoyé vers la page de paramétrage du fichier :</text:p>
      <text:p text:style-name="Text_20_body"><draw:frame draw:style-name="mediacenter" draw:name="5" text:anchor-type="paragraph" draw:z-index="5" svg:width="13.229166666667cm" style:rel-width="100%" svg:height="17.870283608196cm" style:rel-height="scale"><draw:image xlink:href="Pictures/73970c1952aa68f726e92882d50f9a5f.png" xlink:type="simple" xlink:show="embed" xlink:actuate="onLoad"/></draw:frame></text:p>
      <text:h text:style-name="Heading_20_2" text:outline-level="2"><text:bookmark-start text:name="__RefHeading___etape_4donnez_un_nom_au_fichier_5"/><text:bookmark-start text:name="etape_4donnez_un_nom_au_fichier"/>Étape 4 : Donnez un nom au fichier<text:bookmark-end text:name="__RefHeading___etape_4donnez_un_nom_au_fichier_5"/><text:bookmark-end text:name="etape_4donnez_un_nom_au_fichier"/></text:h>
      <text:p text:style-name="Text_20_body"><draw:frame draw:style-name="mediacenter" draw:name="6" text:anchor-type="paragraph" draw:z-index="6" svg:width="10.583333333333cm" style:rel-width="100%" svg:height="1.9345878136201cm" style:rel-height="scale"><draw:image xlink:href="Pictures/c90c0c7567344fb468a5a68f092037d1.png" xlink:type="simple" xlink:show="embed" xlink:actuate="onLoad"/></draw:frame></text:p>
      <text:h text:style-name="Heading_20_2" text:outline-level="2"><text:bookmark-start text:name="__RefHeading___etape_5deposer_le_fichier_6"/><text:bookmark-start text:name="etape_5deposer_le_fichier"/>Étape 5 : Déposer le fichier<text:bookmark-end text:name="__RefHeading___etape_5deposer_le_fichier_6"/><text:bookmark-end text:name="etape_5deposer_le_fichier"/></text:h>
      <text:p text:style-name="Text_20_body">Dans la zone “<text:span text:style-name="Strong_20_Emphasis">Sélectionner des fichiers</text:span>” glissez-déposez le ou les fichier(s) à ajouter dans la zone de dépôt, ou cliquez dans la zone de dépôt pour ajouter le ou les fichier(s) en parcourant vos répertoires :</text:p>
      <text:p text:style-name="Text_20_body"><draw:frame draw:style-name="mediacenter" draw:name="7" text:anchor-type="paragraph" draw:z-index="7" svg:width="18.520833333333cm" style:rel-width="100%" svg:height="4.9208404987102cm" style:rel-height="scale"><draw:image xlink:href="Pictures/6b035020aa6ed0007dffa14411a0ed1d.png" xlink:type="simple" xlink:show="embed" xlink:actuate="onLoad"/></draw:frame></text:p>
      <text:h text:style-name="Heading_20_2" text:outline-level="2"><text:bookmark-start text:name="__RefHeading___etape_6decocher_les_options_d_affichage_peu_utiles_7"/><text:bookmark-start text:name="etape_6decocher_les_options_d_affichage_peu_utiles"/>Étape 6 : Décocher les options d'affichage peu utiles<text:bookmark-end text:name="__RefHeading___etape_6decocher_les_options_d_affichage_peu_utiles_7"/><text:bookmark-end text:name="etape_6decocher_les_options_d_affichage_peu_utiles"/></text:h>
      <text:p text:style-name="Text_20_body">Cliquez sur « Apparence » pour déplier ce menu. Décochez les cases « Afficher la taille », « afficher le type » et « Afficher la date de dépôt/de modification » pour que ces informations n’apparaissent pas sur l’espace de cours :</text:p>
      <text:p text:style-name="Text_20_body"><draw:frame draw:style-name="mediacenter" draw:name="8" text:anchor-type="paragraph" draw:z-index="8" svg:width="13.229166666667cm" style:rel-width="100%" svg:height="4.4827494692144cm" style:rel-height="scale"><draw:image xlink:href="Pictures/8abc6730ee4c3eb995d988c7e3d0484a.png" xlink:type="simple" xlink:show="embed" xlink:actuate="onLoad"/></draw:frame></text:p>
      <text:h text:style-name="Heading_20_2" text:outline-level="2"><text:bookmark-start text:name="__RefHeading___etape_7enregistrer_8"/><text:bookmark-start text:name="etape_7enregistrer"/>Étape 7 : Enregistrer<text:bookmark-end text:name="__RefHeading___etape_7enregistrer_8"/><text:bookmark-end text:name="etape_7enregistrer"/></text:h>
      <text:p text:style-name="Text_20_body">Faites défiler la page. Cliquez sur “<text:span text:style-name="Strong_20_Emphasis">Enregistrer et revenir au cours</text:span>” pour terminer :</text:p>
      <text:p text:style-name="Text_20_body"><draw:frame draw:style-name="mediacenter" draw:name="9" text:anchor-type="paragraph" draw:z-index="9" svg:width="13.229166666667cm" style:rel-width="100%" svg:height="1.4880768438401cm" style:rel-height="scale"><draw:image xlink:href="Pictures/e008341f059be13f404cb5738b7051e6.png" xlink:type="simple" xlink:show="embed" xlink:actuate="onLoad"/></draw:frame></text:p>
      <text:h text:style-name="Heading_20_1" text:outline-level="1"><text:bookmark-start text:name="__RefHeading___je_veux_modifier_le_nom_du_fichier_9"/><text:bookmark-start text:name="je_veux_modifier_le_nom_du_fichier"/>Je veux modifier le nom du fichier<text:bookmark-end text:name="__RefHeading___je_veux_modifier_le_nom_du_fichier_9"/><text:bookmark-end text:name="je_veux_modifier_le_nom_du_fichier"/></text:h>
      <text:p text:style-name="Text_20_body">Le nom du fichier déposé est modifiable dans l'espace de cours directement en cliquant sur “<text:span text:style-name="Strong_20_Emphasis">Activer le mode édition</text:span>” puis sur l'icône <draw:frame draw:style-name="media" draw:name="10" text:anchor-type="as-char" draw:z-index="10" svg:width="0.555625cm" svg:height="0.635cm"><draw:image xlink:href="Pictures/b4d0d57e15f8f615d3a71824b7166127.png" xlink:type="simple" xlink:show="embed" xlink:actuate="onLoad"/></draw:frame> à côté du nom du fichier.</text:p>
      <text:p text:style-name="Text_20_body"><draw:frame draw:style-name="mediacenter" draw:name="11" text:anchor-type="paragraph" draw:z-index="11" svg:width="10.583333333333cm" svg:height="3.5722082283795cm"><draw:image xlink:href="Pictures/3f347e1b84bdb6f2ff7a46f441c8eb20.png" xlink:type="simple" xlink:show="embed" xlink:actuate="onLoad"/></draw:frame></text:p>
      <text:h text:style-name="Heading_20_1" text:outline-level="1"><text:bookmark-start text:name="__RefHeading___je_veux_utiliser_le_depot_avance_10"/><text:bookmark-start text:name="je_veux_utiliser_le_depot_avance"/>Je veux utiliser le dépôt avancé<text:bookmark-end text:name="__RefHeading___je_veux_utiliser_le_depot_avance_10"/><text:bookmark-end text:name="je_veux_utiliser_le_depot_avance"/></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2" text:anchor-type="as-char" draw:z-index="12"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Si vous ne pouvez pas utiliser du tout le glisser-déposer, ou si vous souhaitez ajouter des paramètres (licence, métadonnées, etc.), le dépôt avancé correspond à votre besoin. Il remplace l'étape 5 en glisser-déposé décrite ci-dessus.</text:p>
          </table:table-cell>
        </table:table-row>
      </table:table>
      <text:list text:style-name="List_20_1" text:continue-numbering="false">
        <text:list-item>
          <text:p text:style-name="LastListParagraph_List_20_1_Content_First"> Cliquez sur le bouton “Ajouter” :</text:p>
        </text:list-item>
      </text:list>
      <text:p text:style-name="Text_20_body"><draw:frame draw:style-name="mediacenter" draw:name="13" text:anchor-type="paragraph" draw:z-index="13" svg:width="15.875cm" style:rel-width="100%" svg:height="3.4887841352406cm" style:rel-height="scale"><draw:image xlink:href="Pictures/6afb82a21b09fdf2107b507e06b1f3c1.png" xlink:type="simple" xlink:show="embed" xlink:actuate="onLoad"/></draw:frame></text:p>
      <text:list text:style-name="List_20_1" text:continue-numbering="false">
        <text:list-item>
          <text:p text:style-name="LastListParagraph_List_20_1_Content_First"> cliquez sur le bouton “Parcourir” :</text:p>
        </text:list-item>
      </text:list>
      <text:p text:style-name="Text_20_body"><draw:frame draw:style-name="mediacenter" draw:name="14" text:anchor-type="paragraph" draw:z-index="14" svg:width="13.229166666667cm" svg:height="9.0168946932007cm"><draw:image xlink:href="Pictures/e5df89b442d0d174f796b2b09d57c62a.png" xlink:type="simple" xlink:show="embed" xlink:actuate="onLoad"/></draw:frame></text:p>
      <text:list text:style-name="List_20_1" text:continue-numbering="false">
        <text:list-item>
          <text:p text:style-name="LastListParagraph_List_20_1_Content_First"> sélectionner le(s) fichier(s) et cliquer sur “<text:span text:style-name="Strong_20_Emphasis">Ouvrir</text:span>” :</text:p>
        </text:list-item>
      </text:list>
      <text:p text:style-name="Text_20_body"><draw:frame draw:style-name="mediacenter" draw:name="15" text:anchor-type="paragraph" draw:z-index="15" svg:width="13.229166666667cm" style:rel-width="100%" svg:height="9.3182817998994cm" style:rel-height="scale"><draw:image xlink:href="Pictures/1a0a8c15f34a494984e0579d8adc284c.png" xlink:type="simple" xlink:show="embed" xlink:actuate="onLoad"/></draw:frame></text:p>
      <text:list text:style-name="List_20_1" text:continue-numbering="false">
        <text:list-item>
          <text:p text:style-name="LastListParagraph_List_20_1_Content_First"> modifier les options souhaitées :</text:p>
        </text:list-item>
      </text:list>
      <text:list text:style-name="List_20_1" text:continue-numbering="false">
        <text:list-item>
          <text:p text:style-name="LastListParagraph_List_20_1_Content_First"> Option 1 : changer le nom du fichier</text:p>
        </text:list-item>
      </text:list>
      <text:p text:style-name="Text_20_body"><draw:frame draw:style-name="mediacenter" draw:name="16" text:anchor-type="paragraph" draw:z-index="16" svg:width="7.9375cm" svg:height="2.0819672131148cm"><draw:image xlink:href="Pictures/590fda961f00a28f438c34208f084a7c.png" xlink:type="simple" xlink:show="embed" xlink:actuate="onLoad"/></draw:frame></text:p>
      <text:list text:style-name="List_20_1" text:continue-numbering="false">
        <text:list-item>
          <text:p text:style-name="LastListParagraph_List_20_1_Content_First"> Option 2 : changer le nom de l'auteur</text:p>
        </text:list-item>
      </text:list>
      <text:p text:style-name="Text_20_body"><draw:frame draw:style-name="mediacenter" draw:name="17" text:anchor-type="paragraph" draw:z-index="17" svg:width="7.9375cm" svg:height="2.3968137254902cm"><draw:image xlink:href="Pictures/f01450e1d38b0a09e386459e47a6385b.png" xlink:type="simple" xlink:show="embed" xlink:actuate="onLoad"/></draw:frame></text:p>
      <text:list text:style-name="List_20_1" text:continue-numbering="false">
        <text:list-item>
          <text:p text:style-name="LastListParagraph_List_20_1_Content_First"> Option 3 : changer le type de licence</text:p>
        </text:list-item>
      </text:list>
      <text:p text:style-name="Text_20_body"><draw:frame draw:style-name="mediacenter" draw:name="18" text:anchor-type="paragraph" draw:z-index="18" svg:width="7.9375cm" svg:height="3.838091563786cm"><draw:image xlink:href="Pictures/557c16835542b1c77a7b8f4d70594083.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9" text:anchor-type="as-char" draw:z-index="19"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vous avez la possibilité de joindre une licence à votre ressource afin de protéger votre travail ou bien si vous déposez une ressource dont vous n'êtes pas l'auteur, spécifier la licence qui vous permet de l'utiliser. Plusieurs libellés sont à votre disposition : <text:a xlink:type="simple" xlink:href="http://creativecommons.org/licenses/" text:style-name="Internet_20_link" text:visited-style-name="Visited_20_Internet_20_Link">http://creativecommons.org/licenses/</text:a></text:p>
          </table:table-cell>
        </table:table-row>
      </table:table>
      <text:list text:style-name="List_20_1" text:continue-numbering="false">
        <text:list-item>
          <text:p text:style-name="LastListParagraph_List_20_1_Content_First"> cliquer sur déposer ce fichier : </text:p>
        </text:list-item>
      </text:list>
      <text:p text:style-name="Text_20_body"><draw:frame draw:style-name="mediacenter" draw:name="20" text:anchor-type="paragraph" draw:z-index="20" svg:width="13.229166666667cm" svg:height="9.0457712472406cm"><draw:image xlink:href="Pictures/9bef1d5f051846f374bcf70fac97e3b2.png" xlink:type="simple" xlink:show="embed" xlink:actuate="onLoad"/></draw:frame></text:p>
      <text:h text:style-name="Heading_20_1" text:outline-level="1"><text:bookmark-start text:name="__RefHeading___je_veux_reutiliser_un_fichier_deja_depose_dans_la_plateforme_11"/><text:bookmark-start text:name="je_veux_reutiliser_un_fichier_deja_depose_dans_la_plateforme"/>Je veux réutiliser un fichier déjà déposé dans la plateforme<text:bookmark-end text:name="__RefHeading___je_veux_reutiliser_un_fichier_deja_depose_dans_la_plateforme_11"/><text:bookmark-end text:name="je_veux_reutiliser_un_fichier_deja_depose_dans_la_plateforme"/></text:h>
      <text:p text:style-name="Text_20_body">Vos fichiers déposés dans un cours peuvent être réutilisés dans le même cours ou un autres cours. Il existe plusieurs méthodes accessibles dès lors que vous avez cliqué sur l'icône “Ajouter” (<text:span text:style-name="Strong_20_Emphasis">dépôt avancé</text:span>) :</text:p>
      <text:list text:style-name="List_20_1" text:continue-numbering="false">
        <text:list-item>
          <text:p text:style-name="LastListParagraph_List_20_1_Content_First">     <text:span text:style-name="Strong_20_Emphasis">Fichiers récents</text:span> : les 50 derniers fichiers que j'ai utilisés ;</text:p>
        </text:list-item>
      </text:list>
      <text:p text:style-name="Text_20_body"><draw:frame draw:style-name="mediacenter" draw:name="21" text:anchor-type="paragraph" draw:z-index="21" svg:width="15.901458333333cm" svg:height="10.874375cm"><draw:image xlink:href="Pictures/572bafbd69f74c6a743588b55db747f4.png" xlink:type="simple" xlink:show="embed" xlink:actuate="onLoad"/></draw:frame></text:p>
      <text:list text:style-name="List_20_1" text:continue-numbering="false">
        <text:list-item>
          <text:p text:style-name="LastListParagraph_List_20_1_Content_First">     <text:span text:style-name="Strong_20_Emphasis">Fichiers disponibles</text:span> : les fichiers que j'ai déposés dans d'autres cours ;</text:p>
        </text:list-item>
      </text:list>
      <text:p text:style-name="Text_20_body">Vous obtenez une fenêtre avec les dossiers du cours (un dossier par ressource). Vous pouvez remonter dans l'arborescence pour sélectionner des fichiers que vous auriez utilisés dans un autre cours que vous avez créé.</text:p>
      <text:p text:style-name="Text_20_body"><draw:frame draw:style-name="mediacenter" draw:name="22" text:anchor-type="paragraph" draw:z-index="22" svg:width="15.875cm" svg:height="11.138958333333cm"><draw:image xlink:href="Pictures/f8c6963a5a438dadd36786da08d8152c.png" xlink:type="simple" xlink:show="embed" xlink:actuate="onLoad"/></draw:frame></text:p>
      <text:list text:style-name="List_20_1" text:continue-numbering="false">
        <text:list-item>
          <text:p text:style-name="LastListParagraph_List_20_1_Content_First">     <text:span text:style-name="Strong_20_Emphasis">Fichiers personnels</text:span> : si vous utilisez le stockage de fichiers personnels en ayant ajouté le bloc “Mes fichiers personnels” sur votre page personnelle.</text:p>
        </text:list-item>
      </text:list>
      <text:p text:style-name="Text_20_body"><draw:frame draw:style-name="mediacenter" draw:name="23" text:anchor-type="paragraph" draw:z-index="23" svg:width="15.901458333333cm" svg:height="10.847916666667cm"><draw:image xlink:href="Pictures/08a1e3c73323f24961e23a783d9fe57a.png" xlink:type="simple" xlink:show="embed" xlink:actuate="onLoad"/></draw:frame></text:p>
      <text:h text:style-name="Heading_20_1" text:outline-level="1"><text:bookmark-start text:name="__RefHeading___je_veux_automatiser_la_mise_a_jour_de_plusieurs_fichiers_identiques_12"/><text:bookmark-start text:name="je_veux_automatiser_la_mise_a_jour_de_plusieurs_fichiers_identiques"/>Je veux automatiser la mise à jour de plusieurs fichiers identiques<text:bookmark-end text:name="__RefHeading___je_veux_automatiser_la_mise_a_jour_de_plusieurs_fichiers_identiques_12"/><text:bookmark-end text:name="je_veux_automatiser_la_mise_a_jour_de_plusieurs_fichiers_identiques"/></text:h>
      <text:p text:style-name="Text_20_body">Vous utilisez un fichier à plusieurs endroits et il vous arrive de la modifier régulièrement. Afin de vous éviter d'aller le modifier à de multiples endroits et pour limiter les risques d'oubli, une solution consiste à déposer le document dans votre espace de dépôt personnel dans Moodle et créer des alias de ce fichier source, c'est-à-dire une copie qui reste liée à son original. Ainsi, quand vous mettrez à jour le fichier source, tous les alias se mettront à jour automatiquement.</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24" text:anchor-type="as-char" draw:z-index="24"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Le stockage dans Moodle permet de sécuriser vos documents pédagogiques sur des serveurs informatiques de l'université.</text:p>
          </table:table-cell>
        </table:table-row>
      </table:table>
      <text:h text:style-name="Heading_20_4" text:outline-level="4"><text:bookmark-start text:name="__RefHeading___etape_1deposer_un_document_source_dans_votre_espace_fichiers_personnels_13"/><text:bookmark-start text:name="etape_1deposer_un_document_source_dans_votre_espace_fichiers_personnels"/>Étape 1 : déposer un document source dans votre espace "Fichiers personnels"<text:bookmark-end text:name="__RefHeading___etape_1deposer_un_document_source_dans_votre_espace_fichiers_personnels_13"/><text:bookmark-end text:name="etape_1deposer_un_document_source_dans_votre_espace_fichiers_personnels"/></text:h>
      <text:list text:style-name="List_20_1" text:continue-numbering="false">
        <text:list-item>
          <text:p text:style-name="LastListParagraph_List_20_1_Content_First"> Ouvrir votre espace de dépôt “<text:span text:style-name="Strong_20_Emphasis">Fichiers personnels</text:span>” :</text:p>
        </text:list-item>
      </text:list>
      <text:p text:style-name="Text_20_body"><draw:frame draw:style-name="mediacenter" draw:name="25" text:anchor-type="paragraph" draw:z-index="25" svg:width="4.5772916666667cm" svg:height="5.0270833333333cm"><draw:image xlink:href="Pictures/c2bfe73e7437b5a2b8bbdc575b537d9b.png" xlink:type="simple" xlink:show="embed" xlink:actuate="onLoad"/></draw:frame></text:p>
      <text:list text:style-name="List_20_1" text:continue-numbering="false">
        <text:list-item>
          <text:p text:style-name="LastListParagraph_List_20_1_Content_First"> ajouter le(s) document(s) :</text:p>
        </text:list-item>
      </text:list>
      <text:p text:style-name="Text_20_body"><draw:frame draw:style-name="mediacenter" draw:name="26" text:anchor-type="paragraph" draw:z-index="26" svg:width="22.648333333333cm" style:rel-width="100%" svg:height="7.2760416666667cm" style:rel-height="scale"><draw:image xlink:href="Pictures/e1d12a719ba7fbf36afd3303528f04be.png" xlink:type="simple" xlink:show="embed" xlink:actuate="onLoad"/></draw:frame></text:p>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center" draw:name="27" text:anchor-type="paragraph" draw:z-index="27" svg:width="22.807083333333cm" style:rel-width="100%" svg:height="7.7522916666667cm" style:rel-height="scale"><draw:image xlink:href="Pictures/91e72900a0cb4aeae2721ba624b11e52.png" xlink:type="simple" xlink:show="embed" xlink:actuate="onLoad"/></draw:frame></text:p>
      <text:h text:style-name="Heading_20_4" text:outline-level="4"><text:bookmark-start text:name="__RefHeading___etape_2ajouter_dans_l_espace_de_cours_un_alias_du_fichier_source_14"/><text:bookmark-start text:name="etape_2ajouter_dans_l_espace_de_cours_un_alias_du_fichier_source"/>Étape 2 : Ajouter dans l'espace de cours un alias du fichier source<text:bookmark-end text:name="__RefHeading___etape_2ajouter_dans_l_espace_de_cours_un_alias_du_fichier_source_14"/><text:bookmark-end text:name="etape_2ajouter_dans_l_espace_de_cours_un_alias_du_fichier_source"/></text:h>
      <text:list text:style-name="List_20_1" text:continue-numbering="false">
        <text:list-item>
          <text:p text:style-name="LastListParagraph_List_20_1_Content_First"> utiliser le dépôt de fichier avancé et sélectionner l'onglet “<text:span text:style-name="Strong_20_Emphasis">fichier personnels</text:span> (au besoin, cliquer sur le symbole “Actualiser”) : </text:p>
        </text:list-item>
      </text:list>
      <text:p text:style-name="Text_20_body"><draw:frame draw:style-name="mediacenter" draw:name="28" text:anchor-type="paragraph" draw:z-index="28" svg:width="11.509375cm" svg:height="5.953125cm"><draw:image xlink:href="Pictures/be6f9a0839743066ca9573abe001b651.png" xlink:type="simple" xlink:show="embed" xlink:actuate="onLoad"/></draw:frame></text:p>
      <text:list text:style-name="List_20_1" text:continue-numbering="false">
        <text:list-item>
          <text:p text:style-name="LastListParagraph_List_20_1_Content_First"> sélectionner un fichier  : </text:p>
        </text:list-item>
      </text:list>
      <text:p text:style-name="Text_20_body"><draw:frame draw:style-name="mediacenter" draw:name="29" text:anchor-type="paragraph" draw:z-index="29" svg:width="15.848541666667cm" svg:height="10.821458333333cm"><draw:image xlink:href="Pictures/54a5aae2de9b78fe21256f560c5de7a7.png" xlink:type="simple" xlink:show="embed" xlink:actuate="onLoad"/></draw:frame></text:p>
      <text:list text:style-name="List_20_1" text:continue-numbering="false">
        <text:list-item>
          <text:p text:style-name="LastListParagraph_List_20_1_Content_First"> choisir l'option “Créer un alias du fichier” : </text:p>
        </text:list-item>
      </text:list>
      <text:p text:style-name="Text_20_body"><draw:frame draw:style-name="mediacenter" draw:name="30" text:anchor-type="paragraph" draw:z-index="30" svg:width="8.175625cm" svg:height="10.212916666667cm"><draw:image xlink:href="Pictures/25159c8834496ecaa8adf792604be55f.png" xlink:type="simple" xlink:show="embed" xlink:actuate="onLoad"/></draw:frame></text:p>
      <text:list text:style-name="List_20_1" text:continue-numbering="false">
        <text:list-item>
          <text:p text:style-name="LastListParagraph_List_20_1_Content_First"> cliquer sur “<text:span text:style-name="Strong_20_Emphasis">Sélectionner ce fichier</text:span>” : </text:p>
        </text:list-item>
      </text:list>
      <text:p text:style-name="Text_20_body"><draw:frame draw:style-name="mediacenter" draw:name="31" text:anchor-type="paragraph" draw:z-index="31" svg:width="8.175625cm" svg:height="10.186458333333cm"><draw:image xlink:href="Pictures/53cfa433d2367b7361d53c523fce33bd.png" xlink:type="simple" xlink:show="embed" xlink:actuate="onLoad"/></draw:frame></text:p>
      <text:p text:style-name="Text_20_body"> Dans ce cas, l'icône du fichier se présente avec une petite flèche apposée au niveau du coin inférieur gauche :</text:p>
      <text:p text:style-name="Text_20_body"><draw:frame draw:style-name="mediacenter" draw:name="32" text:anchor-type="paragraph" draw:z-index="32" svg:width="3.4395833333333cm" svg:height="4.3391666666667cm"><draw:image xlink:href="Pictures/9321dd00252bd37ba6146375b425d8c1.png" xlink:type="simple" xlink:show="embed" xlink:actuate="onLoad"/></draw:frame></text:p>
      <text:h text:style-name="Heading_20_4" text:outline-level="4"><text:bookmark-start text:name="__RefHeading___etape_3mettre_a_jour_des_que_besoin_le_fichier_dans_l_espace_fichiers_personnels_15"/><text:bookmark-start text:name="etape_3mettre_a_jour_des_que_besoin_le_fichier_dans_l_espace_fichiers_personnels"/>Étape 3 : mettre à jour dès que besoin le fichier dans l'espace "Fichiers personnels"<text:bookmark-end text:name="__RefHeading___etape_3mettre_a_jour_des_que_besoin_le_fichier_dans_l_espace_fichiers_personnels_15"/><text:bookmark-end text:name="etape_3mettre_a_jour_des_que_besoin_le_fichier_dans_l_espace_fichiers_personnels"/></text:h>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33" text:anchor-type="as-char" draw:z-index="33" svg:width="1.27cm" svg:height="1.27cm"><draw:image xlink:href="Pictures/4b7a93005e7b6c8454ed2fda3fee80a9.png" xlink:type="simple" xlink:show="embed" xlink:actuate="onLoad"/></draw:frame></text:p>
          </table:table-cell>
          <table:table-cell office:value-type="string" table:style-name="PluginODTAutoStyle_TableCell_34">
            <text:p text:style-name="PluginODTAutoStyle_Paragraph_35">Si le fichier original est supprimé, l'alias se transforme en simple copie qui n'est plus liée au fichier source.</text:p>
          </table:table-cell>
        </table:table-row>
      </table:table>
      <text:list text:style-name="List_20_1" text:continue-numbering="false">
        <text:list-item>
          <text:p text:style-name="List_20_1_Content_First"> déposer dans l'espace “<text:span text:style-name="Strong_20_Emphasis">Fichier personnels</text:span>” le document mis à jour en veillant à ce qu'il porte exactement <text:span text:style-name="underline"><text:span text:style-name="Strong_20_Emphasis">le même nom</text:span></text:span>.</text:p>
        </text:list-item>
        <text:list-item>
          <text:p text:style-name="List_20_1_Content_Last"> Choisir “<text:span text:style-name="Strong_20_Emphasis">Écraser</text:span>” : </text:p>
        </text:list-item>
      </text:list>
      <text:p text:style-name="Text_20_body"><draw:frame draw:style-name="mediacenter" draw:name="34" text:anchor-type="paragraph" draw:z-index="34" svg:width="7.2760416666667cm" svg:height="4.445cm"><draw:image xlink:href="Pictures/091cd4bd5bc502581188557bb4d093e4.png" xlink:type="simple" xlink:show="embed" xlink:actuate="onLoad"/></draw:frame></text:p>
      <text:list text:style-name="List_20_1" text:continue-numbering="false">
        <text:list-item>
          <text:p text:style-name="LastListParagraph_List_20_1_Content_First"> clique sur “<text:span text:style-name="Strong_20_Emphasis">Enregistrer</text:span>” : </text:p>
        </text:list-item>
      </text:list>
      <text:p text:style-name="Text_20_body"><draw:frame draw:style-name="mediacenter" draw:name="35" text:anchor-type="paragraph" draw:z-index="35" svg:width="22.807083333333cm" style:rel-width="100%" svg:height="7.7522916666667cm" style:rel-height="scale"><draw:image xlink:href="Pictures/91e72900a0cb4aeae2721ba624b11e52.png" xlink:type="simple" xlink:show="embed" xlink:actuate="onLoad"/></draw:frame></text:p>
      <text:h text:style-name="Heading_20_1" text:outline-level="1"><text:bookmark-start text:name="__RefHeading___je_veux_en_savoir_plus_16"/><text:bookmark-start text:name="je_veux_en_savoir_plus"/>Je veux en savoir plus<text:bookmark-end text:name="__RefHeading___je_veux_en_savoir_plus_16"/><text:bookmark-end text:name="je_veux_en_savoir_plus"/></text:h>
      <text:p text:style-name="Text_20_body">Se reporter à la documentation Moodle : <text:a xlink:type="simple" xlink:href="https://docs.moodle.org/3x/fr/Utilisation_de_fichiers" text:style-name="Internet_20_link" text:visited-style-name="Visited_20_Internet_20_Link">Utilisation de fichie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4::03:40</meta:creation-date>
    <dc:creator>Generated</dc:creator>
    <dc:date>2026-09-16T14::03:40</dc:date>
    <dc:language>en-US</dc:language>
    <meta:editing-cycles>1</meta:editing-cycles>
    <meta:editing-duration>PT0S</meta:editing-duration>
    <dc:title>moodle:ressource:fichier</dc:title>
  </office:meta>
</office:document-meta>
</file>