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d0d57e15f8f615d3a71824b7166127.png"/>
  <manifest:file-entry manifest:media-type="image/png" manifest:full-path="Pictures/3f347e1b84bdb6f2ff7a46f441c8eb20.png"/>
  <manifest:file-entry manifest:media-type="image/png" manifest:full-path="Pictures/5ad24ea9cfd131c7a217923eae44fdf2.png"/>
  <manifest:file-entry manifest:media-type="image/png" manifest:full-path="Pictures/6afb82a21b09fdf2107b507e06b1f3c1.png"/>
  <manifest:file-entry manifest:media-type="image/png" manifest:full-path="Pictures/e5df89b442d0d174f796b2b09d57c62a.png"/>
  <manifest:file-entry manifest:media-type="image/png" manifest:full-path="Pictures/1a0a8c15f34a494984e0579d8adc284c.png"/>
  <manifest:file-entry manifest:media-type="image/png" manifest:full-path="Pictures/590fda961f00a28f438c34208f084a7c.png"/>
  <manifest:file-entry manifest:media-type="image/png" manifest:full-path="Pictures/f01450e1d38b0a09e386459e47a6385b.png"/>
  <manifest:file-entry manifest:media-type="image/png" manifest:full-path="Pictures/557c16835542b1c77a7b8f4d70594083.png"/>
  <manifest:file-entry manifest:media-type="image/png" manifest:full-path="Pictures/9bef1d5f051846f374bcf70fac97e3b2.png"/>
  <manifest:file-entry manifest:media-type="image/png" manifest:full-path="Pictures/572bafbd69f74c6a743588b55db747f4.png"/>
  <manifest:file-entry manifest:media-type="image/png" manifest:full-path="Pictures/f8c6963a5a438dadd36786da08d8152c.png"/>
  <manifest:file-entry manifest:media-type="image/png" manifest:full-path="Pictures/08a1e3c73323f24961e23a783d9fe57a.png"/>
  <manifest:file-entry manifest:media-type="image/png" manifest:full-path="Pictures/c2bfe73e7437b5a2b8bbdc575b537d9b.png"/>
  <manifest:file-entry manifest:media-type="image/png" manifest:full-path="Pictures/e1d12a719ba7fbf36afd3303528f04be.png"/>
  <manifest:file-entry manifest:media-type="image/png" manifest:full-path="Pictures/91e72900a0cb4aeae2721ba624b11e52.png"/>
  <manifest:file-entry manifest:media-type="image/png" manifest:full-path="Pictures/be6f9a0839743066ca9573abe001b651.png"/>
  <manifest:file-entry manifest:media-type="image/png" manifest:full-path="Pictures/54a5aae2de9b78fe21256f560c5de7a7.png"/>
  <manifest:file-entry manifest:media-type="image/png" manifest:full-path="Pictures/25159c8834496ecaa8adf792604be55f.png"/>
  <manifest:file-entry manifest:media-type="image/png" manifest:full-path="Pictures/53cfa433d2367b7361d53c523fce33bd.png"/>
  <manifest:file-entry manifest:media-type="image/png" manifest:full-path="Pictures/9321dd00252bd37ba6146375b425d8c1.png"/>
  <manifest:file-entry manifest:media-type="image/png" manifest:full-path="Pictures/4b7a93005e7b6c8454ed2fda3fee80a9.png"/>
  <manifest:file-entry manifest:media-type="image/png" manifest:full-path="Pictures/091cd4bd5bc502581188557bb4d093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fichier:parametres_avances"/><text:bookmark-start text:name="__RefHeading___parametres_avances_du_depot_de_fichiers_1"/><text:bookmark-start text:name="parametres_avances_du_depot_de_fichiers"/>Paramètres avancés du dépôt de fichiers<text:bookmark-end text:name="__RefHeading___parametres_avances_du_depot_de_fichiers_1"/><text:bookmark-end text:name="parametres_avances_du_depot_de_fichiers"/></text:h>
      <text:h text:style-name="Heading_20_2" text:outline-level="2"><text:bookmark-start text:name="__RefHeading___je_veux_modifier_le_nom_du_fichier_2"/><text:bookmark-start text:name="je_veux_modifier_le_nom_du_fichier"/>Je veux modifier le nom du fichier<text:bookmark-end text:name="__RefHeading___je_veux_modifier_le_nom_du_fichier_2"/><text:bookmark-end text:name="je_veux_modifier_le_nom_du_fichier"/></text:h>
      <text:p text:style-name="Text_20_body">Le nom du fichier déposé est modifiable dans l'espace de cours directement en cliquant sur “<text:span text:style-name="Strong_20_Emphasis">Activer le mode édition</text:span>” puis sur l'icône <draw:frame draw:style-name="media" draw:name="0" text:anchor-type="as-char" draw:z-index="0" svg:width="0.555625cm" svg:height="0.635cm"><draw:image xlink:href="Pictures/b4d0d57e15f8f615d3a71824b7166127.png" xlink:type="simple" xlink:show="embed" xlink:actuate="onLoad"/></draw:frame> à côté du nom du fichier.</text:p>
      <text:p text:style-name="Text_20_body"><draw:frame draw:style-name="mediacenter" draw:name="1" text:anchor-type="paragraph" draw:z-index="1" svg:width="10.583333333333cm" svg:height="3.5722082283795cm"><draw:image xlink:href="Pictures/3f347e1b84bdb6f2ff7a46f441c8eb20.png" xlink:type="simple" xlink:show="embed" xlink:actuate="onLoad"/></draw:frame></text:p>
      <text:h text:style-name="Heading_20_2" text:outline-level="2"><text:bookmark-start text:name="__RefHeading___je_veux_utiliser_le_depot_avance_3"/><text:bookmark-start text:name="je_veux_utiliser_le_depot_avance"/>Je veux utiliser le dépôt avancé<text:bookmark-end text:name="__RefHeading___je_veux_utiliser_le_depot_avance_3"/><text:bookmark-end text:name="je_veux_utiliser_le_depot_avanc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ne pouvez pas utiliser du tout le glisser-déposer, ou si vous souhaitez ajouter des paramètres (licence, métadonnées, etc.), le dépôt avancé correspond à votre besoin. Il remplace l'étape 5 en glisser-déposé décrite ci-dessus.</text:p>
          </table:table-cell>
        </table:table-row>
      </table:table>
      <text:list text:style-name="List_20_1" text:continue-numbering="false">
        <text:list-item>
          <text:p text:style-name="LastListParagraph_List_20_1_Content_First"> Cliquez sur le bouton “Ajouter” :</text:p>
        </text:list-item>
      </text:list>
      <text:p text:style-name="Text_20_body"><draw:frame draw:style-name="mediacenter" draw:name="3" text:anchor-type="paragraph" draw:z-index="3" svg:width="15.875cm" style:rel-width="100%" svg:height="3.4887841352406cm" style:rel-height="scale"><draw:image xlink:href="Pictures/6afb82a21b09fdf2107b507e06b1f3c1.png" xlink:type="simple" xlink:show="embed" xlink:actuate="onLoad"/></draw:frame></text:p>
      <text:list text:style-name="List_20_1" text:continue-numbering="false">
        <text:list-item>
          <text:p text:style-name="LastListParagraph_List_20_1_Content_First"> cliquez sur le bouton “Parcourir” :</text:p>
        </text:list-item>
      </text:list>
      <text:p text:style-name="Text_20_body"><draw:frame draw:style-name="mediacenter" draw:name="4" text:anchor-type="paragraph" draw:z-index="4" svg:width="13.229166666667cm" svg:height="9.0168946932007cm"><draw:image xlink:href="Pictures/e5df89b442d0d174f796b2b09d57c62a.png" xlink:type="simple" xlink:show="embed" xlink:actuate="onLoad"/></draw:frame></text:p>
      <text:list text:style-name="List_20_1" text:continue-numbering="false">
        <text:list-item>
          <text:p text:style-name="LastListParagraph_List_20_1_Content_First"> sélectionner le(s) fichier(s) et cliquer sur “<text:span text:style-name="Strong_20_Emphasis">Ouvrir</text:span>” :</text:p>
        </text:list-item>
      </text:list>
      <text:p text:style-name="Text_20_body"><draw:frame draw:style-name="mediacenter" draw:name="5" text:anchor-type="paragraph" draw:z-index="5" svg:width="13.229166666667cm" style:rel-width="100%" svg:height="9.3182817998994cm" style:rel-height="scale"><draw:image xlink:href="Pictures/1a0a8c15f34a494984e0579d8adc284c.png" xlink:type="simple" xlink:show="embed" xlink:actuate="onLoad"/></draw:frame></text:p>
      <text:list text:style-name="List_20_1" text:continue-numbering="false">
        <text:list-item>
          <text:p text:style-name="LastListParagraph_List_20_1_Content_First"> modifier les options souhaitées :</text:p>
        </text:list-item>
      </text:list>
      <text:list text:style-name="List_20_1" text:continue-numbering="false">
        <text:list-item>
          <text:p text:style-name="LastListParagraph_List_20_1_Content_First"> Option 1 : changer le nom du fichier</text:p>
        </text:list-item>
      </text:list>
      <text:p text:style-name="Text_20_body"><draw:frame draw:style-name="mediacenter" draw:name="6" text:anchor-type="paragraph" draw:z-index="6" svg:width="7.9375cm" svg:height="2.0819672131148cm"><draw:image xlink:href="Pictures/590fda961f00a28f438c34208f084a7c.png" xlink:type="simple" xlink:show="embed" xlink:actuate="onLoad"/></draw:frame></text:p>
      <text:list text:style-name="List_20_1" text:continue-numbering="false">
        <text:list-item>
          <text:p text:style-name="LastListParagraph_List_20_1_Content_First"> Option 2 : changer le nom de l'auteur</text:p>
        </text:list-item>
      </text:list>
      <text:p text:style-name="Text_20_body"><draw:frame draw:style-name="mediacenter" draw:name="7" text:anchor-type="paragraph" draw:z-index="7" svg:width="7.9375cm" svg:height="2.3968137254902cm"><draw:image xlink:href="Pictures/f01450e1d38b0a09e386459e47a6385b.png" xlink:type="simple" xlink:show="embed" xlink:actuate="onLoad"/></draw:frame></text:p>
      <text:list text:style-name="List_20_1" text:continue-numbering="false">
        <text:list-item>
          <text:p text:style-name="LastListParagraph_List_20_1_Content_First"> Option 3 : changer le type de licence</text:p>
        </text:list-item>
      </text:list>
      <text:p text:style-name="Text_20_body"><draw:frame draw:style-name="mediacenter" draw:name="8" text:anchor-type="paragraph" draw:z-index="8" svg:width="7.9375cm" svg:height="3.838091563786cm"><draw:image xlink:href="Pictures/557c16835542b1c77a7b8f4d70594083.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Vous avez la possibilité de joindre une licence à votre ressource afin de protéger votre travail ou bien si vous déposez une ressource dont vous n'êtes pas l'auteur, spécifier la licence qui vous permet de l'utiliser. Plusieurs libellés sont à votre disposition : <text:a xlink:type="simple" xlink:href="http://creativecommons.org/licenses/" text:style-name="Internet_20_link" text:visited-style-name="Visited_20_Internet_20_Link">http://creativecommons.org/licenses/</text:a></text:p>
          </table:table-cell>
        </table:table-row>
      </table:table>
      <text:list text:style-name="List_20_1" text:continue-numbering="false">
        <text:list-item>
          <text:p text:style-name="LastListParagraph_List_20_1_Content_First"> cliquer sur déposer ce fichier : </text:p>
        </text:list-item>
      </text:list>
      <text:p text:style-name="Text_20_body"><draw:frame draw:style-name="mediacenter" draw:name="10" text:anchor-type="paragraph" draw:z-index="10" svg:width="13.229166666667cm" svg:height="9.0457712472406cm"><draw:image xlink:href="Pictures/9bef1d5f051846f374bcf70fac97e3b2.png" xlink:type="simple" xlink:show="embed" xlink:actuate="onLoad"/></draw:frame></text:p>
      <text:h text:style-name="Heading_20_2" text:outline-level="2"><text:bookmark-start text:name="__RefHeading___je_veux_reutiliser_un_fichier_deja_depose_dans_la_plateforme_4"/><text:bookmark-start text:name="je_veux_reutiliser_un_fichier_deja_depose_dans_la_plateforme"/>Je veux réutiliser un fichier déjà déposé dans la plateforme<text:bookmark-end text:name="__RefHeading___je_veux_reutiliser_un_fichier_deja_depose_dans_la_plateforme_4"/><text:bookmark-end text:name="je_veux_reutiliser_un_fichier_deja_depose_dans_la_plateforme"/></text:h>
      <text:p text:style-name="Text_20_body">Vos fichiers déposés dans un cours peuvent être réutilisés dans le même cours ou un autres cours. Il existe plusieurs méthodes accessibles dès lors que vous avez cliqué sur l'icône “Ajouter” (<text:span text:style-name="Strong_20_Emphasis">dépôt avancé</text:span>) :</text:p>
      <text:list text:style-name="List_20_1" text:continue-numbering="false">
        <text:list-item>
          <text:p text:style-name="LastListParagraph_List_20_1_Content_First">     <text:span text:style-name="Strong_20_Emphasis">Fichiers récents</text:span> : les 50 derniers fichiers que j'ai utilisés ;</text:p>
        </text:list-item>
      </text:list>
      <text:p text:style-name="Text_20_body"><draw:frame draw:style-name="mediacenter" draw:name="11" text:anchor-type="paragraph" draw:z-index="11" svg:width="15.901458333333cm" svg:height="10.874375cm"><draw:image xlink:href="Pictures/572bafbd69f74c6a743588b55db747f4.png" xlink:type="simple" xlink:show="embed" xlink:actuate="onLoad"/></draw:frame></text:p>
      <text:list text:style-name="List_20_1" text:continue-numbering="false">
        <text:list-item>
          <text:p text:style-name="LastListParagraph_List_20_1_Content_First">     <text:span text:style-name="Strong_20_Emphasis">Fichiers disponibles</text:span> : les fichiers que j'ai déposés dans d'autres cours ;</text:p>
        </text:list-item>
      </text:list>
      <text:p text:style-name="Text_20_body">Vous obtenez une fenêtre avec les dossiers du cours (un dossier par ressource). Vous pouvez remonter dans l'arborescence pour sélectionner des fichiers que vous auriez utilisés dans un autre cours que vous avez créé.</text:p>
      <text:p text:style-name="Text_20_body"><draw:frame draw:style-name="mediacenter" draw:name="12" text:anchor-type="paragraph" draw:z-index="12" svg:width="15.875cm" svg:height="11.138958333333cm"><draw:image xlink:href="Pictures/f8c6963a5a438dadd36786da08d8152c.png" xlink:type="simple" xlink:show="embed" xlink:actuate="onLoad"/></draw:frame></text:p>
      <text:list text:style-name="List_20_1" text:continue-numbering="false">
        <text:list-item>
          <text:p text:style-name="LastListParagraph_List_20_1_Content_First">     <text:span text:style-name="Strong_20_Emphasis">Fichiers personnels</text:span> : si vous utilisez le stockage de fichiers personnels en ayant ajouté le bloc “Mes fichiers personnels” sur votre page personnelle.</text:p>
        </text:list-item>
      </text:list>
      <text:p text:style-name="Text_20_body"><draw:frame draw:style-name="mediacenter" draw:name="13" text:anchor-type="paragraph" draw:z-index="13" svg:width="15.901458333333cm" svg:height="10.847916666667cm"><draw:image xlink:href="Pictures/08a1e3c73323f24961e23a783d9fe57a.png" xlink:type="simple" xlink:show="embed" xlink:actuate="onLoad"/></draw:frame></text:p>
      <text:h text:style-name="Heading_20_2" text:outline-level="2"><text:bookmark-start text:name="__RefHeading___je_veux_automatiser_la_mise_a_jour_de_plusieurs_fichiers_identiques_5"/><text:bookmark-start text:name="je_veux_automatiser_la_mise_a_jour_de_plusieurs_fichiers_identiques"/>Je veux automatiser la mise à jour de plusieurs fichiers identiques<text:bookmark-end text:name="__RefHeading___je_veux_automatiser_la_mise_a_jour_de_plusieurs_fichiers_identiques_5"/><text:bookmark-end text:name="je_veux_automatiser_la_mise_a_jour_de_plusieurs_fichiers_identiques"/></text:h>
      <text:p text:style-name="Text_20_body">Vous utilisez un fichier à plusieurs endroits et il vous arrive de la modifier régulièrement. Afin de vous éviter d'aller le modifier à de multiples endroits et pour limiter les risques d'oubli, une solution consiste à déposer le document dans votre espace de dépôt personnel dans Moodle et créer des alias de ce fichier source, c'est-à-dire une copie qui reste liée à son original. Ainsi, quand vous mettrez à jour le fichier source, tous les alias se mettront à jour automatiquement.</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e stockage dans Moodle permet de sécuriser vos documents pédagogiques sur des serveurs informatiques de l'université.</text:p>
          </table:table-cell>
        </table:table-row>
      </table:table>
      <text:h text:style-name="Heading_20_4" text:outline-level="4"><text:bookmark-start text:name="__RefHeading___etape_1deposer_un_document_source_dans_votre_espace_fichiers_personnels_6"/><text:bookmark-start text:name="etape_1deposer_un_document_source_dans_votre_espace_fichiers_personnels"/>Étape 1 : déposer un document source dans votre espace "Fichiers personnels"<text:bookmark-end text:name="__RefHeading___etape_1deposer_un_document_source_dans_votre_espace_fichiers_personnels_6"/><text:bookmark-end text:name="etape_1deposer_un_document_source_dans_votre_espace_fichiers_personnels"/></text:h>
      <text:list text:style-name="List_20_1" text:continue-numbering="false">
        <text:list-item>
          <text:p text:style-name="LastListParagraph_List_20_1_Content_First"> Ouvrir votre espace de dépôt “<text:span text:style-name="Strong_20_Emphasis">Fichiers personnels</text:span>” :</text:p>
        </text:list-item>
      </text:list>
      <text:p text:style-name="Text_20_body"><draw:frame draw:style-name="mediacenter" draw:name="15" text:anchor-type="paragraph" draw:z-index="15" svg:width="4.5772916666667cm" svg:height="5.0270833333333cm"><draw:image xlink:href="Pictures/c2bfe73e7437b5a2b8bbdc575b537d9b.png" xlink:type="simple" xlink:show="embed" xlink:actuate="onLoad"/></draw:frame></text:p>
      <text:list text:style-name="List_20_1" text:continue-numbering="false">
        <text:list-item>
          <text:p text:style-name="LastListParagraph_List_20_1_Content_First"> ajouter le(s) document(s) :</text:p>
        </text:list-item>
      </text:list>
      <text:p text:style-name="Text_20_body"><draw:frame draw:style-name="mediacenter" draw:name="16" text:anchor-type="paragraph" draw:z-index="16" svg:width="22.648333333333cm" style:rel-width="100%" svg:height="7.2760416666667cm" style:rel-height="scale"><draw:image xlink:href="Pictures/e1d12a719ba7fbf36afd3303528f04be.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17" text:anchor-type="paragraph" draw:z-index="17" svg:width="22.807083333333cm" style:rel-width="100%" svg:height="7.7522916666667cm" style:rel-height="scale"><draw:image xlink:href="Pictures/91e72900a0cb4aeae2721ba624b11e52.png" xlink:type="simple" xlink:show="embed" xlink:actuate="onLoad"/></draw:frame></text:p>
      <text:h text:style-name="Heading_20_4" text:outline-level="4"><text:bookmark-start text:name="__RefHeading___etape_2ajouter_dans_l_espace_de_cours_un_alias_du_fichier_source_7"/><text:bookmark-start text:name="etape_2ajouter_dans_l_espace_de_cours_un_alias_du_fichier_source"/>Étape 2 : Ajouter dans l'espace de cours un alias du fichier source<text:bookmark-end text:name="__RefHeading___etape_2ajouter_dans_l_espace_de_cours_un_alias_du_fichier_source_7"/><text:bookmark-end text:name="etape_2ajouter_dans_l_espace_de_cours_un_alias_du_fichier_source"/></text:h>
      <text:list text:style-name="List_20_1" text:continue-numbering="false">
        <text:list-item>
          <text:p text:style-name="LastListParagraph_List_20_1_Content_First"> utiliser le dépôt de fichier avancé et sélectionner l'onglet “<text:span text:style-name="Strong_20_Emphasis">fichier personnels</text:span> (au besoin, cliquer sur le symbole “Actualiser”) : </text:p>
        </text:list-item>
      </text:list>
      <text:p text:style-name="Text_20_body"><draw:frame draw:style-name="mediacenter" draw:name="18" text:anchor-type="paragraph" draw:z-index="18" svg:width="11.509375cm" svg:height="5.953125cm"><draw:image xlink:href="Pictures/be6f9a0839743066ca9573abe001b651.png" xlink:type="simple" xlink:show="embed" xlink:actuate="onLoad"/></draw:frame></text:p>
      <text:list text:style-name="List_20_1" text:continue-numbering="false">
        <text:list-item>
          <text:p text:style-name="LastListParagraph_List_20_1_Content_First"> sélectionner un fichier  : </text:p>
        </text:list-item>
      </text:list>
      <text:p text:style-name="Text_20_body"><draw:frame draw:style-name="mediacenter" draw:name="19" text:anchor-type="paragraph" draw:z-index="19" svg:width="15.848541666667cm" svg:height="10.821458333333cm"><draw:image xlink:href="Pictures/54a5aae2de9b78fe21256f560c5de7a7.png" xlink:type="simple" xlink:show="embed" xlink:actuate="onLoad"/></draw:frame></text:p>
      <text:list text:style-name="List_20_1" text:continue-numbering="false">
        <text:list-item>
          <text:p text:style-name="LastListParagraph_List_20_1_Content_First"> choisir l'option “Créer un alias du fichier” : </text:p>
        </text:list-item>
      </text:list>
      <text:p text:style-name="Text_20_body"><draw:frame draw:style-name="mediacenter" draw:name="20" text:anchor-type="paragraph" draw:z-index="20" svg:width="8.175625cm" svg:height="10.212916666667cm"><draw:image xlink:href="Pictures/25159c8834496ecaa8adf792604be55f.png" xlink:type="simple" xlink:show="embed" xlink:actuate="onLoad"/></draw:frame></text:p>
      <text:list text:style-name="List_20_1" text:continue-numbering="false">
        <text:list-item>
          <text:p text:style-name="LastListParagraph_List_20_1_Content_First"> cliquer sur “<text:span text:style-name="Strong_20_Emphasis">Sélectionner ce fichier</text:span>” : </text:p>
        </text:list-item>
      </text:list>
      <text:p text:style-name="Text_20_body"><draw:frame draw:style-name="mediacenter" draw:name="21" text:anchor-type="paragraph" draw:z-index="21" svg:width="8.175625cm" svg:height="10.186458333333cm"><draw:image xlink:href="Pictures/53cfa433d2367b7361d53c523fce33bd.png" xlink:type="simple" xlink:show="embed" xlink:actuate="onLoad"/></draw:frame></text:p>
      <text:p text:style-name="Text_20_body"> Dans ce cas, l'icône du fichier se présente avec une petite flèche apposée au niveau du coin inférieur gauche :</text:p>
      <text:p text:style-name="Text_20_body"><draw:frame draw:style-name="mediacenter" draw:name="22" text:anchor-type="paragraph" draw:z-index="22" svg:width="3.4395833333333cm" svg:height="4.3391666666667cm"><draw:image xlink:href="Pictures/9321dd00252bd37ba6146375b425d8c1.png" xlink:type="simple" xlink:show="embed" xlink:actuate="onLoad"/></draw:frame></text:p>
      <text:h text:style-name="Heading_20_4" text:outline-level="4"><text:bookmark-start text:name="__RefHeading___etape_3mettre_a_jour_des_que_besoin_le_fichier_dans_l_espace_fichiers_personnels_8"/><text:bookmark-start text:name="etape_3mettre_a_jour_des_que_besoin_le_fichier_dans_l_espace_fichiers_personnels"/>Étape 3 : mettre à jour dès que besoin le fichier dans l'espace "Fichiers personnels"<text:bookmark-end text:name="__RefHeading___etape_3mettre_a_jour_des_que_besoin_le_fichier_dans_l_espace_fichiers_personnels_8"/><text:bookmark-end text:name="etape_3mettre_a_jour_des_que_besoin_le_fichier_dans_l_espace_fichiers_personnels"/></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23" text:anchor-type="as-char" draw:z-index="23"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le fichier original est supprimé, l'alias se transforme en simple copie qui n'est plus liée au fichier source.</text:p>
          </table:table-cell>
        </table:table-row>
      </table:table>
      <text:list text:style-name="List_20_1" text:continue-numbering="false">
        <text:list-item>
          <text:p text:style-name="List_20_1_Content_First"> déposer dans l'espace “<text:span text:style-name="Strong_20_Emphasis">Fichier personnels</text:span>” le document mis à jour en veillant à ce qu'il porte exactement <text:span text:style-name="underline"><text:span text:style-name="Strong_20_Emphasis">le même nom</text:span></text:span>.</text:p>
        </text:list-item>
        <text:list-item>
          <text:p text:style-name="List_20_1_Content_Last"> Choisir “<text:span text:style-name="Strong_20_Emphasis">Écraser</text:span>” : </text:p>
        </text:list-item>
      </text:list>
      <text:p text:style-name="Text_20_body"><draw:frame draw:style-name="mediacenter" draw:name="24" text:anchor-type="paragraph" draw:z-index="24" svg:width="7.2760416666667cm" svg:height="4.445cm"><draw:image xlink:href="Pictures/091cd4bd5bc502581188557bb4d093e4.png" xlink:type="simple" xlink:show="embed" xlink:actuate="onLoad"/></draw:frame></text:p>
      <text:list text:style-name="List_20_1" text:continue-numbering="false">
        <text:list-item>
          <text:p text:style-name="LastListParagraph_List_20_1_Content_First"> clique sur “<text:span text:style-name="Strong_20_Emphasis">Enregistrer</text:span>” : </text:p>
        </text:list-item>
      </text:list>
      <text:p text:style-name="Text_20_body"><draw:frame draw:style-name="mediacenter" draw:name="25" text:anchor-type="paragraph" draw:z-index="25" svg:width="22.807083333333cm" style:rel-width="100%" svg:height="7.7522916666667cm" style:rel-height="scale"><draw:image xlink:href="Pictures/91e72900a0cb4aeae2721ba624b11e52.png" xlink:type="simple" xlink:show="embed" xlink:actuate="onLoad"/></draw:frame></text:p>
      <text:h text:style-name="Heading_20_2" text:outline-level="2"><text:bookmark-start text:name="__RefHeading___afficher_directement_le_contenu_d_un_dossier_dans_moodle_9"/><text:bookmark-start text:name="afficher_directement_le_contenu_d_un_dossier_dans_moodle"/>Afficher directement le contenu d'un dossier dans Moodle<text:bookmark-end text:name="__RefHeading___afficher_directement_le_contenu_d_un_dossier_dans_moodle_9"/><text:bookmark-end text:name="afficher_directement_le_contenu_d_un_dossier_dans_moodle"/></text:h>
      <text:h text:style-name="Heading_20_3" text:outline-level="3"><text:bookmark-start text:name="__RefHeading___hzdjzkdjzdk_10"/><text:bookmark-start text:name="hzdjzkdjzdk"/>hzdjzkdjzdk<text:bookmark-end text:name="__RefHeading___hzdjzkdjzdk_10"/><text:bookmark-end text:name="hzdjzkdjzdk"/></text:h>
      <text:h text:style-name="Heading_20_2" text:outline-level="2"><text:bookmark-start text:name="__RefHeading___je_veux_en_savoir_plus_11"/><text:bookmark-start text:name="je_veux_en_savoir_plus"/>Je veux en savoir plus<text:bookmark-end text:name="__RefHeading___je_veux_en_savoir_plus_11"/><text:bookmark-end text:name="je_veux_en_savoir_plus"/></text:h>
      <text:p text:style-name="Text_20_body">Se reporter à la documentation Moodle : <text:a xlink:type="simple" xlink:href="https://docs.moodle.org/3x/fr/Utilisation_de_fichiers" text:style-name="Internet_20_link" text:visited-style-name="Visited_20_Internet_20_Link">Utilisation de fichie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0::10:19</meta:creation-date>
    <dc:creator>Generated</dc:creator>
    <dc:date>2026-09-17T10::10:19</dc:date>
    <dc:language>en-US</dc:language>
    <meta:editing-cycles>1</meta:editing-cycles>
    <meta:editing-duration>PT0S</meta:editing-duration>
    <dc:title>moodle:ressource:fichier:parametres_avances</dc:title>
  </office:meta>
</office:document-meta>
</file>