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d4b00f4c8b5f3dd3262eb91e6045ae5e.png"/>
  <manifest:file-entry manifest:media-type="image/png" manifest:full-path="Pictures/f2f38eef94617f0f1165fc37c1439c77.png"/>
  <manifest:file-entry manifest:media-type="image/png" manifest:full-path="Pictures/982436b5accfe91025ca833440d5414f.png"/>
  <manifest:file-entry manifest:media-type="image/png" manifest:full-path="Pictures/2b3100aecc26883e1c5a7029f38dc945.png"/>
  <manifest:file-entry manifest:media-type="image/png" manifest:full-path="Pictures/59f923b3deaa80aa00871f65e3b19908.png"/>
  <manifest:file-entry manifest:media-type="image/png" manifest:full-path="Pictures/a3c4e7f56b99017240c5efe6cc40fb78.png"/>
  <manifest:file-entry manifest:media-type="image/png" manifest:full-path="Pictures/334658b69b46bc4fe894d0ecfde74a59.png"/>
  <manifest:file-entry manifest:media-type="image/png" manifest:full-path="Pictures/ac2ed35dc1300e9b858d97516b829eac.png"/>
  <manifest:file-entry manifest:media-type="image/png" manifest:full-path="Pictures/1502b59b5b7c095869713eca0b6c6b25.png"/>
  <manifest:file-entry manifest:media-type="image/png" manifest:full-path="Pictures/143beb7ee71adb245323ad06d9a7c8d6.png"/>
  <manifest:file-entry manifest:media-type="image/png" manifest:full-path="Pictures/3c131509bcc448c1ad4e7949a5b3318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dossier"/><text:bookmark-start text:name="__RefHeading___ajouter_une_ressource_dossier_1"/><text:bookmark-start text:name="ajouter_une_ressource_dossier"/>Ajouter une ressource Dossier<text:bookmark-end text:name="__RefHeading___ajouter_une_ressource_dossier_1"/><text:bookmark-end text:name="ajouter_une_ressource_doss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Avec la ressource Dossier, vous pouvez afficher plusieurs fichiers (qui peuvent être de types variés) ou sous-dossiers. Vous pouvez :</text:p>
            <text:list text:style-name="List_20_1" text:continue-numbering="false">
              <text:list-item>
                <text:p text:style-name="List_20_1_Content_First"> déposer un dossier zippé et le décompacter</text:p>
              </text:list-item>
              <text:list-item>
                <text:p text:style-name="List_20_1_Content_Last"> créer un dossier directement dans ecampus ou collegium santé et y ajouter des fichiers. </text:p>
              </text:list-item>
            </text:list>
            <text:p text:style-name="Text_20_body">Il suffit pour le lecteur de cliquer sur l'icône pour voir le contenu du dossier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a limite de téléchargement (par fichier) est de <text:span text:style-name="Strong_20_Emphasis">100 Mo</text:span>. Si vous souhaitez publier des fichiers plus lourds, contactez : <text:a xlink:type="simple" xlink:href="mailto:cemu.technique@unicaen.fr" text:style-name="Internet_20_link" text:visited-style-name="Visited_20_Internet_20_Link">cemu.technique@unicaen.fr</text:a></text:p>
          </table:table-cell>
        </table:table-row>
      </table:table>
      <text:h text:style-name="Heading_20_2" text:outline-level="2"><text:bookmark-start text:name="__RefHeading___etape_1cliquer_sur_le_bouton_activer_le_mode_edition_en_haut_a_droite_de_la_page_2"/><text:bookmark-start text:name="etape_1cliquer_sur_le_bouton_activer_le_mode_edition_en_haut_a_droite_de_la_page"/>Étape 1 : Cliquer sur le bouton "Activer le mode édition" en haut à droite de la page<text:bookmark-end text:name="__RefHeading___etape_1cliquer_sur_le_bouton_activer_le_mode_edition_en_haut_a_droite_de_la_page_2"/><text:bookmark-end text:name="etape_1cliquer_sur_le_bouton_activer_le_mode_edition_en_haut_a_droite_de_la_page"/></text:h>
      <text:p text:style-name="Text_20_body"><draw:frame draw:style-name="media" draw:name="2" text:anchor-type="as-char" draw:z-index="2" svg:width="10.583333333333cm" svg:height="4.7272222222222cm"><draw:image xlink:href="Pictures/d4b00f4c8b5f3dd3262eb91e6045ae5e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" draw:name="3" text:anchor-type="as-char" draw:z-index="3" svg:width="10.583333333333cm" svg:height="5.3763333333333cm"><draw:image xlink:href="Pictures/f2f38eef94617f0f1165fc37c1439c77.png" xlink:type="simple" xlink:show="embed" xlink:actuate="onLoad"/></draw:frame></text:p>
      <text:h text:style-name="Heading_20_2" text:outline-level="2"><text:bookmark-start text:name="__RefHeading___etape_3selectionner_dossier_4"/><text:bookmark-start text:name="etape_3selectionner_dossier"/>Étape 3 : Sélectionner "Dossier"<text:bookmark-end text:name="__RefHeading___etape_3selectionner_dossier_4"/><text:bookmark-end text:name="etape_3selectionner_dossier"/></text:h>
      <text:p text:style-name="Text_20_body">Cliquez sur “Ressources” puis sélectionnez la ressource « Dossier ». Vous êtes renvoyé vers la page de paramétrage du dossier :</text:p>
      <text:p text:style-name="Text_20_body"><draw:frame draw:style-name="media" draw:name="4" text:anchor-type="as-char" draw:z-index="4" svg:width="10.583333333333cm" svg:height="5.440308988764cm"><draw:image xlink:href="Pictures/982436b5accfe91025ca833440d5414f.png" xlink:type="simple" xlink:show="embed" xlink:actuate="onLoad"/></draw:frame></text:p>
      <text:p text:style-name="Text_20_body"><draw:frame draw:style-name="media" draw:name="5" text:anchor-type="as-char" draw:z-index="5" svg:width="10.583333333333cm" svg:height="3.4042669584245cm"><draw:image xlink:href="Pictures/2b3100aecc26883e1c5a7029f38dc945.png" xlink:type="simple" xlink:show="embed" xlink:actuate="onLoad"/></draw:frame></text:p>
      <text:h text:style-name="Heading_20_2" text:outline-level="2"><text:bookmark-start text:name="__RefHeading___etape_4donner_un_nom_au_dossier_5"/><text:bookmark-start text:name="etape_4donner_un_nom_au_dossier"/>Étape 4 : Donner un nom au dossier<text:bookmark-end text:name="__RefHeading___etape_4donner_un_nom_au_dossier_5"/><text:bookmark-end text:name="etape_4donner_un_nom_au_dossier"/></text:h>
      <text:p text:style-name="Text_20_body">Vous pouvez également ajouter une description qui peut s'afficher dans la page de cours ou uniquement dans le dossier ouvert.
<draw:frame draw:style-name="media" draw:name="6" text:anchor-type="as-char" draw:z-index="6" svg:width="21.166666666667cm" style:rel-width="100%" svg:height="7.6512752858399cm" style:rel-height="scale"><draw:image xlink:href="Pictures/59f923b3deaa80aa00871f65e3b19908.png" xlink:type="simple" xlink:show="embed" xlink:actuate="onLoad"/></draw:frame></text:p>
      <text:h text:style-name="Heading_20_2" text:outline-level="2"><text:bookmark-start text:name="__RefHeading___etape_5ajouter_le_contenu_du_dossier_6"/><text:bookmark-start text:name="etape_5ajouter_le_contenu_du_dossier"/>Étape 5 : ajouter le contenu du dossier<text:bookmark-end text:name="__RefHeading___etape_5ajouter_le_contenu_du_dossier_6"/><text:bookmark-end text:name="etape_5ajouter_le_contenu_du_dossier"/></text:h>
      <text:p text:style-name="Text_20_body"><draw:frame draw:style-name="media" draw:name="7" text:anchor-type="as-char" draw:z-index="7" svg:width="21.166666666667cm" style:rel-width="100%" svg:height="7.2163307040608cm" style:rel-height="scale"><draw:image xlink:href="Pictures/a3c4e7f56b99017240c5efe6cc40fb78.png" xlink:type="simple" xlink:show="embed" xlink:actuate="onLoad"/></draw:frame></text:p>
      <text:p text:style-name="Text_20_body">Vous pouvez ajouter le contenu du dossier de plusieurs façons :</text:p>
      <text:list text:style-name="List_20_1" text:continue-numbering="false">
        <text:list-item>
          <text:p text:style-name="List_20_1_Content_First"> en glissant-déposant des fichiers dans la zone 5.1</text:p>
        </text:list-item>
        <text:list-item>
          <text:p text:style-name="List_20_1_Content"> en sélectionnant un fichier sur votre ordinateur, sur votre compte ecampus, … 5.2 </text:p>
        </text:list-item>
        <text:list-item>
          <text:p text:style-name="List_20_1_Content_Last"> en créant des sous-répertoires 5.3 : vous pourrez ensuite y insérer des fichiers avec l'une des 2 méthodes</text:p>
        </text:list-item>
      </text:list>
      <text:p text:style-name="Text_20_body">Vous pouvez définir l'endroit où s'ouvrira le dossier (5.4) :</text:p>
      <text:p text:style-name="Text_20_body"><draw:frame draw:style-name="media" draw:name="8" text:anchor-type="as-char" draw:z-index="8" svg:width="15.875cm" svg:height="2.6237479131886cm"><draw:image xlink:href="Pictures/334658b69b46bc4fe894d0ecfde74a59.png" xlink:type="simple" xlink:show="embed" xlink:actuate="onLoad"/></draw:frame></text:p>
      <text:p text:style-name="Text_20_body">Ainsi que l'affichage ou non des sous-dossiers et la possibilité de le télécharger 5.5.</text:p>
      <text:h text:style-name="Heading_20_2" text:outline-level="2"><text:bookmark-start text:name="__RefHeading___etape_6enregistrer_7"/><text:bookmark-start text:name="etape_6enregistrer"/>Étape 6 : Enregistrer<text:bookmark-end text:name="__RefHeading___etape_6enregistrer_7"/><text:bookmark-end text:name="etape_6enregistrer"/></text:h>
      <text:p text:style-name="Text_20_body">Faites défiler la page. Cliquez sur “<text:span text:style-name="Strong_20_Emphasis">Enregistrer et revenir au cours</text:span>” pour terminer :</text:p>
      <text:p text:style-name="Text_20_body"><draw:frame draw:style-name="media" draw:name="9" text:anchor-type="as-char" draw:z-index="9" svg:width="13.229166666667cm" svg:height="1.4816666666667cm"><draw:image xlink:href="Pictures/ac2ed35dc1300e9b858d97516b829eac.png" xlink:type="simple" xlink:show="embed" xlink:actuate="onLoad"/></draw:frame></text:p>
      <text:h text:style-name="Heading_20_2" text:outline-level="2"><text:bookmark-start text:name="__RefHeading___etape_7gestion_du_contenu_8"/><text:bookmark-start text:name="etape_7gestion_du_contenu"/>Étape 7 : Gestion du contenu<text:bookmark-end text:name="__RefHeading___etape_7gestion_du_contenu_8"/><text:bookmark-end text:name="etape_7gestion_du_contenu"/></text:h>
      <text:p text:style-name="Text_20_body">Il est possible de définir des sous dossiers dans les dossiers, exemple :</text:p>
      <text:p text:style-name="Text_20_body"><draw:frame draw:style-name="media" draw:name="10" text:anchor-type="as-char" draw:z-index="10" svg:width="5.2916666666667cm" svg:height="3.9353188929001cm"><draw:image xlink:href="Pictures/1502b59b5b7c095869713eca0b6c6b25.png" xlink:type="simple" xlink:show="embed" xlink:actuate="onLoad"/></draw:frame> <draw:frame draw:style-name="media" draw:name="11" text:anchor-type="as-char" draw:z-index="11" svg:width="5.2916666666667cm" svg:height="2.19075cm"><draw:image xlink:href="Pictures/143beb7ee71adb245323ad06d9a7c8d6.png" xlink:type="simple" xlink:show="embed" xlink:actuate="onLoad"/></draw:frame> <draw:frame draw:style-name="media" draw:name="12" text:anchor-type="as-char" draw:z-index="12" svg:width="5.2916666666667cm" svg:height="2.2383641341547cm"><draw:image xlink:href="Pictures/3c131509bcc448c1ad4e7949a5b3318c.png" xlink:type="simple" xlink:show="embed" xlink:actuate="onLoad"/></draw:frame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1:38</meta:creation-date>
    <dc:creator>Generated</dc:creator>
    <dc:date>2026-09-17T09::31:38</dc:date>
    <dc:language>en-US</dc:language>
    <meta:editing-cycles>1</meta:editing-cycles>
    <meta:editing-duration>PT0S</meta:editing-duration>
    <dc:title>moodle:ressource:dossier</dc:title>
  </office:meta>
</office:document-meta>
</file>