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rechercher_cours_archive"/><text:bookmark-start text:name="__RefHeading___rechercher_un_cours_archive_1"/><text:bookmark-start text:name="rechercher_un_cours_archive"/>Rechercher un cours archivé<text:bookmark-end text:name="__RefHeading___rechercher_un_cours_archive_1"/><text:bookmark-end text:name="rechercher_un_cours_archive"/></text:h>
      <text:p text:style-name="Text_20_body">Lors de la bascule annuelle de ecampus, en cas de changement de modélisation APOGEE par les scolarités, les cours obsolètes de l'année N-1 sont archivés pendant un an sur ecampus et préfixés avec “Ex_”. Ils sont également supprimés de leur ancienne catégorie.
Il existe également une plateforme d'archives qui est la copie conforme de l'année N-1. Elle accessible ici : <text:a xlink:type="simple" xlink:href="https://kecampuslast.unicaen.fr/moodle/my/" text:style-name="Internet_20_link" text:visited-style-name="Visited_20_Internet_20_Link">https://kecampuslast.unicaen.fr/moodle/my/</text:a></text:p>
      <text:h text:style-name="Heading_20_2" text:outline-level="2"><text:bookmark-start text:name="__RefHeading___procedure_2"/><text:bookmark-start text:name="procedure"/>Procédure<text:bookmark-end text:name="__RefHeading___procedure_2"/><text:bookmark-end text:name="procedure"/></text:h>
      <text:p text:style-name="Text_20_body">1- aller dans la plateforme d'archives : <text:a xlink:type="simple" xlink:href="https://kecampuslast.unicaen.fr/moodle/my/" text:style-name="Internet_20_link" text:visited-style-name="Visited_20_Internet_20_Link">https://kecampuslast.unicaen.fr/moodle/my/</text:a></text:p>
      <text:p text:style-name="Text_20_body">2 - chercher le cours de l'an dernier (en passant par les catégories ou par la recherche générale)</text:p>
      <text:p text:style-name="Text_20_body">3 - récupérer l'ID du cours (dans l'URL)</text:p>
      <text:p text:style-name="Text_20_body">4 - Sur la plateforme actuelle : <text:a xlink:type="simple" xlink:href="https://ecampus.unicaen.fr/course/view.php?id=XXXXX" text:style-name="Internet_20_link" text:visited-style-name="Visited_20_Internet_20_Link">https://ecampus.unicaen.fr/course/view.php?id=XXXXX</text:a> (en remplaçant XXXXX par l'ID du cours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23::19:43</meta:creation-date>
    <dc:creator>Generated</dc:creator>
    <dc:date>2026-09-14T23::19:43</dc:date>
    <dc:language>en-US</dc:language>
    <meta:editing-cycles>1</meta:editing-cycles>
    <meta:editing-duration>PT0S</meta:editing-duration>
    <dc:title>moodle:rechercher_cours_archive</dc:title>
  </office:meta>
</office:document-meta>
</file>